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Pictures/10000001000004B00000012C51AF184D.png" manifest:media-type="image/png"/>
  <manifest:file-entry manifest:full-path="Pictures/1000000000000A3F0000038C220E6AC2.png" manifest:media-type="image/png"/>
  <manifest:file-entry manifest:full-path="Pictures/100000000000005600000064B42D35B5.png" manifest:media-type="image/png"/>
  <manifest:file-entry manifest:full-path="styles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.AppleSystemUIFont" svg:font-family=".AppleSystemUIFont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wiss"/>
    <style:font-face style:name="Arial2" svg:font-family="Arial" style:font-adornments="Regular" style:font-family-generic="swiss" style:font-pitch="variable"/>
    <style:font-face style:name="Arial3" svg:font-family="Arial"/>
    <style:font-face style:name="Calibri" svg:font-family="Calibri" style:font-family-generic="roman" style:font-pitch="variable"/>
    <style:font-face style:name="Calibri1" svg:font-family="Calibri" style:font-family-generic="swiss"/>
    <style:font-face style:name="Helvetica" svg:font-family="Helvetica" style:font-family-generic="swiss"/>
    <style:font-face style:name="HelveticaNeue" svg:font-family="HelveticaNeue"/>
    <style:font-face style:name="Liberation Sans" svg:font-family="'Liberation Sans'" style:font-family-generic="swiss" style:font-pitch="variable"/>
    <style:font-face style:name="Liberation Sans Narrow" svg:font-family="'Liberation Sans Narrow'" style:font-family-generic="swiss" style:font-pitch="variable"/>
    <style:font-face style:name="PingFang SC" svg:font-family="'PingFang SC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2756in"/>
    </style:style>
    <style:style style:name="co2" style:family="table-column">
      <style:table-column-properties fo:break-before="auto" style:column-width="0.1181in"/>
    </style:style>
    <style:style style:name="co3" style:family="table-column">
      <style:table-column-properties fo:break-before="auto" style:column-width="1.1492in"/>
    </style:style>
    <style:style style:name="co4" style:family="table-column">
      <style:table-column-properties fo:break-before="auto" style:column-width="0.7874in"/>
    </style:style>
    <style:style style:name="co5" style:family="table-column">
      <style:table-column-properties fo:break-before="auto" style:column-width="1.9283in"/>
    </style:style>
    <style:style style:name="co6" style:family="table-column">
      <style:table-column-properties fo:break-before="auto" style:column-width="0.7866in"/>
    </style:style>
    <style:style style:name="co7" style:family="table-column">
      <style:table-column-properties fo:break-before="auto" style:column-width="0.3154in"/>
    </style:style>
    <style:style style:name="co8" style:family="table-column">
      <style:table-column-properties fo:break-before="auto" style:column-width="0.1575in"/>
    </style:style>
    <style:style style:name="co9" style:family="table-column">
      <style:table-column-properties fo:break-before="auto" style:column-width="1.6189in"/>
    </style:style>
    <style:style style:name="co10" style:family="table-column">
      <style:table-column-properties fo:break-before="auto" style:column-width="1.2661in"/>
    </style:style>
    <style:style style:name="co11" style:family="table-column">
      <style:table-column-properties fo:break-before="auto" style:column-width="0.9764in"/>
    </style:style>
    <style:style style:name="co12" style:family="table-column">
      <style:table-column-properties fo:break-before="auto" style:column-width="0.5902in"/>
    </style:style>
    <style:style style:name="co13" style:family="table-column">
      <style:table-column-properties fo:break-before="auto" style:column-width="0.2799in"/>
    </style:style>
    <style:style style:name="co14" style:family="table-column">
      <style:table-column-properties fo:break-before="auto" style:column-width="0.25in"/>
    </style:style>
    <style:style style:name="co15" style:family="table-column">
      <style:table-column-properties fo:break-before="auto" style:column-width="0.648in"/>
    </style:style>
    <style:style style:name="co16" style:family="table-column">
      <style:table-column-properties fo:break-before="auto" style:column-width="0.3909in"/>
    </style:style>
    <style:style style:name="co17" style:family="table-column">
      <style:table-column-properties fo:break-before="auto" style:column-width="0.4201in"/>
    </style:style>
    <style:style style:name="co18" style:family="table-column">
      <style:table-column-properties fo:break-before="auto" style:column-width="0.2in"/>
    </style:style>
    <style:style style:name="co19" style:family="table-column">
      <style:table-column-properties fo:break-before="auto" style:column-width="0.9in"/>
    </style:style>
    <style:style style:name="co20" style:family="table-column">
      <style:table-column-properties fo:break-before="auto" style:column-width="0.1598in"/>
    </style:style>
    <style:style style:name="co21" style:family="table-column">
      <style:table-column-properties fo:break-before="auto" style:column-width="0.6173in"/>
    </style:style>
    <style:style style:name="co22" style:family="table-column">
      <style:table-column-properties fo:break-before="auto" style:column-width="0.1602in"/>
    </style:style>
    <style:style style:name="co23" style:family="table-column">
      <style:table-column-properties fo:break-before="auto" style:column-width="2.7071in"/>
    </style:style>
    <style:style style:name="co24" style:family="table-column">
      <style:table-column-properties fo:break-before="auto" style:column-width="0.7047in"/>
    </style:style>
    <style:style style:name="co25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ro2" style:family="table-row">
      <style:table-row-properties style:row-height="0.1665in" fo:break-before="auto" style:use-optimal-row-height="false"/>
    </style:style>
    <style:style style:name="ro3" style:family="table-row">
      <style:table-row-properties style:row-height="0.0827in" fo:break-before="auto" style:use-optimal-row-height="false"/>
    </style:style>
    <style:style style:name="ro4" style:family="table-row">
      <style:table-row-properties style:row-height="0.1799in" fo:break-before="auto" style:use-optimal-row-height="false"/>
    </style:style>
    <style:style style:name="ro5" style:family="table-row">
      <style:table-row-properties style:row-height="0.0299in" fo:break-before="auto" style:use-optimal-row-height="false"/>
    </style:style>
    <style:style style:name="ro6" style:family="table-row">
      <style:table-row-properties style:row-height="0.1181in" fo:break-before="auto" style:use-optimal-row-height="false"/>
    </style:style>
    <style:style style:name="ro7" style:family="table-row">
      <style:table-row-properties style:row-height="0.1598in" fo:break-before="auto" style:use-optimal-row-height="false"/>
    </style:style>
    <style:style style:name="ro8" style:family="table-row">
      <style:table-row-properties style:row-height="0.1965in" fo:break-before="auto" style:use-optimal-row-height="false"/>
    </style:style>
    <style:style style:name="ro9" style:family="table-row">
      <style:table-row-properties style:row-height="0.3154in" fo:break-before="auto" style:use-optimal-row-height="false"/>
    </style:style>
    <style:style style:name="ro10" style:family="table-row">
      <style:table-row-properties style:row-height="0.0398in" fo:break-before="auto" style:use-optimal-row-height="false"/>
    </style:style>
    <style:style style:name="ro11" style:family="table-row">
      <style:table-row-properties style:row-height="0.1846in" fo:break-before="auto" style:use-optimal-row-height="false"/>
    </style:style>
    <style:style style:name="ro11_with_top_gap" style:family="table-row">
      <style:table-row-properties style:row-height="0.2244in" fo:break-before="auto" style:use-optimal-row-height="false"/>
    </style:style>
    <style:style style:name="ro12" style:family="table-row">
      <style:table-row-properties style:row-height="0.252in" fo:break-before="auto" style:use-optimal-row-height="false"/>
    </style:style>
    <style:style style:name="ro13" style:family="table-row">
      <style:table-row-properties style:row-height="0.2008in" fo:break-before="auto" style:use-optimal-row-height="false"/>
    </style:style>
    <style:style style:name="ro14" style:family="table-row">
      <style:table-row-properties style:row-height="0.189in" fo:break-before="auto" style:use-optimal-row-height="false"/>
    </style:style>
    <style:style style:name="ro15" style:family="table-row">
      <style:table-row-properties style:row-height="0.2083in" fo:break-before="auto" style:use-optimal-row-height="false"/>
    </style:style>
    <style:style style:name="ro16" style:family="table-row">
      <style:table-row-properties style:row-height="0.3937in" fo:break-before="auto" style:use-optimal-row-height="false"/>
    </style:style>
    <style:style style:name="ro17" style:family="table-row">
      <style:table-row-properties style:row-height="0.1382in" fo:break-before="auto" style:use-optimal-row-height="false"/>
    </style:style>
    <style:style style:name="ro18" style:family="table-row">
      <style:table-row-properties style:row-height="0.3154in" fo:break-before="page" style:use-optimal-row-height="false"/>
    </style:style>
    <style:style style:name="ro19" style:family="table-row">
      <style:table-row-properties style:row-height="0.7382in" fo:break-before="auto" style:use-optimal-row-height="false"/>
    </style:style>
    <style:style style:name="ro20" style:family="table-row">
      <style:table-row-properties style:row-height="0.2602in" fo:break-before="auto" style:use-optimal-row-height="false"/>
    </style:style>
    <style:style style:name="ro21" style:family="table-row">
      <style:table-row-properties style:row-height="0.1811in" fo:break-before="auto" style:use-optimal-row-height="false"/>
    </style:style>
    <style:style style:name="ro22" style:family="table-row">
      <style:table-row-properties style:row-height="0.1693in" fo:break-before="auto" style:use-optimal-row-height="false"/>
    </style:style>
    <style:style style:name="ro23" style:family="table-row">
      <style:table-row-properties style:row-height="0.248in" fo:break-before="auto" style:use-optimal-row-height="false"/>
    </style:style>
    <style:style style:name="ro24" style:family="table-row">
      <style:table-row-properties style:row-height="0.0709in" fo:break-before="auto" style:use-optimal-row-height="false"/>
    </style:style>
    <style:style style:name="ro25" style:family="table-row">
      <style:table-row-properties style:row-height="0.1575in" fo:break-before="auto" style:use-optimal-row-height="false"/>
    </style:style>
    <style:style style:name="ro26" style:family="table-row">
      <style:table-row-properties style:row-height="0.3799in" fo:break-before="auto" style:use-optimal-row-height="false"/>
    </style:style>
    <style:style style:name="ro27" style:family="table-row">
      <style:table-row-properties style:row-height="0.878in" fo:break-before="auto" style:use-optimal-row-height="false"/>
    </style:style>
    <style:style style:name="ro28" style:family="table-row">
      <style:table-row-properties style:row-height="0.1953in" fo:break-before="auto" style:use-optimal-row-height="false"/>
    </style:style>
    <style:style style:name="ro29" style:family="table-row">
      <style:table-row-properties style:row-height="0.1028in" fo:break-before="auto" style:use-optimal-row-height="false"/>
    </style:style>
    <style:style style:name="ro30" style:family="table-row">
      <style:table-row-properties style:row-height="0.5902in" fo:break-before="auto" style:use-optimal-row-height="false"/>
    </style:style>
    <style:style style:name="ro31" style:family="table-row">
      <style:table-row-properties style:row-height="0.1957in" fo:break-before="auto" style:use-optimal-row-height="false"/>
    </style:style>
    <style:style style:name="ro32" style:family="table-row">
      <style:table-row-properties style:row-height="0.1874in" fo:break-before="auto" style:use-optimal-row-height="false"/>
    </style:style>
    <style:style style:name="ta1" style:family="table" style:master-page-name="перечень_20_продукции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30000" number:language="ru" number:country="RU">
      <number:number number:min-integer-digits="1"/>
    </number:number-style>
    <number:number-style style:name="N30002" number:language="ru" number:country="RU">
      <number:number number:decimal-places="2" number:min-decimal-places="2" number:min-integer-digits="1"/>
    </number:number-style>
    <number:number-style style:name="N30003" number:language="ru" number:country="RU">
      <number:number number:decimal-places="0" number:min-decimal-places="0" number:min-integer-digits="1" number:grouping="true"/>
    </number:number-style>
    <number:number-style style:name="N30004" number:language="ru" number:country="RU">
      <number:number number:decimal-places="2" number:min-decimal-places="2" number:min-integer-digits="1" number:grouping="true"/>
    </number:number-style>
    <style:style style:name="ce3" style:family="table-cell" style:parent-style-name="Default">
      <style:table-cell-properties style:text-align-source="fix" style:repeat-content="false"/>
      <style:paragraph-properties fo:text-align="end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new-item_20_bullet_20_single-line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9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10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</style:style>
    <style:style style:name="ce11_section_gap_no_border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10_note_no_border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</style:style>
    <style:style style:name="ce4_tail_no_border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3_tail_no_border" style:family="table-cell" style:parent-style-name="Default">
      <style:table-cell-properties style:text-align-source="fix" style:repeat-content="false" fo:border="none"/>
      <style:paragraph-properties fo:text-align="end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6_note_no_border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17" style:family="table-cell" style:parent-style-name="new-item_20_bullet_20_double-line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2_tail_no_border" style:family="table-cell" style:parent-style-name="Default">
      <style:table-cell-properties fo:border="none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6" style:family="table-cell" style:parent-style-name="Default">
      <style:text-properties style:font-name="Liberation Sans"/>
    </style:style>
    <style:style style:name="ce12_tail_no_border_middle" style:family="table-cell" style:parent-style-name="Default">
      <style:table-cell-properties fo:border="none" style:vertical-align="middle" loext:vertical-justify="auto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0" style:family="table-cell" style:parent-style-name="Default">
      <style:table-cell-properties fo:background-color="#fafab3"/>
      <style:text-properties style:font-name="Liberation Sans"/>
    </style:style>
    <style:style style:name="ce14" style:family="table-cell" style:parent-style-name="Default" style:data-style-name="N0">
      <style:table-cell-properties fo:padding="0in"/>
      <style:text-properties style:font-name="Liberation Sans"/>
    </style:style>
    <style:style style:name="ce18" style:family="table-cell" style:parent-style-name="Default" style:data-style-name="N0">
      <style:table-cell-properties fo:background-color="#ffffff" fo:wrap-option="no-wrap" fo:padding="0in"/>
      <style:text-properties style:font-name="Liberation Sans"/>
    </style:style>
    <style:style style:name="ce21" style:family="table-cell" style:parent-style-name="Default" style:data-style-name="N0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text-line-through-type="none" style:font-name="Liberation Sans" fo:font-size="18.5pt" fo:font-style="normal" fo:text-shadow="none" style:text-underline-style="none" fo:font-weight="bold" style:font-size-asian="18.5pt" style:font-style-asian="normal" style:font-weight-asian="bold" style:font-name-complex="Arial1" style:font-size-complex="18.5pt" style:font-style-complex="normal" style:font-weight-complex="bold"/>
    </style:style>
    <style:style style:name="ce24" style:family="table-cell" style:parent-style-name="Default" style:data-style-name="N0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top"/>
      <style:paragraph-properties fo:text-align="start" fo:margin-left="0.972in" style:writing-mode="page"/>
      <style:text-properties style:use-window-font-color="true" style:text-outline="false" style:text-line-through-style="none" style:text-line-through-type="none" style:font-name="Liberation Sans" fo:font-size="12.3000001907349pt" fo:font-style="normal" fo:text-shadow="none" style:text-underline-style="none" fo:font-weight="bold" style:font-size-asian="12.3000001907349pt" style:font-style-asian="normal" style:font-weight-asian="bold" style:font-name-complex="Arial1" style:font-size-complex="12.3000001907349pt" style:font-style-complex="normal" style:font-weight-complex="bold"/>
    </style:style>
    <style:style style:name="ce36" style:family="table-cell" style:parent-style-name="Default" style:data-style-name="N0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bottom"/>
      <style:paragraph-properties fo:text-align="start" fo:margin-left="0in" style:writing-mode="page"/>
      <style:text-properties style:use-window-font-color="true" style:text-outline="false" style:text-line-through-style="none" style:text-line-through-type="none" style:font-name="Liberation Sans" fo:font-size="20pt" fo:font-style="normal" fo:text-shadow="none" style:text-underline-style="none" fo:font-weight="bold" style:font-size-asian="20pt" style:font-style-asian="normal" style:font-weight-asian="bold" style:font-name-complex="Arial1" style:font-size-complex="20pt" style:font-style-complex="normal" style:font-weight-complex="bold"/>
    </style:style>
    <style:style style:name="ce31" style:family="table-cell" style:parent-style-name="Default" style:data-style-name="N0">
      <style:table-cell-properties fo:background-color="#ffffff" fo:wrap-option="no-wrap" fo:padding="0in" style:vertical-align="middle"/>
      <style:text-properties style:font-name="Liberation Sans"/>
    </style:style>
    <style:style style:name="ce37" style:family="table-cell" style:parent-style-name="Default" style:data-style-name="N0">
      <style:text-properties style:font-name="Liberation Sans"/>
    </style:style>
    <style:style style:name="ce47" style:family="table-cell" style:parent-style-name="header_20_table-column" style:data-style-name="N0">
      <style:text-properties style:font-name="Liberation Sans"/>
    </style:style>
    <style:style style:name="ce48" style:family="table-cell" style:parent-style-name="product-category" style:data-style-name="N0">
      <style:text-properties style:font-name="Liberation Sans"/>
    </style:style>
    <style:style style:name="ce74" style:family="table-cell" style:parent-style-name="new-item_20_title" style:data-style-name="N0">
      <style:text-properties style:font-name="Liberation Sans"/>
    </style:style>
    <style:style style:name="ce74_with_top_gap" style:family="table-cell" style:parent-style-name="new-item_20_title" style:data-style-name="N0">
      <style:table-cell-properties fo:padding-top="0.0398in"/>
      <style:text-properties style:font-name="Liberation Sans"/>
    </style:style>
    <style:style style:name="ce12_with_top_gap" style:family="table-cell" style:parent-style-name="new-item_20_bullet_20_single-line">
      <style:table-cell-properties fo:padding-top="0.0398in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9" style:family="table-cell" style:parent-style-name="product-row_20_single-line" style:data-style-name="N0">
      <style:text-properties style:font-name="Liberation Sans" fo:language="none" fo:country="none" style:font-size-asian="10pt" style:language-asian="none" style:country-asian="none" style:font-size-complex="10pt" style:language-complex="none" style:country-complex="none"/>
    </style:style>
    <style:style style:name="ce50" style:family="table-cell" style:parent-style-name="product-row_20_single-line" style:data-style-name="N0">
      <style:text-properties style:font-name="Liberation Sans"/>
    </style:style>
    <style:style style:name="ce52" style:family="table-cell" style:parent-style-name="product-row_20_double-line-1" style:data-style-name="N0">
      <style:text-properties style:font-name="Liberation Sans"/>
    </style:style>
    <style:style style:name="ce44" style:family="table-cell" style:parent-style-name="product-row_20_double-line-2" style:data-style-name="N0">
      <style:text-properties style:font-name="Liberation Sans"/>
    </style:style>
    <style:style style:name="ce54" style:family="table-cell" style:parent-style-name="product-row_20_single-line" style:data-style-name="N0">
      <style:text-properties style:font-name="Liberation Sans" style:font-name-asian="Arial Unicode MS" style:font-name-complex="Tahoma"/>
    </style:style>
    <style:style style:name="ce57_section_gap_no_border" style:family="table-cell" style:parent-style-name="Default" style:data-style-name="N0">
      <style:table-cell-properties fo:border="none" style:vertical-align="top"/>
      <style:text-properties style:font-name="Liberation Sans"/>
    </style:style>
    <style:style style:name="ce52_tail_no_border" style:family="table-cell" style:parent-style-name="Default" style:data-style-name="N0">
      <style:table-cell-properties fo:border="none"/>
      <style:text-properties style:font-name="Liberation Sans"/>
    </style:style>
    <style:style style:name="ce52_tail_no_border_middle" style:family="table-cell" style:parent-style-name="Default" style:data-style-name="N0">
      <style:table-cell-properties fo:border="none" style:vertical-align="middle" loext:vertical-justify="auto"/>
      <style:text-properties style:font-name="Liberation Sans"/>
    </style:style>
    <style:style style:name="ce71" style:family="table-cell" style:parent-style-name="product-row_20_single-line" style:data-style-name="N0">
      <style:text-properties style:font-name="Liberation Sans" fo:language="none" fo:country="none" style:language-asian="none" style:country-asian="none" style:language-complex="none" style:country-complex="none"/>
    </style:style>
    <style:style style:name="ce51" style:family="table-cell" style:parent-style-name="product-row_20_single-line">
      <style:table-cell-properties fo:wrap-option="no-wrap"/>
      <style:text-properties style:text-outline="false" style:text-line-through-style="none" style:text-line-through-type="none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ahoma" style:language-asian="none" style:country-asian="none" style:font-style-asian="normal" style:font-weight-asian="normal" style:font-name-complex="Tahoma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77" style:family="table-cell" style:parent-style-name="product-row_20_single-line">
      <style:table-cell-properties fo:wrap-option="wrap"/>
      <style:text-properties style:text-outline="false" style:text-line-through-style="none" style:text-line-through-type="none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ahoma" style:language-asian="none" style:country-asian="none" style:font-style-asian="normal" style:font-weight-asian="normal" style:font-name-complex="Tahoma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80" style:family="table-cell" style:parent-style-name="product-row_20_single-line" style:data-style-name="N0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83_note_no_border" style:family="table-cell" style:parent-style-name="Default" style:data-style-name="N0">
      <style:table-cell-properties style:text-align-source="fix" style:repeat-content="false" fo:wrap-option="wrap" fo:border="none" style:vertical-align="bottom"/>
      <style:paragraph-properties fo:text-align="start" fo:margin-left="0in"/>
      <style:text-properties style:font-name="Liberation Sans" fo:font-weight="bold" style:font-weight-asian="bold" style:font-weight-complex="bold"/>
    </style:style>
    <style:style style:name="ce72" style:family="table-cell" style:parent-style-name="product-row_20_single-line_5f_no-border" style:data-style-name="N0">
      <style:text-properties style:font-name="Liberation Sans"/>
    </style:style>
    <style:style style:name="ce52_tail_no_border_second" style:family="table-cell" style:parent-style-name="product-row_20_double-line-2" style:data-style-name="N0">
      <style:table-cell-properties fo:border="none"/>
      <style:text-properties style:font-name="Liberation Sans"/>
    </style:style>
    <style:style style:name="ce82" style:family="table-cell" style:parent-style-name="product-row_20_single-line" style:data-style-name="N0">
      <style:table-cell-properties fo:border="none"/>
      <style:text-properties style:font-name="Liberation Sans"/>
    </style:style>
    <style:style style:name="ce82_tail_no_border_middle" style:family="table-cell" style:parent-style-name="Default" style:data-style-name="N0">
      <style:table-cell-properties fo:border-bottom="none" fo:border-left="none" fo:border-right="none" fo:border-top="0.74pt solid #cccccc" style:vertical-align="middle" loext:vertical-justify="auto"/>
      <style:text-properties style:font-name="Liberation Sans"/>
    </style:style>
    <style:style style:name="ce61" style:family="table-cell" style:parent-style-name="product-row_20_double-line-1" style:data-style-name="N0">
      <style:text-properties style:font-name="Liberation Sans" fo:language="none" fo:country="none" style:font-size-asian="10pt" style:language-asian="none" style:country-asian="none" style:font-size-complex="10pt" style:language-complex="none" style:country-complex="none"/>
    </style:style>
    <style:style style:name="ce62" style:family="table-cell" style:parent-style-name="product-row_20_double-line-2_5f_no-border" style:data-style-name="N0">
      <style:text-properties style:font-name="Liberation Sans"/>
    </style:style>
    <style:style style:name="ce63_tail_no_border" style:family="table-cell" style:parent-style-name="Default" style:data-style-name="N0">
      <style:table-cell-properties fo:border="none" fo:padding="0in"/>
      <style:text-properties style:font-name="Liberation Sans" fo:font-weight="bold" style:font-weight-asian="bold" style:font-weight-complex="bold"/>
    </style:style>
    <style:style style:name="ce64_tail_no_border" style:family="table-cell" style:parent-style-name="Default" style:data-style-name="N0">
      <style:table-cell-properties fo:border="none"/>
      <style:text-properties fo:color="#b2b2b2" style:font-name="Liberation Sans"/>
    </style:style>
    <style:style style:name="ce65_tail_no_border" style:family="table-cell" style:parent-style-name="Default" style:data-style-name="N0">
      <style:table-cell-properties fo:border="none"/>
      <style:text-properties fo:color="#cccccc" style:font-name="Liberation Sans"/>
    </style:style>
    <style:style style:name="ce66_tail_no_border" style:family="table-cell" style:parent-style-name="Default" style:data-style-name="N0">
      <style:table-cell-properties fo:border="none"/>
      <style:text-properties fo:color="#dddddd" style:font-name="Liberation Sans"/>
    </style:style>
    <style:style style:name="ce67_tail_no_border" style:family="table-cell" style:parent-style-name="Default" style:data-style-name="N0">
      <style:table-cell-properties fo:border="none"/>
      <style:text-properties fo:color="#eeeeee" style:font-name="Liberation Sans"/>
    </style:style>
    <style:style style:name="ce73" style:family="table-cell" style:parent-style-name="product-row_20_single-line" style:data-style-name="N0">
      <style:text-properties style:font-name="Liberation Sans Narrow"/>
    </style:style>
    <style:style style:name="ce75_tail_no_border_middle" style:family="table-cell" style:parent-style-name="Default" style:data-style-name="N0">
      <style:table-cell-properties fo:border="none" style:vertical-align="middle" loext:vertical-justify="auto"/>
      <style:text-properties style:font-name="Liberation Sans Narrow"/>
    </style:style>
    <style:style style:name="ce76" style:family="table-cell" style:parent-style-name="product-category" style:data-style-name="N0">
      <style:table-cell-properties fo:background-color="#fafab3"/>
      <style:text-properties style:font-name="Liberation Sans"/>
    </style:style>
    <style:style style:name="ce78" style:family="table-cell" style:parent-style-name="Default" style:data-style-name="N0">
      <style:table-cell-properties fo:background-color="#fafab3"/>
      <style:text-properties style:font-name="Liberation Sans"/>
    </style:style>
    <style:style style:name="ce93" style:family="table-cell" style:parent-style-name="product-row_20_double-line-1" style:data-style-name="N0">
      <style:table-cell-properties fo:background-color="#fafab3" style:text-align-source="fix" style:repeat-content="false" fo:wrap-option="wrap" fo:padding-bottom="0in" fo:padding-left="0in" fo:padding-right="0.278in" fo:padding-top="0in" style:vertical-align="top"/>
      <style:paragraph-properties fo:text-align="start" fo:margin-left="0in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Neue" style:language-asian="en" style:country-asian="US" style:font-style-asian="normal" style:font-weight-asian="normal" style:font-name-complex="HelveticaNeue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99" style:family="table-cell" style:parent-style-name="Default" style:data-style-name="N0">
      <style:table-cell-properties fo:background-color="#fafab3" style:vertical-align="top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Neue" style:language-asian="en" style:country-asian="US" style:font-style-asian="normal" style:font-weight-asian="normal" style:font-name-complex="HelveticaNeue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81" style:family="table-cell" style:parent-style-name="Default" style:data-style-name="N0">
      <style:table-cell-properties fo:background-color="#fafab3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Neue" style:language-asian="en" style:country-asian="US" style:font-style-asian="normal" style:font-weight-asian="normal" style:font-name-complex="HelveticaNeue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84" style:family="table-cell" style:parent-style-name="Default" style:data-style-name="N0">
      <style:text-properties fo:color="#000000" style:text-outline="false" style:text-line-through-style="none" style:text-line-through-type="none" style:font-name="Liberation Sans" fo:font-size="10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1pt" style:language-asian="zxx" style:country-asian="none" style:font-style-asian="normal" style:font-weight-asian="normal" style:font-name-complex="Tahoma" style:font-size-complex="11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85" style:family="table-cell" style:parent-style-name="hyperlink" style:data-style-name="N0">
      <style:text-properties style:font-name="Liberation Sans" style:text-underline-style="solid" style:text-underline-width="auto" style:text-underline-color="#9999cc"/>
    </style:style>
    <style:style style:name="ce13" style:family="table-cell" style:parent-style-name="Default">
      <style:table-cell-properties fo:padding="0in"/>
      <style:text-properties style:font-name="Liberation Sans"/>
    </style:style>
    <style:style style:name="ce97" style:family="table-cell" style:parent-style-name="header_20_contacts" style:data-style-name="N30002">
      <style:text-properties style:font-name="Liberation Sans"/>
    </style:style>
    <style:style style:name="ce23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top"/>
      <style:paragraph-properties fo:text-align="start" fo:margin-left="0.972in" style:writing-mode="page"/>
      <style:text-properties style:use-window-font-color="true" style:text-outline="false" style:text-line-through-style="none" style:text-line-through-type="none" style:font-name="Liberation Sans" fo:font-size="12.3000001907349pt" fo:font-style="normal" fo:text-shadow="none" style:text-underline-style="none" fo:font-weight="bold" style:font-size-asian="12.3000001907349pt" style:font-style-asian="normal" style:font-weight-asian="bold" style:font-name-complex="Arial1" style:font-size-complex="12.3000001907349pt" style:font-style-complex="normal" style:font-weight-complex="bold"/>
    </style:style>
    <style:style style:name="ce98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text-line-through-type="none" style:font-name="Liberation Sans" fo:font-size="18.5pt" fo:font-style="normal" fo:text-shadow="none" style:text-underline-style="none" fo:font-weight="bold" style:font-size-asian="18.5pt" style:font-style-asian="normal" style:font-weight-asian="bold" style:font-name-complex="Arial1" style:font-size-complex="18.5pt" style:font-style-complex="normal" style:font-weight-complex="bold"/>
    </style:style>
    <style:style style:name="ce104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no-wrap" fo:border="none" style:direction="ltr" fo:padding="0in" style:rotation-angle="0" style:rotation-align="none" style:shrink-to-fit="false" style:vertical-align="top"/>
      <style:paragraph-properties fo:margin-left="0in" style:writing-mode="page"/>
      <style:text-properties style:use-window-font-color="true" style:text-outline="false" style:text-line-through-style="none" style:text-line-through-type="none" style:font-name="Liberation Sans" fo:font-size="14pt" fo:font-style="normal" fo:text-shadow="none" style:text-underline-style="none" fo:font-weight="bold" style:font-size-asian="14pt" style:font-style-asian="normal" style:font-weight-asian="bold" style:font-name-complex="Arial1" style:font-size-complex="14pt" style:font-style-complex="normal" style:font-weight-complex="bold"/>
    </style:style>
    <style:style style:name="ce105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middle"/>
      <style:paragraph-properties fo:text-align="start" fo:margin-left="0in" style:writing-mode="page"/>
      <style:text-properties style:use-window-font-color="true" style:text-outline="false" style:text-line-through-style="none" style:text-line-through-type="none" style:font-name="Liberation Sans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119" style:family="table-cell" style:parent-style-name="header_20_table-column">
      <style:text-properties style:font-name="Liberation Sans"/>
    </style:style>
    <style:style style:name="ce120" style:family="table-cell" style:parent-style-name="product-category">
      <style:text-properties style:font-name="Liberation Sans"/>
    </style:style>
    <style:style style:name="ce111" style:family="table-cell" style:parent-style-name="product-row_20_single-line">
      <style:text-properties style:font-name="Liberation Sans"/>
    </style:style>
    <style:style style:name="ce122" style:family="table-cell" style:parent-style-name="product-row_20_double-line-1">
      <style:text-properties style:font-name="Liberation Sans"/>
    </style:style>
    <style:style style:name="ce123" style:family="table-cell" style:parent-style-name="product-row_20_double-line-2">
      <style:text-properties style:font-name="Liberation Sans"/>
    </style:style>
    <style:style style:name="ce124" style:family="table-cell" style:parent-style-name="product-row_20_single-line">
      <style:text-properties style:font-name="Liberation Sans" style:font-name-asian="Arial Unicode MS" style:font-name-complex="Tahoma"/>
    </style:style>
    <style:style style:name="ce125" style:family="table-cell" style:parent-style-name="product-row_20_double-line-1">
      <style:text-properties style:font-name="Liberation Sans" style:font-name-asian="Arial Unicode MS" style:font-name-complex="Tahoma"/>
    </style:style>
    <style:style style:name="ce126_section_gap_no_border" style:family="table-cell" style:parent-style-name="Default">
      <style:table-cell-properties fo:border="none" style:vertical-align="top"/>
    </style:style>
    <style:style style:name="ce122_tail_no_border" style:family="table-cell" style:parent-style-name="Default">
      <style:table-cell-properties fo:border="none"/>
      <style:text-properties style:font-name="Liberation Sans"/>
    </style:style>
    <style:style style:name="ce138" style:family="table-cell" style:parent-style-name="product-row_20_double-line-2">
      <style:text-properties style:font-name="Liberation Sans" style:font-name-asian="Arial Unicode MS" style:font-name-complex="Tahoma"/>
    </style:style>
    <style:style style:name="ce122_tail_no_border_middle" style:family="table-cell" style:parent-style-name="Default">
      <style:table-cell-properties fo:border="none" style:vertical-align="middle" loext:vertical-justify="auto"/>
      <style:text-properties style:font-name="Liberation Sans"/>
    </style:style>
    <style:style style:name="ce151" style:family="table-cell" style:parent-style-name="product-row_20_double-line-2">
      <style:table-cell-properties style:text-align-source="fix" style:repeat-content="false"/>
      <style:paragraph-properties fo:text-align="start" fo:margin-left="0in"/>
      <style:text-properties style:font-name="Liberation Sans"/>
    </style:style>
    <style:style style:name="ce154" style:family="table-cell" style:parent-style-name="product-row_20_double-line-1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60" style:family="table-cell" style:parent-style-name="product-row_20_double-line-2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34_note_no_border" style:family="table-cell" style:parent-style-name="Default">
      <style:table-cell-properties fo:wrap-option="wrap" fo:border="none" fo:padding-bottom="0in" fo:padding-left="0.0783in" fo:padding-right="0in" fo:padding-top="0in" style:vertical-align="top"/>
      <style:text-properties style:font-name="Liberation Sans" fo:font-weight="bold" style:font-weight-asian="bold" style:font-weight-complex="bold"/>
    </style:style>
    <style:style style:name="ce146" style:family="table-cell" style:parent-style-name="product-row_20_single-line_5f_no-border">
      <style:text-properties style:font-name="Liberation Sans"/>
    </style:style>
    <style:style style:name="ce129" style:family="table-cell" style:parent-style-name="Default">
      <style:table-cell-properties fo:padding-bottom="0in" fo:padding-left="0.0835in" fo:padding-right="0in" fo:padding-top="0in"/>
      <style:text-properties style:font-name="Liberation Sans"/>
    </style:style>
    <style:style style:name="ce130" style:family="table-cell" style:parent-style-name="product-row_20_double-line-2">
      <style:table-cell-properties fo:border-bottom="0.74pt solid #cccccc" fo:border-left="none" fo:padding-bottom="0in" fo:padding-left="0.0835in" fo:padding-right="0in" fo:padding-top="0in" fo:border-right="none" fo:border-top="none"/>
      <style:text-properties style:font-name="Liberation Sans"/>
    </style:style>
    <style:style style:name="ce135" style:family="table-cell" style:parent-style-name="Default" style:data-style-name="N2">
      <style:table-cell-properties style:cell-protect="protected" style:print-content="true" style:rotation-align="none"/>
      <style:text-properties fo:color="#000000" style:text-outline="false" style:text-line-through-style="none" style:text-line-through-type="none" style:font-name="Arial1" fo:font-size="10pt" fo:language="en" fo:country="GB" fo:font-style="normal" fo:text-shadow="none" style:text-underline-style="none" fo:font-weight="normal" style:text-underline-mode="continuous" style:text-overline-mode="continuous" style:text-line-through-mode="continuous" style:font-name-asian="PingFang SC" style:font-size-asian="10pt" style:language-asian="zh" style:country-asian="CN" style:font-style-asian="normal" style:font-weight-asian="normal" style:font-name-complex="Arial1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39" style:family="table-cell" style:parent-style-name="product-row_20_single-line">
      <style:text-properties style:font-name="Liberation Sans Narrow"/>
    </style:style>
    <style:style style:name="ce140" style:family="table-cell" style:parent-style-name="product-row_20_single-line">
      <style:text-properties style:text-outline="false" style:text-line-through-style="none" style:text-line-through-type="none" style:font-name="Liberation Sans" fo:language="ru" fo:country="RU" fo:font-style="normal" fo:text-shadow="none" style:text-underline-style="none" fo:font-weight="normal" style:text-underline-mode="continuous" style:text-overline-mode="continuous" style:text-line-through-mode="continuous" style:language-asian="ar" style:country-asian="SA" style:font-style-asian="normal" style:font-weight-asian="normal" style:font-name-complex="Tahoma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62_tail_no_border" style:family="table-cell" style:parent-style-name="Default">
      <style:table-cell-properties fo:border="none"/>
      <style:text-properties fo:color="#000000" style:text-outline="false" style:text-line-through-style="none" style:text-line-through-type="none" style:font-name="Arial1" fo:font-size="9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PingFang SC" style:font-size-asian="9pt" style:language-asian="zh" style:country-asian="CN" style:font-style-asian="normal" style:font-weight-asian="normal" style:font-name-complex="Arial1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22_tail_no_border_second" style:family="table-cell" style:parent-style-name="product-row_20_double-line-2">
      <style:table-cell-properties fo:border="none"/>
      <style:text-properties style:font-name="Liberation Sans"/>
    </style:style>
    <style:style style:name="ce143" style:family="table-cell" style:parent-style-name="product-row_20_single-line">
      <style:text-properties style:text-outline="false" style:text-line-through-style="none" style:text-line-through-type="none" fo:language="ru" fo:country="RU" fo:font-style="normal" fo:text-shadow="none" style:text-underline-style="none" fo:font-weight="normal" style:text-underline-mode="continuous" style:text-overline-mode="continuous" style:text-line-through-mode="continuous" style:language-asian="ar" style:country-asian="SA" style:font-style-asian="normal" style:font-weight-asian="normal" style:font-name-complex="Calibri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32" style:family="table-cell" style:parent-style-name="product-row_20_single-line">
      <style:table-cell-properties fo:border="none"/>
      <style:text-properties style:font-name="Liberation Sans"/>
    </style:style>
    <style:style style:name="ce132_tail_no_border_middle" style:family="table-cell" style:parent-style-name="Default">
      <style:table-cell-properties fo:border-bottom="none" fo:border-left="none" fo:border-right="none" fo:border-top="0.74pt solid #cccccc" style:vertical-align="middle" loext:vertical-justify="auto"/>
      <style:text-properties style:font-name="Liberation Sans"/>
    </style:style>
    <style:style style:name="ce144" style:family="table-cell" style:parent-style-name="product-row_20_double-line-2_5f_no-border">
      <style:text-properties style:font-name="Liberation Sans"/>
    </style:style>
    <style:style style:name="ce145" style:family="table-cell" style:parent-style-name="product-row_20_single-line">
      <style:text-properties style:font-name="Liberation Sans" fo:language="en" fo:country="GB" style:font-size-asian="10pt" style:language-asian="zh" style:country-asian="CN" style:font-name-complex="Arial" style:font-size-complex="10pt" style:language-complex="hi" style:country-complex="IN"/>
    </style:style>
    <style:style style:name="ce147_tail_no_border" style:family="table-cell" style:parent-style-name="Default">
      <style:table-cell-properties fo:border="none"/>
      <style:text-properties fo:color="#b2b2b2" style:font-name="Liberation Sans"/>
    </style:style>
    <style:style style:name="ce149_tail_no_border" style:family="table-cell" style:parent-style-name="Default">
      <style:table-cell-properties fo:border="none"/>
      <style:text-properties fo:color="#cccccc" style:font-name="Liberation Sans"/>
    </style:style>
    <style:style style:name="ce150_tail_no_border" style:family="table-cell" style:parent-style-name="Default">
      <style:table-cell-properties fo:border="none"/>
      <style:text-properties fo:color="#dddddd" style:font-name="Liberation Sans"/>
    </style:style>
    <style:style style:name="ce152_tail_no_border" style:family="table-cell" style:parent-style-name="Default">
      <style:table-cell-properties fo:border="none"/>
      <style:text-properties fo:color="#eeeeee"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" style:language-asian="en" style:country-asian="US" style:font-style-asian="normal" style:font-weight-asian="normal" style:font-name-complex="Helvetica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53" style:family="table-cell" style:parent-style-name="product-category">
      <style:table-cell-properties fo:background-color="#fafab3"/>
      <style:text-properties style:font-name="Liberation Sans"/>
    </style:style>
    <style:style style:name="ce170" style:family="table-cell" style:parent-style-name="product-row_20_double-line-1">
      <style:table-cell-properties fo:background-color="#fafab3"/>
      <style:text-properties style:font-name="Liberation Sans"/>
    </style:style>
    <style:style style:name="ce156" style:family="table-cell" style:parent-style-name="hyperlink">
      <style:text-properties style:font-name="Liberation Sans"/>
    </style:style>
    <style:style style:name="ce141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text-line-through-type="none" style:font-name="Liberation Sans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198_section_gap_no_border" style:family="table-cell" style:parent-style-name="Default">
      <style:table-cell-properties style:text-align-source="fix" style:repeat-content="false" fo:border="none" style:vertical-align="top"/>
      <style:paragraph-properties fo:text-align="start" fo:margin-left="0in"/>
      <style:text-properties style:font-name="Arial1" fo:language="en" fo:country="GB" style:font-name-asian="PingFang SC" style:font-size-asian="10pt" style:language-asian="zh" style:country-asian="CN" style:font-name-complex="Arial1" style:font-size-complex="10pt" style:language-complex="hi" style:country-complex="IN"/>
    </style:style>
    <style:style style:name="ce175" style:family="table-cell" style:parent-style-name="Default">
      <style:table-cell-properties fo:wrap-option="wrap" fo:border="none" style:vertical-align="top"/>
      <style:text-properties style:font-name="Liberation Sans"/>
    </style:style>
    <style:style style:name="ce166_tail_no_border" style:family="table-cell" style:parent-style-name="Default">
      <style:table-cell-properties fo:border="none"/>
      <style:text-properties fo:color="#eeeeee" style:font-name="Liberation Sans"/>
    </style:style>
    <style:style style:name="ce167" style:family="table-cell" style:parent-style-name="product-row_20_single-line">
      <style:table-cell-properties style:text-align-source="fix" style:repeat-content="false"/>
      <style:paragraph-properties fo:text-align="start" fo:margin-left="0.5in"/>
      <style:text-properties style:font-name="Liberation Sans"/>
    </style:style>
    <style:style style:name="ce142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automatic"/>
      <style:paragraph-properties fo:text-align="start" fo:margin-left="0.972in" style:writing-mode="page"/>
      <style:text-properties style:use-window-font-color="true" style:text-outline="false" style:text-line-through-style="none" style:text-line-through-type="none" style:font-name="Liberation Sans" fo:font-size="12.3000001907349pt" fo:font-style="normal" fo:text-shadow="none" style:text-underline-style="none" fo:font-weight="bold" style:font-size-asian="12.3000001907349pt" style:font-style-asian="normal" style:font-weight-asian="bold" style:font-name-complex="Arial1" style:font-size-complex="12.3000001907349pt" style:font-style-complex="normal" style:font-weight-complex="bold"/>
    </style:style>
    <style:style style:name="ce148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top"/>
      <style:paragraph-properties fo:text-align="start" fo:margin-left="0.972in" style:writing-mode="page"/>
      <style:text-properties style:use-window-font-color="true" style:text-outline="false" style:text-line-through-style="none" style:text-line-through-type="none" style:font-name="Liberation Sans" fo:font-size="18.5pt" fo:font-style="normal" fo:text-shadow="none" style:text-underline-style="none" fo:font-weight="bold" style:font-size-asian="18.5pt" style:font-style-asian="normal" style:font-weight-asian="bold" style:font-name-complex="Arial1" style:font-size-complex="18.5pt" style:font-style-complex="normal" style:font-weight-complex="bold"/>
    </style:style>
    <style:style style:name="ce180" style:family="table-cell" style:parent-style-name="Default">
      <style:table-cell-properties fo:background-color="#ffffff" style:diagonal-bl-tr="none" style:diagonal-tl-br="none" fo:wrap-option="no-wrap" fo:border="none" fo:padding="0in" style:vertical-align="middle"/>
      <style:text-properties style:use-window-font-color="true" style:text-outline="false" style:text-line-through-style="none" style:text-line-through-type="none" style:font-name="Liberation Sans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71" style:family="table-cell" style:parent-style-name="Default">
      <style:table-cell-properties fo:wrap-option="no-wrap" fo:padding="0in"/>
      <style:text-properties style:font-name="Liberation Sans"/>
    </style:style>
    <style:style style:name="ce207" style:family="table-cell" style:parent-style-name="header_20_table-column">
      <style:table-cell-properties fo:padding-bottom="0in" fo:padding-left="0.0783in" fo:padding-right="0in" fo:padding-top="0in"/>
      <style:text-properties style:font-name="Liberation Sans"/>
    </style:style>
    <style:style style:name="ce209" style:family="table-cell" style:parent-style-name="Default">
      <style:table-cell-properties fo:padding-bottom="0in" fo:padding-left="0.0783in" fo:padding-right="0in" fo:padding-top="0in"/>
      <style:text-properties style:font-name="Liberation Sans"/>
    </style:style>
    <style:style style:name="ce158" style:family="table-cell" style:parent-style-name="product-row_20_single-line">
      <style:table-cell-properties fo:padding-bottom="0in" fo:padding-left="0.0783in" fo:padding-right="0in" fo:padding-top="0in"/>
      <style:text-properties style:font-name="Liberation Sans"/>
    </style:style>
    <style:style style:name="ce159" style:family="table-cell" style:parent-style-name="product-row_20_double-line-1">
      <style:table-cell-properties fo:padding-bottom="0in" fo:padding-left="0.0783in" fo:padding-right="0in" fo:padding-top="0in"/>
      <style:text-properties style:font-name="Liberation Sans"/>
    </style:style>
    <style:style style:name="ce161" style:family="table-cell" style:parent-style-name="product-row_20_double-line-2">
      <style:table-cell-properties fo:padding-bottom="0in" fo:padding-left="0.0783in" fo:padding-right="0in" fo:padding-top="0in"/>
      <style:text-properties style:font-name="Liberation Sans"/>
    </style:style>
    <style:style style:name="ce217" style:family="table-cell" style:parent-style-name="product-row_20_double-line-1">
      <style:table-cell-properties fo:padding-bottom="0in" fo:padding-left="0.0783in" fo:padding-right="0in" fo:padding-top="0in"/>
      <style:text-properties style:font-name="Liberation Sans" style:font-name-asian="Arial Unicode MS" style:font-name-complex="Tahoma"/>
    </style:style>
    <style:style style:name="ce220" style:family="table-cell" style:parent-style-name="product-row_20_double-line-2">
      <style:table-cell-properties fo:padding-bottom="0in" fo:padding-left="0.028in" fo:padding-right="0in" fo:padding-top="0in"/>
      <style:text-properties style:font-name="Liberation Sans"/>
    </style:style>
    <style:style style:name="ce226_section_gap_no_border" style:family="table-cell" style:parent-style-name="Default">
      <style:table-cell-properties fo:border="none" fo:padding-bottom="0in" fo:padding-left="0.0783in" fo:padding-right="0in" fo:padding-top="0in" style:vertical-align="top"/>
      <style:text-properties style:font-name="Liberation Sans"/>
    </style:style>
    <style:style style:name="ce159_tail_no_border" style:family="table-cell" style:parent-style-name="Default">
      <style:table-cell-properties fo:border="none" fo:padding-bottom="0in" fo:padding-left="0.0783in" fo:padding-right="0in" fo:padding-top="0in"/>
      <style:text-properties style:font-name="Liberation Sans"/>
    </style:style>
    <style:style style:name="ce229" style:family="table-cell" style:parent-style-name="product-row_20_single-line">
      <style:table-cell-properties fo:padding-bottom="0in" fo:padding-left="0.0783in" fo:padding-right="0in" fo:padding-top="0in"/>
      <style:text-properties fo:color="#000000" style:text-outline="false" style:text-line-through-style="none" style:text-line-through-type="none" style:font-name="Arial" fo:font-size="10pt" fo:language="en" fo:country="GB" fo:font-style="normal" fo:text-shadow="none" style:text-underline-style="none" fo:font-weight="normal" style:text-underline-mode="continuous" style:text-overline-mode="continuous" style:text-line-through-mode="continuous" style:font-name-asian="PingFang SC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59_tail_no_border_middle" style:family="table-cell" style:parent-style-name="Default">
      <style:table-cell-properties fo:border="none" fo:padding-bottom="0in" fo:padding-left="0.0783in" fo:padding-right="0in" fo:padding-top="0in" style:vertical-align="middle" loext:vertical-justify="auto"/>
      <style:text-properties style:font-name="Liberation Sans"/>
    </style:style>
    <style:style style:name="ce233" style:family="table-cell" style:parent-style-name="product-row_20_single-line_5f_no-border">
      <style:table-cell-properties fo:padding-bottom="0in" fo:padding-left="0.0783in" fo:padding-right="0in" fo:padding-top="0in"/>
      <style:text-properties style:font-name="Liberation Sans"/>
    </style:style>
    <style:style style:name="ce185" style:family="table-cell" style:parent-style-name="product-row_20_single-line_5f_no-border">
      <style:table-cell-properties fo:padding-bottom="0in" fo:padding-left="0.028in" fo:padding-right="0in" fo:padding-top="0in"/>
      <style:text-properties style:font-name="Liberation Sans"/>
    </style:style>
    <style:style style:name="ce185_tail_no_border" style:family="table-cell" style:parent-style-name="Default">
      <style:table-cell-properties fo:border="none" fo:padding-bottom="0in" fo:padding-left="0.028in" fo:padding-right="0in" fo:padding-top="0in"/>
      <style:text-properties style:font-name="Liberation Sans"/>
    </style:style>
    <style:style style:name="ce159_tail_no_border_second" style:family="table-cell" style:parent-style-name="product-row_20_double-line-2">
      <style:table-cell-properties fo:border="none" fo:padding-bottom="0in" fo:padding-left="0.0783in" fo:padding-right="0in" fo:padding-top="0in"/>
      <style:text-properties style:font-name="Liberation Sans"/>
    </style:style>
    <style:style style:name="ce204" style:family="table-cell" style:parent-style-name="product-row_20_double-line-2">
      <style:table-cell-properties fo:padding="0.028in"/>
      <style:text-properties style:font-name="Liberation Sans"/>
    </style:style>
    <style:style style:name="ce235" style:family="table-cell" style:parent-style-name="product-row_20_single-line">
      <style:table-cell-properties fo:border="none" fo:padding-bottom="0in" fo:padding-left="0.0783in" fo:padding-right="0in" fo:padding-top="0in"/>
      <style:text-properties style:font-name="Liberation Sans"/>
    </style:style>
    <style:style style:name="ce235_tail_no_border_middle" style:family="table-cell" style:parent-style-name="Default">
      <style:table-cell-properties fo:border-bottom="none" fo:border-left="none" fo:padding-bottom="0in" fo:padding-left="0.0783in" fo:padding-right="0in" fo:padding-top="0in" fo:border-right="none" fo:border-top="0.74pt solid #cccccc" style:vertical-align="middle" loext:vertical-justify="auto"/>
      <style:text-properties style:font-name="Liberation Sans"/>
    </style:style>
    <style:style style:name="ce205" style:family="table-cell" style:parent-style-name="product-row_20_double-line-2_5f_no-border">
      <style:table-cell-properties fo:padding-bottom="0in" fo:padding-left="0.0783in" fo:padding-right="0in" fo:padding-top="0in"/>
      <style:text-properties style:font-name="Liberation Sans"/>
    </style:style>
    <style:style style:name="ce206_tail_no_border" style:family="table-cell" style:parent-style-name="Default">
      <style:table-cell-properties fo:border="none" fo:padding-bottom="0in" fo:padding-left="0.0783in" fo:padding-right="0in" fo:padding-top="0in"/>
      <style:text-properties style:font-name="Liberation Sans" fo:font-weight="bold" style:font-weight-asian="bold" style:font-weight-complex="bold"/>
    </style:style>
    <style:style style:name="ce208" style:family="table-cell" style:parent-style-name="Default">
      <style:table-cell-properties fo:background-color="#fafab3" fo:padding-bottom="0in" fo:padding-left="0.0783in" fo:padding-right="0in" fo:padding-top="0in"/>
      <style:text-properties style:font-name="Liberation Sans"/>
    </style:style>
    <style:style style:name="ce214" style:family="table-cell" style:parent-style-name="product-row_20_double-line-1">
      <style:table-cell-properties fo:background-color="#fafab3" fo:padding-bottom="0in" fo:padding-left="0.0783in" fo:padding-right="0in" fo:padding-top="0in"/>
      <style:text-properties style:font-name="Liberation Sans"/>
    </style:style>
    <style:style style:name="ce268_section_gap_no_border" style:family="table-cell" style:parent-style-name="Default">
      <style:table-cell-properties fo:border="none" style:vertical-align="top"/>
      <style:text-properties style:font-name="Liberation Sans"/>
    </style:style>
    <style:style style:name="ce269" style:family="table-cell" style:parent-style-name="product-row_20_single-line">
      <style:table-cell-properties style:text-align-source="fix" style:repeat-content="false"/>
      <style:paragraph-properties fo:text-align="end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18" style:family="table-cell" style:parent-style-name="Default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187" style:family="table-cell" style:parent-style-name="product-row_20_single-line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188" style:family="table-cell" style:parent-style-name="product-row_20_double-line-1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189" style:family="table-cell" style:parent-style-name="product-row_20_double-line-2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280_section_gap_no_border" style:family="table-cell" style:parent-style-name="Default">
      <style:table-cell-properties style:text-align-source="fix" style:repeat-content="false" fo:border="none" style:vertical-align="top"/>
      <style:paragraph-properties fo:text-align="end" fo:margin-left="0in"/>
      <style:text-properties style:font-name="Liberation Sans"/>
    </style:style>
    <style:style style:name="ce188_tail_no_border" style:family="table-cell" style:parent-style-name="Default">
      <style:table-cell-properties style:text-align-source="fix" style:repeat-content="false" fo:border="none"/>
      <style:paragraph-properties fo:text-align="end" fo:margin-left="0in"/>
      <style:text-properties style:font-name="Liberation Sans"/>
    </style:style>
    <style:style style:name="ce188_tail_no_border_middle" style:family="table-cell" style:parent-style-name="Default">
      <style:table-cell-properties style:text-align-source="fix" style:repeat-content="false" fo:border="none" style:vertical-align="middle" loext:vertical-justify="auto"/>
      <style:paragraph-properties fo:text-align="end" fo:margin-left="0in"/>
      <style:text-properties style:font-name="Liberation Sans"/>
    </style:style>
    <style:style style:name="ce227_note_no_border" style:family="table-cell" style:parent-style-name="Default">
      <style:table-cell-properties style:text-align-source="fix" style:repeat-content="false" fo:wrap-option="wrap" fo:border="none" style:vertical-align="top"/>
      <style:paragraph-properties fo:text-align="end" fo:margin-left="0in"/>
      <style:text-properties style:font-name="Liberation Sans"/>
    </style:style>
    <style:style style:name="ce199" style:family="table-cell" style:parent-style-name="product-row_20_single-line_5f_no-border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188_tail_no_border_second" style:family="table-cell" style:parent-style-name="product-row_20_double-line-2">
      <style:table-cell-properties style:text-align-source="fix" style:repeat-content="false" fo:border="none"/>
      <style:paragraph-properties fo:text-align="end" fo:margin-left="0in"/>
      <style:text-properties style:font-name="Liberation Sans"/>
    </style:style>
    <style:style style:name="ce286" style:family="table-cell" style:parent-style-name="product-row_20_single-line">
      <style:table-cell-properties style:text-align-source="fix" style:repeat-content="false" fo:border="none"/>
      <style:paragraph-properties fo:text-align="end" fo:margin-left="0in"/>
      <style:text-properties style:font-name="Liberation Sans"/>
    </style:style>
    <style:style style:name="ce286_tail_no_border_middle" style:family="table-cell" style:parent-style-name="Default">
      <style:table-cell-properties fo:border-bottom="none" style:text-align-source="fix" style:repeat-content="false" fo:border-left="none" fo:border-right="none" fo:border-top="0.74pt solid #cccccc" style:vertical-align="middle" loext:vertical-justify="auto"/>
      <style:paragraph-properties fo:text-align="end" fo:margin-left="0in"/>
      <style:text-properties style:font-name="Liberation Sans"/>
    </style:style>
    <style:style style:name="ce234" style:family="table-cell" style:parent-style-name="product-row_20_double-line-2_5f_no-border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236" style:family="table-cell" style:parent-style-name="Default">
      <style:table-cell-properties fo:background-color="#fafab3" style:text-align-source="fix" style:repeat-content="false"/>
      <style:paragraph-properties fo:text-align="end" fo:margin-left="0in"/>
      <style:text-properties style:font-name="Liberation Sans"/>
    </style:style>
    <style:style style:name="ce243" style:family="table-cell" style:parent-style-name="product-row_20_double-line-1">
      <style:table-cell-properties fo:background-color="#fafab3" style:text-align-source="fix" style:repeat-content="false"/>
      <style:paragraph-properties fo:text-align="end" fo:margin-left="0in"/>
      <style:text-properties style:font-name="Liberation Sans"/>
    </style:style>
    <style:style style:name="ce312_tail_no_border_middle" style:family="table-cell" style:parent-style-name="Default">
      <style:table-cell-properties fo:border="none" style:vertical-align="middle" loext:vertical-justify="auto"/>
      <style:text-properties style:font-name="Liberation Sans" style:font-name-asian="Arial Unicode MS" style:font-name-complex="Tahoma"/>
    </style:style>
    <style:style style:name="ce320" style:family="table-cell" style:parent-style-name="product-row_20_single-line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30" style:family="table-cell" style:parent-style-name="product-row_20_double-line-1">
      <style:text-properties style:font-name="Liberation Sans" fo:font-weight="normal" style:font-weight-asian="normal" style:font-weight-complex="normal"/>
    </style:style>
    <style:style style:name="ce231" style:family="table-cell" style:parent-style-name="product-row_20_single-line_5f_no-border">
      <style:text-properties style:font-name="Liberation Sans" fo:font-weight="normal" style:font-weight-asian="normal" style:font-weight-complex="normal"/>
    </style:style>
    <style:style style:name="ce232" style:family="table-cell" style:parent-style-name="product-row_20_double-line-2">
      <style:text-properties style:font-name="Liberation Sans" fo:font-weight="normal" style:font-weight-asian="normal" style:font-weight-complex="normal"/>
    </style:style>
    <style:style style:name="ce230_tail_no_border" style:family="table-cell" style:parent-style-name="Default">
      <style:table-cell-properties fo:border="none"/>
      <style:text-properties style:font-name="Liberation Sans" fo:font-weight="normal" style:font-weight-asian="normal" style:font-weight-complex="normal"/>
    </style:style>
    <style:style style:name="ce244" style:family="table-cell" style:parent-style-name="product-row_20_double-line-1">
      <style:text-properties style:font-name="Liberation Sans" style:text-underline-style="none"/>
    </style:style>
    <style:style style:name="ce245" style:family="table-cell" style:parent-style-name="product-row_20_double-line-1" style:data-style-name="N0">
      <style:table-cell-properties style:cell-protect="protected" style:print-content="true" fo:padding="0.028in"/>
      <style:text-properties style:font-name="Liberation Sans"/>
    </style:style>
    <style:style style:name="ce212" style:family="table-cell" style:parent-style-name="header_20_contacts" style:data-style-name="N30002">
      <style:table-cell-properties style:vertical-align="middle"/>
      <style:text-properties style:font-name="Liberation Sans"/>
    </style:style>
    <style:style style:name="ce131" style:family="table-cell" style:parent-style-name="header_20_contacts" style:data-style-name="N30000">
      <style:table-cell-properties style:text-align-source="fix" style:repeat-content="false" style:vertical-align="middle"/>
      <style:paragraph-properties fo:text-align="end" fo:margin-left="0in"/>
      <style:text-properties style:font-name="Liberation Sans"/>
    </style:style>
    <style:style style:name="ce256" style:family="table-cell" style:parent-style-name="Default">
      <style:table-cell-properties style:vertical-align="middle"/>
      <style:text-properties style:font-name="Liberation Sans"/>
    </style:style>
    <style:style style:name="ce219" style:family="table-cell" style:parent-style-name="Default">
      <style:table-cell-properties fo:background-color="#ffffff" style:diagonal-bl-tr="none" style:diagonal-tl-br="none" fo:wrap-option="no-wrap" fo:border="none" fo:padding="0in" style:vertical-align="top"/>
      <style:text-properties style:use-window-font-color="true" style:text-outline="false" style:text-line-through-style="none" style:text-line-through-type="none" style:font-name="Liberation Sans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65" style:family="table-cell" style:parent-style-name="Default">
      <style:table-cell-properties style:text-align-source="fix" style:repeat-content="false" fo:padding="0in" style:vertical-align="middle"/>
      <style:paragraph-properties fo:text-align="end" fo:margin-left="0in"/>
      <style:text-properties style:font-name="Liberation Sans"/>
    </style:style>
    <style:style style:name="ce259" style:family="table-cell" style:parent-style-name="header_20_contacts">
      <style:table-cell-properties style:text-align-source="fix" style:repeat-content="false" fo:padding="0in" style:vertical-align="middle"/>
      <style:paragraph-properties fo:text-align="end" fo:margin-left="0in"/>
      <style:text-properties fo:color="#000000" style:font-name="Liberation Sans"/>
    </style:style>
    <style:style style:name="ce361" style:family="table-cell" style:parent-style-name="product-row_20_double-line-2_20_modif_5f_1">
      <style:paragraph-properties fo:margin-left="0in"/>
      <style:text-properties style:font-name="Liberation Sans"/>
    </style:style>
    <style:style style:name="ce362" style:family="table-cell" style:parent-style-name="product-row_20_double-line-2_20_modif">
      <style:paragraph-properties fo:margin-left="0in"/>
      <style:text-properties style:font-name="Liberation Sans"/>
    </style:style>
    <style:style style:name="ce363" style:family="table-cell" style:parent-style-name="product-row_20_single-line_20_modif">
      <style:text-properties style:font-name="Liberation Sans"/>
    </style:style>
    <style:style style:name="ce364_section_gap_no_border" style:family="table-cell" style:parent-style-name="Default">
      <style:table-cell-properties fo:border="none"/>
      <style:paragraph-properties fo:margin-left="0in"/>
      <style:text-properties style:font-name="Liberation Sans"/>
    </style:style>
    <style:style style:name="ce267" style:family="table-cell" style:parent-style-name="product-row_20_double-line-2_20_modif">
      <style:text-properties style:font-name="Liberation Sans"/>
    </style:style>
    <style:style style:name="ce270" style:family="table-cell" style:parent-style-name="product-row_20_double-line-1">
      <style:table-cell-properties style:text-align-source="fix" style:repeat-content="false"/>
      <style:paragraph-properties fo:text-align="end" fo:margin-left="0in"/>
      <style:text-properties style:font-name="Liberation Sans" fo:language="en" fo:country="GB" style:font-size-asian="10pt" style:language-asian="zh" style:country-asian="CN" style:font-name-complex="Arial" style:font-size-complex="10pt" style:language-complex="hi" style:country-complex="IN"/>
    </style:style>
    <style:style style:name="ce271" style:family="table-cell" style:parent-style-name="product-row_20_double-line-1" style:data-style-name="N0">
      <style:table-cell-properties style:glyph-orientation-vertical="0" style:cell-protect="protected" style:print-content="true" style:text-align-source="fix" style:repeat-content="false" fo:wrap-option="no-wrap" style:direction="ltr" fo:padding="0.028in" style:rotation-angle="0" style:rotation-align="none" style:shrink-to-fit="false" style:vertical-align="automatic" loext:vertical-justify="auto"/>
      <style:paragraph-properties fo:text-align="end" css3t:text-justify="auto" fo:margin-left="0in" style:writing-mode="page"/>
      <style:text-properties style:font-name="Liberation Sans"/>
    </style:style>
    <style:style style:name="ce272" style:family="table-cell" style:parent-style-name="Default">
      <style:table-cell-properties style:cell-protect="protected" style:print-content="true" style:rotation-align="none"/>
      <style:text-properties style:font-name="Liberation Sans"/>
    </style:style>
    <style:style style:name="ce241" style:family="table-cell" style:parent-style-name="Default" style:data-style-name="N30002">
      <style:table-cell-properties fo:padding="0in"/>
      <style:text-properties style:font-name="Liberation Sans"/>
    </style:style>
    <style:style style:name="ce283" style:family="table-cell" style:parent-style-name="header_20_contacts">
      <style:table-cell-properties style:text-align-source="fix" style:repeat-content="false" fo:padding="0in" style:vertical-align="middle"/>
      <style:paragraph-properties fo:text-align="end" fo:margin-left="0in"/>
      <style:text-properties style:font-name="Liberation Sans"/>
    </style:style>
    <style:style style:name="ce289" style:family="table-cell" style:parent-style-name="header_20_contacts" style:data-style-name="N30002">
      <style:table-cell-properties style:text-align-source="fix" style:repeat-content="false" fo:padding="0in" style:vertical-align="middle"/>
      <style:paragraph-properties fo:text-align="end" fo:margin-left="0in"/>
      <style:text-properties fo:color="#000000" style:font-name="Liberation Sans"/>
    </style:style>
    <style:style style:name="ce290" style:family="table-cell" style:parent-style-name="header_20_contacts" style:data-style-name="N30002">
      <style:table-cell-properties style:text-align-source="fix" style:repeat-content="false" fo:padding-bottom="0in" fo:padding-left="0in" fo:padding-right="0.2362in" fo:padding-top="0in" style:vertical-align="middle"/>
      <style:paragraph-properties fo:text-align="end" fo:margin-left="0in"/>
      <style:text-properties style:font-name="Liberation Sans"/>
    </style:style>
    <style:style style:name="ce296" style:family="table-cell" style:parent-style-name="Default" style:data-style-name="N30002">
      <style:text-properties style:font-name="Liberation Sans"/>
    </style:style>
    <style:style style:name="ce380" style:family="table-cell" style:parent-style-name="header_20_table-colum_20_right" style:data-style-name="N30002">
      <style:text-properties style:font-name="Liberation Sans"/>
    </style:style>
    <style:style style:name="ce382" style:family="table-cell" style:parent-style-name="product-category" style:data-style-name="N30002">
      <style:text-properties style:font-name="Liberation Sans"/>
    </style:style>
    <style:style style:name="ce248" style:family="table-cell" style:parent-style-name="product-row_20_single-line" style:data-style-name="N30002">
      <style:text-properties style:font-name="Liberation Sans"/>
    </style:style>
    <style:style style:name="ce384" style:family="table-cell" style:parent-style-name="product-row_20_double-line-1" style:data-style-name="N30002">
      <style:text-properties style:font-name="Liberation Sans"/>
    </style:style>
    <style:style style:name="ce250" style:family="table-cell" style:parent-style-name="product-row_20_double-line-2" style:data-style-name="N30002">
      <style:text-properties style:font-name="Liberation Sans"/>
    </style:style>
    <style:style style:name="ce387_section_gap_no_border" style:family="table-cell" style:parent-style-name="Default" style:data-style-name="N30002">
      <style:table-cell-properties fo:border="none" style:vertical-align="top"/>
      <style:text-properties style:font-name="Liberation Sans"/>
    </style:style>
    <style:style style:name="ce253_tail_no_border" style:family="table-cell" style:parent-style-name="Default" style:data-style-name="N30002">
      <style:table-cell-properties fo:border="none"/>
      <style:text-properties style:font-name="Liberation Sans"/>
    </style:style>
    <style:style style:name="ce264" style:family="table-cell" style:parent-style-name="product-row_20_single-line" style:data-style-name="N30002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253_tail_no_border_middle" style:family="table-cell" style:parent-style-name="Default" style:data-style-name="N30002">
      <style:table-cell-properties fo:border="none" style:vertical-align="middle" loext:vertical-justify="auto"/>
      <style:text-properties style:font-name="Liberation Sans"/>
    </style:style>
    <style:style style:name="ce406" style:family="table-cell" style:parent-style-name="product-row_20_single-line" style:data-style-name="N30002">
      <style:table-cell-properties style:text-align-source="fix" style:repeat-content="false"/>
      <style:paragraph-properties fo:text-align="end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310_note_no_border" style:family="table-cell" style:parent-style-name="Default" style:data-style-name="N30002">
      <style:table-cell-properties fo:wrap-option="wrap" fo:border="none" style:vertical-align="top"/>
      <style:text-properties style:font-name="Liberation Sans"/>
    </style:style>
    <style:style style:name="ce326" style:family="table-cell" style:parent-style-name="product-row_20_double-line-1" style:data-style-name="N30002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253" style:family="table-cell" style:parent-style-name="product-row_20_single-line_5f_no-border" style:data-style-name="N30002">
      <style:text-properties style:font-name="Liberation Sans"/>
    </style:style>
    <style:style style:name="ce316_tail_no_border_middle" style:family="table-cell" style:parent-style-name="Default" style:data-style-name="N30002">
      <style:table-cell-properties style:text-align-source="fix" style:repeat-content="false" fo:border="none" style:vertical-align="middle" loext:vertical-justify="auto"/>
      <style:paragraph-properties fo:text-align="end" fo:margin-left="0in"/>
      <style:text-properties style:font-name="Liberation Sans"/>
    </style:style>
    <style:style style:name="ce253_tail_no_border_second" style:family="table-cell" style:parent-style-name="product-row_20_double-line-2" style:data-style-name="N30002">
      <style:table-cell-properties fo:border="none"/>
      <style:text-properties style:font-name="Liberation Sans"/>
    </style:style>
    <style:style style:name="ce407" style:family="table-cell" style:parent-style-name="product-row_20_single-line" style:data-style-name="N30002">
      <style:table-cell-properties fo:border="none"/>
      <style:text-properties style:font-name="Liberation Sans"/>
    </style:style>
    <style:style style:name="ce407_tail_no_border_middle" style:family="table-cell" style:parent-style-name="Default" style:data-style-name="N30002">
      <style:table-cell-properties fo:border-bottom="none" fo:border-left="none" fo:border-right="none" fo:border-top="0.74pt solid #cccccc" style:vertical-align="middle" loext:vertical-justify="auto"/>
      <style:text-properties style:font-name="Liberation Sans"/>
    </style:style>
    <style:style style:name="ce313" style:family="table-cell" style:parent-style-name="product-row_20_double-line-2_5f_no-border" style:data-style-name="N30002">
      <style:text-properties style:font-name="Liberation Sans"/>
    </style:style>
    <style:style style:name="ce314_tail_no_border" style:family="table-cell" style:parent-style-name="Default" style:data-style-name="N30000">
      <style:table-cell-properties fo:border="none"/>
      <style:text-properties style:font-name="Liberation Sans" style:text-underline-style="solid" style:text-underline-width="auto" style:text-underline-color="#9999cc" fo:font-weight="bold" style:font-weight-asian="bold" style:font-weight-complex="bold"/>
    </style:style>
    <style:style style:name="ce317" style:family="table-cell" style:parent-style-name="product-category" style:data-style-name="N30002">
      <style:table-cell-properties fo:background-color="#fafab3"/>
      <style:text-properties style:font-name="Liberation Sans"/>
    </style:style>
    <style:style style:name="ce318" style:family="table-cell" style:parent-style-name="Default" style:data-style-name="N30002">
      <style:table-cell-properties fo:background-color="#fafab3"/>
      <style:text-properties style:font-name="Liberation Sans"/>
    </style:style>
    <style:style style:name="ce319" style:family="table-cell" style:parent-style-name="product-row_20_double-line-1" style:data-style-name="N30002">
      <style:table-cell-properties fo:background-color="#fafab3"/>
      <style:text-properties style:font-name="Liberation Sans"/>
    </style:style>
    <style:style style:name="ce262" style:family="table-cell" style:parent-style-name="header_20_contacts" style:data-style-name="N30002">
      <style:text-properties fo:color="#000000" style:font-name="Liberation Sans"/>
    </style:style>
    <style:style style:name="ce423" style:family="table-cell" style:parent-style-name="Default" style:data-style-name="N30002">
      <style:table-cell-properties style:text-align-source="fix" style:repeat-content="false" style:vertical-align="top"/>
      <style:paragraph-properties fo:text-align="end" fo:margin-left="0in"/>
      <style:text-properties style:font-name="Liberation Sans" fo:font-weight="bold" style:font-weight-asian="bold" style:font-weight-complex="bold"/>
    </style:style>
    <style:style style:name="ce324" style:family="table-cell" style:parent-style-name="Default" style:data-style-name="N30002">
      <style:table-cell-properties fo:background-color="#fafab3" style:text-align-source="fix" style:repeat-content="false"/>
      <style:paragraph-properties fo:text-align="end" fo:margin-left="0in"/>
      <style:text-properties fo:color="#ffffff" style:font-name="Liberation Sans"/>
    </style:style>
    <style:style style:name="ce325" style:family="table-cell" style:parent-style-name="Default" style:data-style-name="N30002">
      <style:table-cell-properties style:text-align-source="fix" style:repeat-content="false"/>
      <style:paragraph-properties fo:text-align="end" fo:margin-left="0in"/>
      <style:text-properties fo:color="#ffffff" style:font-name="Liberation Sans"/>
    </style:style>
    <style:style style:name="ce337" style:family="table-cell" style:parent-style-name="Default">
      <style:table-cell-properties fo:background-color="#e0fddf"/>
      <style:text-properties style:font-name="Liberation Sans"/>
    </style:style>
    <style:style style:name="ce338" style:family="table-cell" style:parent-style-name="Default">
      <style:table-cell-properties fo:background-color="#dffde2"/>
      <style:text-properties style:font-name="Liberation Sans"/>
    </style:style>
    <style:style style:name="ce436_section_gap_no_border" style:family="table-cell" style:parent-style-name="Default">
      <style:table-cell-properties fo:background-color="#e0fddf" fo:border="none" style:vertical-align="top"/>
      <style:text-properties style:font-name="Liberation Sans"/>
    </style:style>
    <style:style style:name="ce347_tail_no_border" style:family="table-cell" style:parent-style-name="Default">
      <style:table-cell-properties fo:background-color="#e0fddf" fo:border="none"/>
      <style:text-properties style:font-name="Liberation Sans"/>
    </style:style>
    <style:style style:name="ce335" style:family="table-cell" style:parent-style-name="Default">
      <style:table-cell-properties fo:background-color="#e0fddf" fo:border="none" style:vertical-align="middle" loext:vertical-justify="auto"/>
      <style:text-properties style:font-name="Liberation Sans"/>
    </style:style>
    <style:style style:name="ce437" style:family="table-cell" style:parent-style-name="Default">
      <style:table-cell-properties fo:background-color="#e0fddf" style:text-align-source="fix" style:repeat-content="false"/>
      <style:paragraph-properties fo:text-align="end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1" style:language-asian="en" style:country-asian="US" style:font-style-asian="normal" style:font-weight-asian="normal" style:font-name-complex="Arial1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39_note_no_border" style:family="table-cell" style:parent-style-name="Default">
      <style:table-cell-properties fo:background-color="#e0fddf" fo:wrap-option="wrap" fo:border="none" style:vertical-align="top"/>
      <style:text-properties style:font-name="Liberation Sans"/>
    </style:style>
    <style:style style:name="ce441" style:family="table-cell" style:parent-style-name="header_20_table-colum_20_right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449" style:family="table-cell" style:parent-style-name="product-category">
      <style:table-cell-properties fo:background-color="#e0fddf"/>
      <style:text-properties style:font-name="Liberation Sans"/>
    </style:style>
    <style:style style:name="ce273" style:family="table-cell" style:parent-style-name="product-row_20_single-line" style:data-style-name="N1">
      <style:table-cell-properties fo:background-color="#e0fddf"/>
      <style:text-properties style:font-name="Liberation Sans"/>
    </style:style>
    <style:style style:name="ce274" style:family="table-cell" style:parent-style-name="product-row_20_double-line-1" style:data-style-name="N1">
      <style:table-cell-properties fo:background-color="#e0fddf"/>
      <style:text-properties style:font-name="Liberation Sans"/>
    </style:style>
    <style:style style:name="ce275" style:family="table-cell" style:parent-style-name="product-row_20_double-line-2" style:data-style-name="N1">
      <style:table-cell-properties fo:background-color="#e0fddf"/>
      <style:text-properties style:font-name="Liberation Sans"/>
    </style:style>
    <style:style style:name="ce453_section_gap_no_border" style:family="table-cell" style:parent-style-name="Default" style:data-style-name="N1">
      <style:table-cell-properties fo:background-color="#e0fddf" fo:border="none" style:vertical-align="top"/>
      <style:text-properties style:font-name="Liberation Sans"/>
    </style:style>
    <style:style style:name="ce274_tail_no_border" style:family="table-cell" style:parent-style-name="Default" style:data-style-name="N1">
      <style:table-cell-properties fo:background-color="#e0fddf" fo:border="none"/>
      <style:text-properties style:font-name="Liberation Sans"/>
    </style:style>
    <style:style style:name="ce274_tail_no_border_middle" style:family="table-cell" style:parent-style-name="Default" style:data-style-name="N1">
      <style:table-cell-properties fo:background-color="#e0fddf" fo:border="none" style:vertical-align="middle" loext:vertical-justify="auto"/>
      <style:text-properties style:font-name="Liberation Sans"/>
    </style:style>
    <style:style style:name="ce458" style:family="table-cell" style:parent-style-name="product-category" style:data-style-name="N1">
      <style:table-cell-properties fo:background-color="#e0fddf"/>
      <style:text-properties style:font-name="Liberation Sans"/>
    </style:style>
    <style:style style:name="ce456" style:family="table-cell" style:parent-style-name="Default" style:data-style-name="N1">
      <style:table-cell-properties fo:background-color="#e0fddf"/>
      <style:text-properties style:font-name="Liberation Sans"/>
    </style:style>
    <style:style style:name="ce279" style:family="table-cell" style:parent-style-name="product-row_20_single-line_5f_no-border" style:data-style-name="N1">
      <style:table-cell-properties fo:background-color="#e0fddf"/>
      <style:text-properties style:font-name="Liberation Sans"/>
    </style:style>
    <style:style style:name="ce364" style:family="table-cell" style:parent-style-name="product-row_20_double-line-2" style:data-style-name="N1">
      <style:table-cell-properties fo:background-color="#e0fddf" fo:border="none"/>
      <style:text-properties style:font-name="Liberation Sans"/>
    </style:style>
    <style:style style:name="ce466" style:family="table-cell" style:parent-style-name="product-row_20_single-line" style:data-style-name="N1">
      <style:table-cell-properties fo:background-color="#e0fddf" fo:border="none"/>
      <style:text-properties style:font-name="Liberation Sans"/>
    </style:style>
    <style:style style:name="ce466_tail_no_border_middle" style:family="table-cell" style:parent-style-name="Default" style:data-style-name="N1">
      <style:table-cell-properties fo:border-bottom="none" fo:background-color="#e0fddf" fo:border-left="none" fo:border-right="none" fo:border-top="0.74pt solid #cccccc" style:vertical-align="middle" loext:vertical-justify="auto"/>
      <style:text-properties style:font-name="Liberation Sans"/>
    </style:style>
    <style:style style:name="ce348" style:family="table-cell" style:parent-style-name="product-row_20_double-line-2_5f_no-border" style:data-style-name="N1">
      <style:table-cell-properties fo:background-color="#e0fddf"/>
      <style:text-properties style:font-name="Liberation Sans"/>
    </style:style>
    <style:style style:name="ce285" style:family="table-cell" style:parent-style-name="Default" style:data-style-name="N30003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287" style:family="table-cell" style:parent-style-name="Default" style:data-style-name="N30003">
      <style:table-cell-properties style:glyph-orientation-vertical="0" fo:background-color="#dffde2" style:diagonal-bl-tr="none" style:diagonal-tl-br="none" style:text-align-source="fix" style:repeat-content="false" fo:wrap-option="no-wrap" fo:border="none" style:direction="ltr" fo:padding="0in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text-line-through-type="none" style:font-name="Liberation Sans" fo:font-size="16pt" fo:font-style="normal" fo:text-shadow="none" style:text-underline-style="none" fo:font-weight="bold" style:font-size-asian="16pt" style:font-style-asian="normal" style:font-weight-asian="bold" style:font-name-complex="Arial1" style:font-size-complex="16pt" style:font-style-complex="normal" style:font-weight-complex="bold"/>
    </style:style>
    <style:style style:name="ce354" style:family="table-cell" style:parent-style-name="Default" style:data-style-name="N30003">
      <style:table-cell-properties fo:background-color="#dffde2" style:text-align-source="fix" style:repeat-content="false"/>
      <style:paragraph-properties fo:text-align="start" fo:margin-left="0in"/>
      <style:text-properties style:font-name="Liberation Sans"/>
    </style:style>
    <style:style style:name="ce356" style:family="table-cell" style:parent-style-name="Default" style:data-style-name="N30003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357" style:family="table-cell" style:parent-style-name="Default" style:data-style-name="N30003">
      <style:table-cell-properties fo:background-color="#e0fddf" style:text-align-source="fix" style:repeat-content="false" fo:wrap-option="wrap" style:vertical-align="middle"/>
      <style:paragraph-properties fo:text-align="start" fo:margin-left="0in"/>
      <style:text-properties style:font-name="Liberation Sans"/>
    </style:style>
    <style:style style:name="ce358" style:family="table-cell" style:parent-style-name="Default" style:data-style-name="N30003">
      <style:table-cell-properties fo:background-color="#e0fddf" style:text-align-source="fix" style:repeat-content="false" fo:wrap-option="wrap"/>
      <style:paragraph-properties fo:text-align="start" fo:margin-left="0in"/>
      <style:text-properties style:font-name="Liberation Sans"/>
    </style:style>
    <style:style style:name="ce291" style:family="table-cell" style:parent-style-name="Default" style:data-style-name="N30003">
      <style:table-cell-properties fo:background-color="#e0fddf" style:text-align-source="fix" style:repeat-content="false" style:vertical-align="middle"/>
      <style:paragraph-properties fo:text-align="start" fo:margin-left="0in"/>
      <style:text-properties fo:color="#245e8a" style:font-name="Liberation Sans" fo:font-style="italic" style:font-style-asian="italic" style:font-style-complex="italic"/>
    </style:style>
    <style:style style:name="ce293" style:family="table-cell" style:parent-style-name="product-category" style:data-style-name="N30003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481" style:family="table-cell" style:parent-style-name="header_20_table-colum_20_right" style:data-style-name="N30003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482" style:family="table-cell" style:parent-style-name="header_20_table-colum_20_right" style:data-style-name="N30003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483" style:family="table-cell" style:parent-style-name="product-category" style:data-style-name="N30003">
      <style:table-cell-properties fo:background-color="#e0fddf" style:text-align-source="fix" style:repeat-content="false" style:vertical-align="top"/>
      <style:paragraph-properties fo:text-align="end" fo:margin-left="0in"/>
      <style:text-properties style:use-window-font-color="true" style:font-name="Liberation Sans" fo:font-weight="bold" style:font-weight-asian="bold" style:font-weight-complex="bold"/>
    </style:style>
    <style:style style:name="ce297" style:family="table-cell" style:parent-style-name="product-row_20_single-line" style:data-style-name="N30003">
      <style:table-cell-properties fo:background-color="#e0fddf" style:text-align-source="fix" style:repeat-content="fals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299" style:family="table-cell" style:parent-style-name="product-row_20_double-line-1" style:data-style-name="N30003">
      <style:table-cell-properties fo:background-color="#e0fddf" style:text-align-source="fix" style:repeat-content="fals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486" style:family="table-cell" style:parent-style-name="product-row_20_double-line-2" style:data-style-name="N30003">
      <style:table-cell-properties fo:background-color="#e0fddf" style:text-align-source="fix" style:repeat-content="fals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487_section_gap_no_border" style:family="table-cell" style:parent-style-name="Default" style:data-style-name="N30003">
      <style:table-cell-properties fo:background-color="#e0fddf" style:text-align-source="fix" style:repeat-content="false" fo:border="none" style:vertical-align="top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299_tail_no_border" style:family="table-cell" style:parent-style-name="Default" style:data-style-name="N30003">
      <style:table-cell-properties fo:background-color="#e0fddf" style:text-align-source="fix" style:repeat-content="false" fo:border="non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299_tail_no_border_middle" style:family="table-cell" style:parent-style-name="Default" style:data-style-name="N30003">
      <style:table-cell-properties fo:background-color="#e0fddf" style:text-align-source="fix" style:repeat-content="false" fo:border="none" style:vertical-align="middle" loext:vertical-justify="auto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492" style:family="table-cell" style:parent-style-name="product-category" style:data-style-name="N30003">
      <style:table-cell-properties fo:background-color="#e0fddf" style:text-align-source="fix" style:repeat-content="fals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491" style:family="table-cell" style:parent-style-name="Default" style:data-style-name="N30003">
      <style:table-cell-properties fo:background-color="#e0fddf" style:text-align-source="fix" style:repeat-content="fals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495_note_no_border" style:family="table-cell" style:parent-style-name="Default" style:data-style-name="N30003">
      <style:table-cell-properties fo:background-color="#e0fddf" style:text-align-source="fix" style:repeat-content="false" fo:wrap-option="wrap" fo:border="none" style:vertical-align="top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409_tail_no_border" style:family="table-cell" style:parent-style-name="Default" style:data-style-name="N30004">
      <style:table-cell-properties fo:background-color="#e0fddf" fo:border="none"/>
      <style:text-properties style:font-name="Liberation Sans"/>
    </style:style>
    <style:style style:name="ce497" style:family="table-cell" style:parent-style-name="product-row_20_single-line_5f_no-border" style:data-style-name="N30004">
      <style:table-cell-properties fo:background-color="#e0fddf" style:text-align-source="fix" style:repeat-content="false" style:vertical-align="top"/>
      <style:paragraph-properties fo:text-align="end" fo:margin-left="0in"/>
      <style:text-properties style:font-name="Liberation Sans"/>
    </style:style>
    <style:style style:name="ce398" style:family="table-cell" style:parent-style-name="product-row_20_single-line_5f_no-border" style:data-style-name="N30004">
      <style:table-cell-properties fo:background-color="#e0fddf"/>
      <style:text-properties style:font-name="Liberation Sans"/>
    </style:style>
    <style:style style:name="ce399" style:family="table-cell" style:parent-style-name="product-row_20_double-line-2" style:data-style-name="N30003">
      <style:table-cell-properties fo:background-color="#e0fddf" style:text-align-source="fix" style:repeat-content="false" fo:border="non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304" style:family="table-cell" style:parent-style-name="product-row_20_single-line_5f_no-border" style:data-style-name="N30003">
      <style:table-cell-properties fo:background-color="#e0fddf" style:text-align-source="fix" style:repeat-content="fals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494" style:family="table-cell" style:parent-style-name="product-row_20_single-line" style:data-style-name="N30003">
      <style:table-cell-properties fo:background-color="#e0fddf" style:text-align-source="fix" style:repeat-content="false" fo:border="non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494_tail_no_border_middle" style:family="table-cell" style:parent-style-name="Default" style:data-style-name="N30003">
      <style:table-cell-properties fo:border-bottom="none" fo:background-color="#e0fddf" style:text-align-source="fix" style:repeat-content="false" fo:border-left="none" fo:border-right="none" fo:border-top="0.74pt solid #cccccc" style:vertical-align="middle" loext:vertical-justify="auto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391" style:family="table-cell" style:parent-style-name="product-row_20_double-line-2_5f_no-border" style:data-style-name="N30003">
      <style:table-cell-properties fo:background-color="#e0fddf" style:text-align-source="fix" style:repeat-content="false"/>
      <style:paragraph-properties fo:text-align="end" fo:margin-left="0in"/>
      <style:text-properties fo:color="#245e8a" style:font-name="Liberation Sans" fo:font-style="italic" style:font-style-asian="italic" style:font-style-complex="italic"/>
    </style:style>
    <style:style style:name="ce405" style:family="table-cell" style:parent-style-name="Default" style:data-style-name="N30004">
      <style:table-cell-properties fo:background-color="#e0fddf"/>
      <style:text-properties style:font-name="Liberation Sans"/>
    </style:style>
    <style:style style:name="ce393" style:family="table-cell" style:parent-style-name="Default" style:data-style-name="N30004">
      <style:table-cell-properties fo:background-color="#e0fddf" style:text-align-source="fix" style:repeat-content="false" style:vertical-align="top"/>
      <style:paragraph-properties fo:text-align="end" fo:margin-left="0in"/>
      <style:text-properties style:font-name="Liberation Sans"/>
    </style:style>
    <style:style style:name="ce394" style:family="table-cell" style:parent-style-name="Default" style:data-style-name="N30003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412" style:family="table-cell" style:parent-style-name="Default">
      <style:table-cell-properties fo:background-color="#dffde2" style:text-align-source="fix" style:repeat-content="false"/>
      <style:paragraph-properties fo:text-align="start" fo:margin-left="0in"/>
      <style:text-properties style:font-name="Liberation Sans"/>
    </style:style>
    <style:style style:name="ce413" style:family="table-cell" style:parent-style-name="Default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414" style:family="table-cell" style:parent-style-name="Default">
      <style:table-cell-properties fo:background-color="#e0fddf" style:text-align-source="fix" style:repeat-content="false" fo:wrap-option="wrap"/>
      <style:paragraph-properties fo:text-align="start" fo:margin-left="0in"/>
      <style:text-properties style:font-name="Liberation Sans"/>
    </style:style>
    <style:style style:name="ce415" style:family="table-cell" style:parent-style-name="Default" style:data-style-name="N30004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315" style:family="table-cell" style:parent-style-name="product-category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510" style:family="table-cell" style:parent-style-name="header_20_table-colum_20_right">
      <style:table-cell-properties fo:background-color="#e0fddf"/>
      <style:text-properties style:font-name="Liberation Sans"/>
    </style:style>
    <style:style style:name="ce511" style:family="table-cell" style:parent-style-name="header_20_table-colum_20_right" style:data-style-name="N30004">
      <style:table-cell-properties fo:border-bottom="0.74pt solid #000000" fo:background-color="#e0fddf" style:text-align-source="fix" style:repeat-content="false" fo:border-left="none" fo:border-right="none" fo:border-top="none" style:vertical-align="middle"/>
      <style:paragraph-properties fo:text-align="end" fo:margin-left="0in"/>
      <style:text-properties style:use-window-font-color="true" style:font-name="Liberation Sans" fo:font-weight="bold" style:font-weight-asian="bold" style:font-weight-complex="bold"/>
    </style:style>
    <style:style style:name="ce410" style:family="table-cell" style:parent-style-name="product-category">
      <style:table-cell-properties fo:background-color="#e0fddf" style:text-align-source="fix" style:repeat-content="false" style:vertical-align="middle"/>
      <style:paragraph-properties fo:text-align="end"/>
      <style:text-properties style:use-window-font-color="true" style:font-name="Liberation Sans" fo:font-weight="bold" style:font-weight-asian="bold" style:font-weight-complex="bold"/>
    </style:style>
    <style:style style:name="ce404" style:family="table-cell" style:parent-style-name="product-row_20_double-line-1" style:data-style-name="N30004">
      <style:table-cell-properties fo:background-color="#e0fddf" style:text-align-source="fix" style:repeat-content="false" fo:wrap-option="wrap" style:vertical-align="middle"/>
      <style:paragraph-properties fo:text-align="start" fo:margin-left="0in"/>
      <style:text-properties style:font-name="Liberation Sans"/>
    </style:style>
    <style:style style:name="ce422" style:family="table-cell" style:parent-style-name="product-row_20_double-line-1" style:data-style-name="N30004">
      <style:table-cell-properties fo:background-color="#e0fddf"/>
      <style:text-properties style:font-name="Liberation Sans"/>
    </style:style>
    <style:style style:name="ce515_note_no_border" style:family="table-cell" style:parent-style-name="Default" style:data-style-name="N30004">
      <style:table-cell-properties fo:background-color="#e0fddf" fo:wrap-option="wrap" fo:border="none" style:vertical-align="top"/>
      <style:text-properties style:font-name="Liberation Sans"/>
    </style:style>
    <style:style style:name="ce408" style:family="table-cell" style:parent-style-name="product-row_20_double-line-1" style:data-style-name="N30004">
      <style:table-cell-properties fo:background-color="#e0fddf" style:text-align-source="fix" style:repeat-content="false" fo:wrap-option="wrap" style:vertical-align="top"/>
      <style:paragraph-properties fo:text-align="start" fo:margin-left="0in"/>
      <style:text-properties style:font-name="Liberation Sans"/>
    </style:style>
    <style:style style:name="ce426" style:family="table-cell" style:parent-style-name="product-row_20_single-line_5f_no-border" style:data-style-name="N30003">
      <style:table-cell-properties fo:background-color="#e0fddf" style:text-align-source="fix" style:repeat-content="false" fo:wrap-option="wrap" style:vertical-align="top"/>
      <style:paragraph-properties fo:text-align="start" fo:margin-left="0in"/>
      <style:text-properties style:font-name="Liberation Sans" fo:font-style="normal" style:font-style-asian="normal" style:font-style-complex="normal"/>
    </style:style>
    <style:style style:name="ce431_tail_no_border_middle" style:family="table-cell" style:parent-style-name="Default" style:data-style-name="N30003">
      <style:table-cell-properties fo:background-color="#e0fddf" style:text-align-source="fix" style:repeat-content="false" fo:wrap-option="wrap" fo:border="none" style:vertical-align="middle" loext:vertical-justify="auto"/>
      <style:paragraph-properties fo:text-align="start" fo:margin-left="0in"/>
      <style:text-properties style:font-name="Liberation Sans" fo:font-style="normal" style:font-style-asian="normal" style:font-style-complex="normal"/>
    </style:style>
    <style:style style:name="ce419" style:family="table-cell" style:parent-style-name="Default" style:data-style-name="N30003">
      <style:table-cell-properties fo:background-color="#e0fddf" style:text-align-source="fix" style:repeat-content="false"/>
      <style:paragraph-properties fo:text-align="end" fo:margin-left="0in"/>
      <style:text-properties style:font-name="Liberation Sans" fo:font-style="italic" style:font-style-asian="italic" style:font-style-complex="italic"/>
    </style:style>
    <style:style style:name="ce429" style:family="table-cell" style:parent-style-name="Default" style:data-style-name="N30004">
      <style:table-cell-properties fo:background-color="#e0fddf" style:text-align-source="fix" style:repeat-content="false" fo:wrap-option="wrap"/>
      <style:paragraph-properties fo:text-align="start" fo:margin-left="0in"/>
      <style:text-properties style:font-name="Liberation Sans"/>
    </style:style>
    <style:style style:name="ce519" style:family="table-cell" style:parent-style-name="header_20_table-colum_20_right" style:data-style-name="N30004">
      <style:table-cell-properties fo:background-color="#e0fddf"/>
      <style:text-properties style:font-name="Liberation Sans"/>
    </style:style>
    <style:style style:name="ce431" style:family="table-cell" style:parent-style-name="header_20_table-colum_20_right" style:data-style-name="N30004">
      <style:table-cell-properties fo:border-bottom="0.74pt solid #000000" fo:background-color="#e0fddf" style:text-align-source="fix" style:repeat-content="false" fo:border-left="none" fo:border-right="none" fo:border-top="none" style:vertical-align="middle"/>
      <style:paragraph-properties fo:text-align="end"/>
      <style:text-properties style:use-window-font-color="true" style:font-name="Liberation Sans" fo:font-weight="bold" style:font-weight-asian="bold" style:font-weight-complex="bold"/>
    </style:style>
    <style:style style:name="ce521" style:family="table-cell" style:parent-style-name="Default" style:data-style-name="N30003">
      <style:table-cell-properties fo:background-color="#e0fddf"/>
      <style:text-properties style:font-name="Liberation Sans"/>
    </style:style>
    <style:style style:name="ce522" style:family="table-cell" style:parent-style-name="product-row_20_single-line" style:data-style-name="N30004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331" style:family="table-cell" style:parent-style-name="product-row_20_single-line" style:data-style-name="N30004">
      <style:table-cell-properties fo:background-color="#e0fddf"/>
      <style:text-properties style:font-name="Liberation Sans"/>
    </style:style>
    <style:style style:name="ce524" style:family="table-cell" style:parent-style-name="product-row_20_double-line-2" style:data-style-name="N30004">
      <style:table-cell-properties fo:background-color="#e0fddf"/>
      <style:text-properties style:font-name="Liberation Sans"/>
    </style:style>
    <style:style style:name="ce525_section_gap_no_border" style:family="table-cell" style:parent-style-name="Default" style:data-style-name="N30004">
      <style:table-cell-properties fo:background-color="#e0fddf" fo:border="none" style:vertical-align="top"/>
      <style:text-properties style:font-name="Liberation Sans"/>
    </style:style>
    <style:style style:name="ce409_tail_no_border_middle" style:family="table-cell" style:parent-style-name="Default" style:data-style-name="N30004">
      <style:table-cell-properties fo:background-color="#e0fddf" fo:border="none" style:vertical-align="middle" loext:vertical-justify="auto"/>
      <style:text-properties style:font-name="Liberation Sans"/>
    </style:style>
    <style:style style:name="ce527" style:family="table-cell" style:parent-style-name="product-category" style:data-style-name="N30004">
      <style:table-cell-properties fo:background-color="#e0fddf"/>
      <style:text-properties style:font-name="Liberation Sans"/>
    </style:style>
    <style:style style:name="ce435" style:family="table-cell" style:parent-style-name="product-row_20_double-line-2" style:data-style-name="N30004">
      <style:table-cell-properties fo:background-color="#e0fddf" fo:border="none"/>
      <style:text-properties style:font-name="Liberation Sans"/>
    </style:style>
    <style:style style:name="ce409_tail_no_border_second" style:family="table-cell" style:parent-style-name="product-row_20_double-line-2" style:data-style-name="N30004">
      <style:table-cell-properties fo:background-color="#e0fddf" fo:border="none"/>
      <style:text-properties style:font-name="Liberation Sans"/>
    </style:style>
    <style:style style:name="ce530" style:family="table-cell" style:parent-style-name="product-row_20_single-line" style:data-style-name="N30004">
      <style:table-cell-properties fo:background-color="#e0fddf" fo:border="none"/>
      <style:text-properties style:font-name="Liberation Sans"/>
    </style:style>
    <style:style style:name="ce530_tail_no_border_middle" style:family="table-cell" style:parent-style-name="Default" style:data-style-name="N30004">
      <style:table-cell-properties fo:border-bottom="none" fo:background-color="#e0fddf" fo:border-left="none" fo:border-right="none" fo:border-top="0.74pt solid #cccccc" style:vertical-align="middle" loext:vertical-justify="auto"/>
      <style:text-properties style:font-name="Liberation Sans"/>
    </style:style>
    <style:style style:name="ce443" style:family="table-cell" style:parent-style-name="product-row_20_double-line-2_5f_no-border" style:data-style-name="N30004">
      <style:table-cell-properties fo:background-color="#e0fddf"/>
      <style:text-properties style:font-name="Liberation Sans"/>
    </style:style>
    <style:style style:name="ce444" style:family="table-cell" style:parent-style-name="Default" style:data-style-name="N30004">
      <style:text-properties style:font-name="Liberation Sans"/>
    </style:style>
    <style:style style:name="ce453" style:family="table-cell" style:parent-style-name="Default" style:data-style-name="N30127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447" style:family="table-cell" style:parent-style-name="Default" style:data-style-name="N30127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455" style:family="table-cell" style:parent-style-name="Default" style:data-style-name="N30127">
      <style:table-cell-properties fo:background-color="#e0fddf" style:text-align-source="fix" style:repeat-content="false" fo:wrap-option="wrap"/>
      <style:paragraph-properties fo:text-align="start" fo:margin-left="0in"/>
      <style:text-properties style:font-name="Liberation Sans"/>
    </style:style>
    <style:style style:name="ce536" style:family="table-cell" style:parent-style-name="header_20_table-colum_20_right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460" style:family="table-cell" style:parent-style-name="header_20_table-colum_20_right">
      <style:table-cell-properties fo:border-bottom="0.74pt solid #000000" fo:background-color="#e0fddf" style:text-align-source="fix" style:repeat-content="false" fo:border-left="none" fo:border-right="none" fo:border-top="none" style:vertical-align="middle"/>
      <style:paragraph-properties fo:text-align="end" fo:margin-left="0in"/>
      <style:text-properties style:use-window-font-color="true" style:font-name="Liberation Sans" fo:font-weight="bold" style:font-weight-asian="bold" style:font-weight-complex="bold"/>
    </style:style>
    <style:style style:name="ce538" style:family="table-cell" style:parent-style-name="product-row_20_single-line" style:data-style-name="N30123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39" style:family="table-cell" style:parent-style-name="product-row_20_double-line-1" style:data-style-name="N30123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40" style:family="table-cell" style:parent-style-name="product-row_20_double-line-2" style:data-style-name="N30123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355" style:family="table-cell" style:parent-style-name="product-row_20_single-line" style:data-style-name="N2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465" style:family="table-cell" style:parent-style-name="product-row_20_double-line-1" style:data-style-name="N2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43" style:family="table-cell" style:parent-style-name="product-row_20_double-line-2" style:data-style-name="N2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44_section_gap_no_border" style:family="table-cell" style:parent-style-name="Default" style:data-style-name="N2">
      <style:table-cell-properties fo:background-color="#e0fddf" style:text-align-source="fix" style:repeat-content="false" fo:border="none" style:vertical-align="top"/>
      <style:paragraph-properties fo:text-align="end" fo:margin-left="0in"/>
      <style:text-properties style:font-name="Liberation Sans"/>
    </style:style>
    <style:style style:name="ce442_tail_no_border" style:family="table-cell" style:parent-style-name="Default" style:data-style-name="N2">
      <style:table-cell-properties fo:background-color="#e0fddf" style:text-align-source="fix" style:repeat-content="false" fo:border="none"/>
      <style:paragraph-properties fo:text-align="end" fo:margin-left="0in"/>
      <style:text-properties style:font-name="Liberation Sans"/>
    </style:style>
    <style:style style:name="ce442_tail_no_border_middle" style:family="table-cell" style:parent-style-name="Default" style:data-style-name="N2">
      <style:table-cell-properties fo:background-color="#e0fddf" style:text-align-source="fix" style:repeat-content="false" fo:border="none" style:vertical-align="middle" loext:vertical-justify="auto"/>
      <style:paragraph-properties fo:text-align="end" fo:margin-left="0in"/>
      <style:text-properties style:font-name="Liberation Sans"/>
    </style:style>
    <style:style style:name="ce547" style:family="table-cell" style:parent-style-name="product-category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48" style:family="table-cell" style:parent-style-name="Default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48_tail_no_border" style:family="table-cell" style:parent-style-name="Default">
      <style:table-cell-properties fo:background-color="#e0fddf" style:text-align-source="fix" style:repeat-content="false" fo:border="none"/>
      <style:paragraph-properties fo:text-align="end" fo:margin-left="0in"/>
      <style:text-properties style:font-name="Liberation Sans"/>
    </style:style>
    <style:style style:name="ce472" style:family="table-cell" style:parent-style-name="product-row_20_double-line-2" style:data-style-name="N2">
      <style:table-cell-properties fo:background-color="#e0fddf" style:text-align-source="fix" style:repeat-content="false" fo:border="none"/>
      <style:paragraph-properties fo:text-align="end" fo:margin-left="0in"/>
      <style:text-properties style:font-name="Liberation Sans"/>
    </style:style>
    <style:style style:name="ce442" style:family="table-cell" style:parent-style-name="product-row_20_single-line_5f_no-border" style:data-style-name="N2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442_tail_no_border_second" style:family="table-cell" style:parent-style-name="product-row_20_double-line-2" style:data-style-name="N2">
      <style:table-cell-properties fo:background-color="#e0fddf" style:text-align-source="fix" style:repeat-content="false" fo:border="none"/>
      <style:paragraph-properties fo:text-align="end" fo:margin-left="0in"/>
      <style:text-properties style:font-name="Liberation Sans"/>
    </style:style>
    <style:style style:name="ce550" style:family="table-cell" style:parent-style-name="product-row_20_single-line" style:data-style-name="N2">
      <style:table-cell-properties fo:background-color="#e0fddf" style:text-align-source="fix" style:repeat-content="false" fo:border="none"/>
      <style:paragraph-properties fo:text-align="end" fo:margin-left="0in"/>
      <style:text-properties style:font-name="Liberation Sans"/>
    </style:style>
    <style:style style:name="ce550_tail_no_border_middle" style:family="table-cell" style:parent-style-name="Default" style:data-style-name="N2">
      <style:table-cell-properties fo:border-bottom="none" fo:background-color="#e0fddf" style:text-align-source="fix" style:repeat-content="false" fo:border-left="none" fo:border-right="none" fo:border-top="0.74pt solid #cccccc" style:vertical-align="middle" loext:vertical-justify="auto"/>
      <style:paragraph-properties fo:text-align="end" fo:margin-left="0in"/>
      <style:text-properties style:font-name="Liberation Sans"/>
    </style:style>
    <style:style style:name="ce469" style:family="table-cell" style:parent-style-name="product-row_20_double-line-2_5f_no-border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470" style:family="table-cell" style:parent-style-name="Default" style:data-style-name="N2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471" style:family="table-cell" style:parent-style-name="Default" style:data-style-name="N30127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493" style:family="table-cell" style:parent-style-name="Default" style:data-style-name="N30125">
      <style:table-cell-properties fo:background-color="#e0fddf"/>
      <style:text-properties style:font-name="Liberation Sans"/>
    </style:style>
    <style:style style:name="ce475" style:family="table-cell" style:parent-style-name="Default" style:data-style-name="N30125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499" style:family="table-cell" style:parent-style-name="Default" style:data-style-name="N30125">
      <style:table-cell-properties fo:background-color="#e0fddf" style:text-align-source="fix" style:repeat-content="false" fo:wrap-option="wrap"/>
      <style:paragraph-properties fo:text-align="start" fo:margin-left="0in"/>
      <style:text-properties style:font-name="Liberation Sans"/>
    </style:style>
    <style:style style:name="ce558" style:family="table-cell" style:parent-style-name="header_20_table-colum_20_right" style:data-style-name="N30125">
      <style:table-cell-properties fo:background-color="#e0fddf"/>
      <style:text-properties style:font-name="Liberation Sans"/>
    </style:style>
    <style:style style:name="ce559" style:family="table-cell" style:parent-style-name="header_20_table-colum_20_right" style:data-style-name="N30004">
      <style:table-cell-properties fo:border-bottom="0.74pt solid #000000" fo:background-color="#e0fddf" fo:border-left="none" fo:border-right="none" fo:border-top="none" style:vertical-align="top"/>
      <style:text-properties style:font-name="Liberation Sans"/>
    </style:style>
    <style:style style:name="ce375" style:family="table-cell" style:parent-style-name="product-row_20_single-line" style:data-style-name="N30125">
      <style:table-cell-properties fo:background-color="#e0fddf"/>
      <style:text-properties style:font-name="Liberation Sans"/>
    </style:style>
    <style:style style:name="ce505" style:family="table-cell" style:parent-style-name="product-row_20_double-line-1" style:data-style-name="N30125">
      <style:table-cell-properties fo:background-color="#e0fddf"/>
      <style:text-properties style:font-name="Liberation Sans"/>
    </style:style>
    <style:style style:name="ce562" style:family="table-cell" style:parent-style-name="product-row_20_double-line-2" style:data-style-name="N30125">
      <style:table-cell-properties fo:background-color="#e0fddf"/>
      <style:text-properties style:font-name="Liberation Sans"/>
    </style:style>
    <style:style style:name="ce563_section_gap_no_border" style:family="table-cell" style:parent-style-name="Default" style:data-style-name="N30125">
      <style:table-cell-properties fo:background-color="#e0fddf" fo:border="none" style:vertical-align="top"/>
      <style:text-properties style:font-name="Liberation Sans"/>
    </style:style>
    <style:style style:name="ce459_tail_no_border" style:family="table-cell" style:parent-style-name="Default" style:data-style-name="N30125">
      <style:table-cell-properties fo:background-color="#e0fddf" fo:border="none"/>
      <style:text-properties style:font-name="Liberation Sans"/>
    </style:style>
    <style:style style:name="ce459_tail_no_border_middle" style:family="table-cell" style:parent-style-name="Default" style:data-style-name="N30125">
      <style:table-cell-properties fo:background-color="#e0fddf" fo:border="none" style:vertical-align="middle" loext:vertical-justify="auto"/>
      <style:text-properties style:font-name="Liberation Sans"/>
    </style:style>
    <style:style style:name="ce566" style:family="table-cell" style:parent-style-name="product-category" style:data-style-name="N30125">
      <style:table-cell-properties fo:background-color="#e0fddf"/>
      <style:text-properties style:font-name="Liberation Sans"/>
    </style:style>
    <style:style style:name="ce503" style:family="table-cell" style:parent-style-name="product-row_20_double-line-2" style:data-style-name="N30125">
      <style:table-cell-properties fo:background-color="#e0fddf" fo:border="none"/>
      <style:text-properties style:font-name="Liberation Sans"/>
    </style:style>
    <style:style style:name="ce459" style:family="table-cell" style:parent-style-name="product-row_20_single-line_5f_no-border" style:data-style-name="N30125">
      <style:table-cell-properties fo:background-color="#e0fddf"/>
      <style:text-properties style:font-name="Liberation Sans"/>
    </style:style>
    <style:style style:name="ce459_tail_no_border_second" style:family="table-cell" style:parent-style-name="product-row_20_double-line-2" style:data-style-name="N30125">
      <style:table-cell-properties fo:background-color="#e0fddf" fo:border="none"/>
      <style:text-properties style:font-name="Liberation Sans"/>
    </style:style>
    <style:style style:name="ce568" style:family="table-cell" style:parent-style-name="product-row_20_single-line" style:data-style-name="N30125">
      <style:table-cell-properties fo:background-color="#e0fddf" fo:border="none"/>
      <style:text-properties style:font-name="Liberation Sans"/>
    </style:style>
    <style:style style:name="ce568_tail_no_border_middle" style:family="table-cell" style:parent-style-name="Default" style:data-style-name="N30125">
      <style:table-cell-properties fo:border-bottom="none" fo:background-color="#e0fddf" fo:border-left="none" fo:border-right="none" fo:border-top="0.74pt solid #cccccc" style:vertical-align="middle" loext:vertical-justify="auto"/>
      <style:text-properties style:font-name="Liberation Sans"/>
    </style:style>
    <style:style style:name="ce496" style:family="table-cell" style:parent-style-name="product-row_20_double-line-2_5f_no-border" style:data-style-name="N30125">
      <style:table-cell-properties fo:background-color="#e0fddf"/>
      <style:text-properties style:font-name="Liberation Sans"/>
    </style:style>
    <style:style style:name="ce498" style:family="table-cell" style:parent-style-name="Default" style:data-style-name="N30125">
      <style:text-properties style:font-name="Liberation Sans"/>
    </style:style>
    <style:style style:name="ce385" style:family="table-cell" style:parent-style-name="Default" style:data-style-name="N205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04" style:family="table-cell" style:parent-style-name="Default" style:data-style-name="N205">
      <style:table-cell-properties fo:background-color="#e0fddf" style:text-align-source="fix" style:repeat-content="false"/>
      <style:paragraph-properties fo:text-align="start" fo:margin-left="0in"/>
      <style:text-properties style:font-name="Liberation Sans"/>
    </style:style>
    <style:style style:name="ce529" style:family="table-cell" style:parent-style-name="Default" style:data-style-name="N205">
      <style:table-cell-properties fo:background-color="#e0fddf" style:text-align-source="fix" style:repeat-content="false" fo:wrap-option="wrap"/>
      <style:paragraph-properties fo:text-align="start" fo:margin-left="0in"/>
      <style:text-properties style:font-name="Liberation Sans"/>
    </style:style>
    <style:style style:name="ce575" style:family="table-cell" style:parent-style-name="product-category">
      <style:table-cell-properties fo:background-color="#e0fddf" style:text-align-source="fix" style:repeat-content="false" style:vertical-align="top"/>
      <style:paragraph-properties fo:text-align="end" fo:margin-left="0in"/>
      <style:text-properties style:font-name="Liberation Sans"/>
    </style:style>
    <style:style style:name="ce576" style:family="table-cell" style:parent-style-name="product-row_20_single-line" style:data-style-name="N30121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77" style:family="table-cell" style:parent-style-name="product-row_20_double-line-1" style:data-style-name="N30123">
      <style:table-cell-properties fo:background-color="#e0fddf" style:text-align-source="value-type" style:repeat-content="false"/>
      <style:paragraph-properties fo:margin-left="0in"/>
      <style:text-properties style:font-name="Liberation Sans"/>
    </style:style>
    <style:style style:name="ce578" style:family="table-cell" style:parent-style-name="product-row_20_double-line-2" style:data-style-name="N30121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79" style:family="table-cell" style:parent-style-name="product-row_20_double-line-1" style:data-style-name="N30121">
      <style:table-cell-properties fo:background-color="#e0fddf" style:text-align-source="fix" style:repeat-content="false"/>
      <style:paragraph-properties fo:text-align="end" fo:margin-left="0in"/>
      <style:text-properties style:font-name="Liberation Sans"/>
    </style:style>
    <style:style style:name="ce513" style:family="table-cell" style:parent-style-name="Default" style:data-style-name="N205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520" style:family="table-cell" style:parent-style-name="product-category">
      <style:table-cell-properties fo:background-color="#e0fddf" style:text-align-source="fix" style:repeat-content="false" fo:border="none"/>
      <style:paragraph-properties fo:text-align="start" fo:margin-left="0in"/>
      <style:text-properties style:font-name="Liberation Sans"/>
    </style:style>
    <style:style style:name="ce542" style:family="table-cell" style:parent-style-name="Default">
      <style:table-cell-properties fo:background-color="#e0fddf" style:text-align-source="fix" style:repeat-content="false" fo:wrap-option="wrap" style:vertical-align="top"/>
      <style:paragraph-properties fo:text-align="start" fo:margin-left="0in"/>
      <style:text-properties style:font-name="Liberation Sans"/>
    </style:style>
    <style:style style:name="ce582_note_no_border" style:family="table-cell" style:parent-style-name="Default">
      <style:table-cell-properties fo:wrap-option="wrap" fo:border="none" style:vertical-align="top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middle" draw:auto-grow-height="false" fo:padding-top="0.0512in" fo:padding-bottom="0.0512in" fo:padding-left="0.0984in" fo:padding-right="0.0984in" fo:wrap-option="no-wrap" draw:shadow="hidden" draw:color-mode="standard" draw:luminance="0%" draw:contrast="0%" draw:gamma="100%" draw:red="0%" draw:green="0%" draw:blue="0%" fo:clip="rect(0in, 0in, 0in, 0in)" draw:image-opacity="100%" style:mirror="none" style:protect="position size" loext:decorative="false"/>
      <style:paragraph-properties fo:text-align="center"/>
      <style:text-properties fo:font-size="24pt"/>
    </style:style>
    <style:style style:name="gr2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40%" draw:red="0%" draw:green="0%" draw:blue="0%" fo:clip="rect(0in, 0in, 0in, 0in)" draw:image-opacity="100%" style:mirror="none" style:protect="position size" loext:decorative="false"/>
      <style:paragraph-properties fo:text-align="center"/>
    </style:style>
    <style:style style:name="gr3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in, 0in, 0in, 0in)" draw:image-opacity="100%" style:mirror="none" loext:decorative="fals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  <style:text-properties fo:font-size="24pt"/>
    </style:style>
    <style:style style:name="P2" style:family="paragraph">
      <loext:graphic-properties draw:fill="none"/>
      <style:paragraph-properties fo:text-align="center"/>
    </style:style>
    <style:style style:name="T1" style:family="text">
      <style:text-properties style:font-name="Liberation Sans Narrow"/>
    </style:style>
    <style:style style:name="T2" style:family="text">
      <style:text-properties fo:color="#000000" style:font-name="Arial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xx" style:country-asian="none" style:language-complex="zxx" style:country-complex="none" style:font-name-asian="Arial Unicode MS" style:font-name-complex="Tahoma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перечень продукции" table:style-name="ta1" table:print-ranges="'перечень продукции'.B15:'перечень продукции'.P511">
        <office:forms form:automatic-focus="false" form:apply-design-mode="false"/>
        <table:shapes>
          <draw:frame draw:z-index="0" draw:name="ГОСТ Р ИСО/ТУ 16949:2009" draw:style-name="gr1" draw:text-style-name="P1" svg:width="0.6106in" svg:height="0.674in" svg:x="10.4201in" svg:y="0.3098in">
            <draw:image xlink:href="Pictures/100000000000005600000064B42D35B5.png" xlink:type="simple" xlink:show="embed" xlink:actuate="onLoad" draw:mime-type="image/png">
              <text:p/>
            </draw:image>
          </draw:frame>
          <draw:frame draw:z-index="1" draw:name="логотип Пензенского завода Электромехизмерение (ЭМИ)" draw:style-name="gr2" draw:text-style-name="P2" svg:width="3.3406in" svg:height="1.1776in" svg:x="0.2283in" svg:y="0in">
            <draw:image xlink:href="Pictures/1000000000000A3F0000038C220E6AC2.png" xlink:type="simple" xlink:show="embed" xlink:actuate="onLoad" draw:mime-type="image/png">
              <text:p/>
            </draw:image>
          </draw:frame>
        </table:shapes>
        <table:table-column table:style-name="co1" table:default-cell-style-name="Default"/>
        <table:table-column table:style-name="co2" table:default-cell-style-name="ce26"/>
        <table:table-column table:style-name="co3" table:default-cell-style-name="ce37"/>
        <table:table-column table:style-name="co1" table:number-columns-repeated="2" table:default-cell-style-name="ce26"/>
        <table:table-column table:style-name="co4" table:default-cell-style-name="ce26"/>
        <table:table-column table:style-name="co5" table:default-cell-style-name="ce209"/>
        <table:table-column table:style-name="co6" table:default-cell-style-name="ce26"/>
        <table:table-column table:style-name="co7" table:default-cell-style-name="ce218"/>
        <table:table-column table:style-name="co8" table:default-cell-style-name="ce218"/>
        <table:table-column table:style-name="co9" table:default-cell-style-name="ce26"/>
        <table:table-column table:style-name="co10" table:default-cell-style-name="ce26"/>
        <table:table-column table:style-name="co11" table:default-cell-style-name="ce26"/>
        <table:table-column table:style-name="co12" table:number-columns-repeated="2" table:default-cell-style-name="ce296"/>
        <table:table-column table:style-name="co2" table:default-cell-style-name="ce26"/>
        <table:table-column table:style-name="co13" table:default-cell-style-name="ce26"/>
        <table:table-column table:style-name="co14" table:default-cell-style-name="ce26"/>
        <table:table-column table:style-name="co15" table:visibility="collapse" table:default-cell-style-name="ce26"/>
        <table:table-column table:style-name="co16" table:visibility="collapse" table:default-cell-style-name="ce26"/>
        <table:table-column table:style-name="co17" table:default-cell-style-name="ce394"/>
        <table:table-column table:style-name="co18" table:default-cell-style-name="ce26"/>
        <table:table-column table:style-name="co19" table:default-cell-style-name="ce444"/>
        <table:table-column table:style-name="co20" table:default-cell-style-name="ce471"/>
        <table:table-column table:style-name="co21" table:default-cell-style-name="ce498"/>
        <table:table-column table:style-name="co22" table:default-cell-style-name="ce513"/>
        <table:table-column table:style-name="co14" table:default-cell-style-name="ce26"/>
        <table:table-column table:style-name="co23" table:default-cell-style-name="ce26"/>
        <table:table-column table:style-name="co14" table:default-cell-style-name="ce26"/>
        <table:table-column table:style-name="co24" table:default-cell-style-name="ce26"/>
        <table:table-column table:style-name="co25" table:number-columns-repeated="971" table:default-cell-style-name="Default"/>
        <table:table-row table:style-name="ro1">
          <table:table-cell/>
          <table:table-cell table:style-name="ce3"/>
          <table:table-cell table:style-name="ce14"/>
          <table:table-cell table:style-name="ce13" table:number-columns-repeated="5"/>
          <table:table-cell table:number-columns-repeated="3"/>
          <table:table-cell table:style-name="ce13" table:number-columns-repeated="2"/>
          <table:table-cell table:style-name="ce241" table:number-columns-repeated="2"/>
          <table:table-cell table:number-columns-repeated="2"/>
          <table:table-cell table:style-name="ce337" table:number-columns-repeated="3"/>
          <table:table-cell table:style-name="ce285"/>
          <table:table-cell table:style-name="ce337"/>
          <table:table-cell table:style-name="ce405"/>
          <table:table-cell table:style-name="ce453"/>
          <table:table-cell table:style-name="ce493"/>
          <table:table-cell table:style-name="ce385"/>
          <table:table-cell table:style-name="ce337" table:number-columns-repeated="3"/>
          <table:table-cell table:number-columns-repeated="972"/>
        </table:table-row>
        <table:table-header-rows>
          <table:table-row table:style-name="ro1">
            <table:table-cell/>
            <table:table-cell table:style-name="ce3"/>
            <table:table-cell table:style-name="ce14"/>
            <table:table-cell table:style-name="ce13" table:number-columns-repeated="5"/>
            <table:table-cell table:number-columns-repeated="3"/>
            <table:table-cell table:style-name="ce13" table:number-columns-repeated="2"/>
            <table:table-cell table:style-name="ce241" table:number-columns-repeated="2"/>
            <table:table-cell table:number-columns-repeated="2"/>
            <table:table-cell table:style-name="ce337" table:number-columns-repeated="3"/>
            <table:table-cell table:style-name="ce287" office:value-type="string" calcext:value-type="string" table:number-columns-spanned="8" table:number-rows-spanned="3">
              <text:p>Форма заявки (напечатана не будет)</text:p>
            </table:table-cell>
            <table:covered-table-cell table:number-columns-repeated="5" table:style-name="ce412"/>
            <table:covered-table-cell table:number-columns-repeated="2" table:style-name="ce413"/>
            <table:table-cell table:style-name="ce337"/>
            <table:table-cell table:number-columns-repeated="972"/>
          </table:table-row>
          <table:table-row table:style-name="ro2">
            <table:table-cell/>
            <table:table-cell table:style-name="ce3"/>
            <table:table-cell table:style-name="ce18"/>
            <table:table-cell table:style-name="ce97"/>
            <table:table-cell table:style-name="ce105" table:number-columns-repeated="2"/>
            <table:table-cell table:style-name="ce142" table:number-columns-repeated="2"/>
            <table:table-cell table:number-columns-repeated="3"/>
            <table:table-cell table:style-name="ce212" table:formula="of:=HYPERLINK(&quot;tel:+7-8412-26-04-95&quot;; &quot;+7 (8412) 26-04-95 &quot;)" office:value-type="string" office:string-value="+7 (8412) 26-04-95 " calcext:value-type="string">
              <text:p>+7 (8412) 26-04-95 </text:p>
            </table:table-cell>
            <table:table-cell table:style-name="ce265" table:formula="of:=HYPERLINK(&quot;https://www.emi-penza.ru/&quot;; &quot;www.emi-penza.ru      &quot;)" office:value-type="string" office:string-value="www.emi-penza.ru      " calcext:value-type="string" table:number-columns-spanned="2" table:number-rows-spanned="1">
              <text:p>www.emi-penza.ru <text:s text:c="5"/></text:p>
            </table:table-cell>
            <table:covered-table-cell table:style-name="ce283"/>
            <table:table-cell table:style-name="ce262"/>
            <table:table-cell table:number-columns-repeated="2"/>
            <table:table-cell table:style-name="ce337"/>
            <table:table-cell table:style-name="ce338" table:number-columns-repeated="2"/>
            <table:covered-table-cell table:style-name="ce354"/>
            <table:covered-table-cell table:number-columns-repeated="5" table:style-name="ce412"/>
            <table:covered-table-cell table:number-columns-repeated="2" table:style-name="ce413"/>
            <table:table-cell table:style-name="ce337"/>
            <table:table-cell table:number-columns-repeated="972"/>
          </table:table-row>
          <table:table-row table:style-name="ro3">
            <table:table-cell/>
            <table:table-cell table:style-name="ce3"/>
            <table:table-cell table:style-name="ce18"/>
            <table:table-cell table:style-name="ce97"/>
            <table:table-cell table:style-name="ce141" table:number-columns-repeated="2"/>
            <table:table-cell table:style-name="ce142" table:number-columns-repeated="2"/>
            <table:table-cell table:number-columns-repeated="3"/>
            <table:table-cell table:style-name="ce131" table:formula="of:=HYPERLINK(&quot;tel:+7-8412-26-04-96&quot;; &quot;26-04-96 &quot;)" office:value-type="string" office:string-value="26-04-96 " calcext:value-type="string" table:number-columns-spanned="1" table:number-rows-spanned="2">
              <text:p>26-04-96 </text:p>
            </table:table-cell>
            <table:table-cell table:style-name="ce265" table:formula="of:=HYPERLINK(&quot;mailto:emi@emi-penza.ru&quot;; &quot;emi@emi-penza.ru      &quot;)" office:value-type="string" office:string-value="emi@emi-penza.ru      " calcext:value-type="string" table:number-columns-spanned="2" table:number-rows-spanned="2">
              <text:p>emi@emi-penza.ru <text:s text:c="5"/></text:p>
            </table:table-cell>
            <table:covered-table-cell table:style-name="ce283"/>
            <table:table-cell table:style-name="ce262"/>
            <table:table-cell table:number-columns-repeated="2"/>
            <table:table-cell table:style-name="ce337"/>
            <table:table-cell table:style-name="ce338" table:number-columns-repeated="2"/>
            <table:covered-table-cell table:style-name="ce356"/>
            <table:covered-table-cell table:style-name="ce413"/>
            <table:covered-table-cell table:style-name="ce415"/>
            <table:covered-table-cell table:style-name="ce447"/>
            <table:covered-table-cell table:style-name="ce475"/>
            <table:covered-table-cell table:style-name="ce504"/>
            <table:covered-table-cell table:number-columns-repeated="2" table:style-name="ce413"/>
            <table:table-cell table:style-name="ce337"/>
            <table:table-cell table:number-columns-repeated="972"/>
          </table:table-row>
          <table:table-row table:style-name="ro3">
            <table:table-cell/>
            <table:table-cell table:style-name="ce3"/>
            <table:table-cell table:style-name="ce21"/>
            <table:table-cell table:style-name="ce97"/>
            <table:table-cell table:style-name="ce98" table:number-columns-repeated="2"/>
            <table:table-cell table:style-name="ce23" table:number-columns-repeated="2"/>
            <table:table-cell table:number-columns-repeated="3"/>
            <table:covered-table-cell table:style-name="ce256"/>
            <table:covered-table-cell table:style-name="ce259"/>
            <table:covered-table-cell table:style-name="ce289"/>
            <table:table-cell table:style-name="ce262"/>
            <table:table-cell table:number-columns-repeated="2"/>
            <table:table-cell table:style-name="ce337" table:number-columns-repeated="3"/>
            <table:table-cell table:style-name="ce357" office:value-type="string" calcext:value-type="string" table:number-columns-spanned="8" table:number-rows-spanned="4">
              <text:p>Пожалуйста, заполните первый столбец и отправьте файл по электронной почте. Мы вышлем вам счёт и сводную таблицу с выбранными позициями. <text:span text:style-name="T3">Просьба не менять структуру таблицы — это замедлит подготовку заказа.</text:span></text:p>
            </table:table-cell>
            <table:covered-table-cell table:style-name="ce414"/>
            <table:covered-table-cell table:style-name="ce429"/>
            <table:covered-table-cell table:style-name="ce455"/>
            <table:covered-table-cell table:style-name="ce499"/>
            <table:covered-table-cell table:style-name="ce529"/>
            <table:covered-table-cell table:number-columns-repeated="2" table:style-name="ce414"/>
            <table:table-cell table:style-name="ce337"/>
            <table:table-cell table:number-columns-repeated="972"/>
          </table:table-row>
          <table:table-row table:style-name="ro4">
            <table:table-cell/>
            <table:table-cell table:style-name="ce3"/>
            <table:table-cell table:style-name="ce24"/>
            <table:table-cell table:style-name="ce23" table:number-columns-repeated="5"/>
            <table:table-cell table:number-columns-repeated="3"/>
            <table:table-cell table:style-name="ce212" table:formula="of:=HYPERLINK(&quot;tel:+7-8412-94-21-65&quot;; &quot;94-21-65 &quot;)" office:value-type="string" office:string-value="94-21-65 " calcext:value-type="string">
              <text:p>94-21-65 </text:p>
            </table:table-cell>
            <table:table-cell table:style-name="ce265" table:formula="of:=HYPERLINK(&quot;tel:+7-8412-94-13-40&quot;; &quot;т.-факс: 94-13-40      &quot;)" office:value-type="string" office:string-value="т.-факс: 94-13-40      " calcext:value-type="string" table:number-columns-spanned="2" table:number-rows-spanned="1">
              <text:p>т.-факс: 94-13-40 <text:s text:c="5"/></text:p>
            </table:table-cell>
            <table:covered-table-cell table:style-name="ce290"/>
            <table:table-cell table:style-name="ce26"/>
            <table:table-cell table:number-columns-repeated="2"/>
            <table:table-cell table:style-name="ce337" table:number-columns-repeated="3"/>
            <table:covered-table-cell table:style-name="ce358"/>
            <table:covered-table-cell table:style-name="ce414"/>
            <table:covered-table-cell table:style-name="ce429"/>
            <table:covered-table-cell table:style-name="ce455"/>
            <table:covered-table-cell table:style-name="ce499"/>
            <table:covered-table-cell table:style-name="ce529"/>
            <table:covered-table-cell table:number-columns-repeated="2" table:style-name="ce414"/>
            <table:table-cell table:style-name="ce337"/>
            <table:table-cell table:number-columns-repeated="972"/>
          </table:table-row>
          <table:table-row table:style-name="ro4">
            <table:table-cell/>
            <table:table-cell table:style-name="ce3"/>
            <table:table-cell table:style-name="ce21"/>
            <table:table-cell table:style-name="ce98" table:number-columns-repeated="3"/>
            <table:table-cell table:style-name="ce148" table:number-columns-repeated="2"/>
            <table:table-cell table:number-columns-repeated="3"/>
            <table:table-cell table:style-name="ce219"/>
            <table:table-cell table:number-columns-repeated="2"/>
            <table:table-cell table:style-name="ce26"/>
            <table:table-cell table:number-columns-repeated="2"/>
            <table:table-cell table:style-name="ce337" table:number-columns-repeated="3"/>
            <table:covered-table-cell table:style-name="ce358"/>
            <table:covered-table-cell table:style-name="ce414"/>
            <table:covered-table-cell table:style-name="ce429"/>
            <table:covered-table-cell table:style-name="ce455"/>
            <table:covered-table-cell table:style-name="ce499"/>
            <table:covered-table-cell table:style-name="ce529"/>
            <table:covered-table-cell table:number-columns-repeated="2" table:style-name="ce414"/>
            <table:table-cell table:style-name="ce337"/>
            <table:table-cell table:number-columns-repeated="972"/>
          </table:table-row>
          <table:table-row table:style-name="ro4">
            <table:table-cell/>
            <table:table-cell table:style-name="ce3"/>
            <table:table-cell table:style-name="ce21"/>
            <table:table-cell table:style-name="ce13" table:number-columns-repeated="3"/>
            <table:table-cell table:style-name="ce26"/>
            <table:table-cell/>
            <table:table-cell table:style-name="ce26" table:number-columns-repeated="2"/>
            <table:table-cell table:number-columns-repeated="4"/>
            <table:table-cell table:style-name="ce26"/>
            <table:table-cell table:number-columns-repeated="2"/>
            <table:table-cell table:style-name="ce337" table:number-columns-repeated="3"/>
            <table:covered-table-cell table:style-name="ce358"/>
            <table:covered-table-cell table:style-name="ce414"/>
            <table:covered-table-cell table:style-name="ce429"/>
            <table:covered-table-cell table:style-name="ce455"/>
            <table:covered-table-cell table:style-name="ce499"/>
            <table:covered-table-cell table:style-name="ce529"/>
            <table:covered-table-cell table:number-columns-repeated="2" table:style-name="ce414"/>
            <table:table-cell table:style-name="ce337"/>
            <table:table-cell table:number-columns-repeated="972"/>
          </table:table-row>
          <table:table-row table:style-name="ro4">
            <table:table-cell/>
            <table:table-cell table:style-name="ce3"/>
            <table:table-cell table:style-name="ce36" office:value-type="string" calcext:value-type="string" table:number-columns-spanned="9" table:number-rows-spanned="4">
              <text:p>перечень продукции</text:p>
            </table:table-cell>
            <table:covered-table-cell/>
            <table:covered-table-cell table:number-columns-repeated="2" table:style-name="ce104"/>
            <table:covered-table-cell table:style-name="ce180"/>
            <table:covered-table-cell table:number-columns-repeated="4"/>
            <table:table-cell table:number-columns-repeated="3"/>
            <table:table-cell table:style-name="ce26"/>
            <table:table-cell table:number-columns-repeated="2"/>
            <table:table-cell table:style-name="ce337" table:number-columns-repeated="3"/>
            <table:table-cell table:style-name="ce291" office:value-type="string" calcext:value-type="string" table:number-columns-spanned="8" table:number-rows-spanned="1">
              <text:p>дата и название организации (упростит обработку и ускорит наш ответ)</text:p>
            </table:table-cell>
            <table:covered-table-cell table:number-columns-repeated="7" table:style-name="ce415"/>
            <table:table-cell table:style-name="ce337"/>
            <table:table-cell table:number-columns-repeated="972"/>
          </table:table-row>
          <table:table-row table:style-name="ro5">
            <table:table-cell/>
            <table:table-cell table:style-name="ce3"/>
            <table:covered-table-cell table:style-name="ce31"/>
            <table:covered-table-cell table:number-columns-repeated="3" table:style-name="ce104"/>
            <table:covered-table-cell table:style-name="ce180"/>
            <table:covered-table-cell table:number-columns-repeated="4"/>
            <table:table-cell table:number-columns-repeated="3"/>
            <table:table-cell table:style-name="ce97"/>
            <table:table-cell table:number-columns-repeated="2"/>
            <table:table-cell table:style-name="ce337" table:number-columns-repeated="3"/>
            <table:table-cell table:style-name="ce293"/>
            <table:table-cell table:style-name="ce315" table:number-columns-repeated="5"/>
            <table:table-cell table:style-name="ce520"/>
            <table:table-cell table:style-name="ce315"/>
            <table:table-cell table:style-name="ce337"/>
            <table:table-cell table:number-columns-repeated="972"/>
          </table:table-row>
          <table:table-row table:style-name="ro6">
            <table:table-cell/>
            <table:table-cell table:style-name="ce3"/>
            <table:covered-table-cell/>
            <table:covered-table-cell table:number-columns-repeated="3" table:style-name="ce105"/>
            <table:covered-table-cell table:style-name="ce171"/>
            <table:covered-table-cell table:number-columns-repeated="4"/>
            <table:table-cell table:number-columns-repeated="6"/>
            <table:table-cell table:style-name="ce337" table:number-columns-repeated="3"/>
            <table:table-cell table:style-name="ce285"/>
            <table:table-cell table:style-name="ce337"/>
            <table:table-cell table:style-name="ce405"/>
            <table:table-cell table:style-name="ce453"/>
            <table:table-cell table:style-name="ce493"/>
            <table:table-cell table:style-name="ce385"/>
            <table:table-cell table:style-name="ce337" table:number-columns-repeated="3"/>
            <table:table-cell table:number-columns-repeated="972"/>
          </table:table-row>
          <table:table-row table:style-name="ro7">
            <table:table-cell/>
            <table:table-cell table:style-name="ce3"/>
            <table:covered-table-cell table:number-columns-repeated="4"/>
            <table:covered-table-cell table:style-name="ce26"/>
            <table:covered-table-cell/>
            <table:covered-table-cell table:number-columns-repeated="2" table:style-name="ce26"/>
            <table:covered-table-cell/>
            <table:table-cell table:number-columns-repeated="3"/>
            <table:table-cell table:style-name="ce380" office:value-type="string" calcext:value-type="string">
              <text:p>оптовая цена, руб.</text:p>
            </table:table-cell>
            <table:table-cell table:number-columns-repeated="2"/>
            <table:table-cell table:style-name="ce337"/>
            <table:table-cell table:style-name="ce441" office:value-type="string" calcext:value-type="string">
              <text:p>масса одного</text:p>
            </table:table-cell>
            <table:table-cell table:style-name="ce441"/>
            <table:table-cell table:style-name="ce481" office:value-type="string" calcext:value-type="string">
              <text:p>кол-во</text:p>
            </table:table-cell>
            <table:table-cell table:style-name="ce510"/>
            <table:table-cell table:style-name="ce519"/>
            <table:table-cell table:style-name="ce519" office:value-type="string" calcext:value-type="string">
              <text:p>сумма с НДС </text:p>
            </table:table-cell>
            <table:table-cell table:style-name="ce558"/>
            <table:table-cell table:style-name="ce558" office:value-type="string" calcext:value-type="string">
              <text:p>масса</text:p>
            </table:table-cell>
            <table:table-cell table:style-name="ce337"/>
            <table:table-cell table:style-name="ce542" office:value-type="string" calcext:value-type="string" table:number-columns-spanned="1" table:number-rows-spanned="10">
              <text:p>Рассчитанная масса не включает транспортную упаковку, которую мы подбираем исходя из выбранного вами ассортимента.</text:p>
              <text:p/>
              <text:p>Мы сотрудничаем с транспортными компаниями и бесплатно довозим продукцию до терминала отправки в Пензе. Возможен самовывоз.</text:p>
            </table:table-cell>
            <table:table-cell table:style-name="ce337"/>
            <table:table-cell table:number-columns-repeated="972"/>
          </table:table-row>
          <table:table-row table:style-name="ro8">
            <table:table-cell/>
            <table:table-cell table:style-name="ce3"/>
            <table:table-cell table:style-name="ce47" office:value-type="string" calcext:value-type="string">
              <text:p>название</text:p>
            </table:table-cell>
            <table:table-cell table:style-name="ce119" office:value-type="string" calcext:value-type="string">
              <text:p>аналоги</text:p>
            </table:table-cell>
            <table:table-cell table:style-name="ce119" table:number-columns-repeated="2"/>
            <table:table-cell table:style-name="ce207" office:value-type="string" calcext:value-type="string">
              <text:p>описание</text:p>
            </table:table-cell>
            <table:table-cell/>
            <table:table-cell table:style-name="ce26" table:number-columns-repeated="2"/>
            <table:table-cell table:style-name="ce119" office:value-type="string" calcext:value-type="string">
              <text:p>применяемость</text:p>
            </table:table-cell>
            <table:table-cell table:number-columns-repeated="2"/>
            <table:table-cell table:style-name="ce380" office:value-type="string" calcext:value-type="string">
              <text:p>без НДС</text:p>
            </table:table-cell>
            <table:table-cell table:style-name="ce380" office:value-type="string" calcext:value-type="string">
              <text:p>с НДС</text:p>
            </table:table-cell>
            <table:table-cell table:number-columns-repeated="2"/>
            <table:table-cell table:style-name="ce337"/>
            <table:table-cell table:style-name="ce441" office:value-type="string" calcext:value-type="string">
              <text:p>(для расчётов)</text:p>
            </table:table-cell>
            <table:table-cell table:style-name="ce441"/>
            <table:table-cell table:style-name="ce482" table:formula="of:=SUM([.U18:.U488])" office:value-type="float" office:value="100" calcext:value-type="float">
              <text:p>100</text:p>
            </table:table-cell>
            <table:table-cell table:style-name="ce510"/>
            <table:table-cell table:style-name="ce519" table:formula="of:=SUM([.W18:.W488])" office:value-type="float" office:value="10370" calcext:value-type="float">
              <text:p>10 370,00</text:p>
            </table:table-cell>
            <table:table-cell table:style-name="ce536" office:value-type="string" calcext:value-type="string">
              <text:p>р.</text:p>
            </table:table-cell>
            <table:table-cell table:style-name="ce558" table:formula="of:=SUM([.Y18:.Y488])" office:value-type="float" office:value="3.3" calcext:value-type="float">
              <text:p>3,3</text:p>
            </table:table-cell>
            <table:table-cell table:style-name="ce510" office:value-type="string" calcext:value-type="string">
              <text:p>кг</text:p>
            </table:table-cell>
            <table:table-cell table:style-name="ce337"/>
            <table:covered-table-cell/>
            <table:table-cell table:style-name="ce338"/>
            <table:table-cell table:number-columns-repeated="972"/>
          </table:table-row>
          <table:table-row table:style-name="ro8">
            <table:table-cell/>
            <table:table-cell table:style-name="ce3"/>
            <table:table-cell table:number-columns-repeated="12"/>
            <table:table-cell table:style-name="ce423"/>
            <table:table-cell table:number-columns-repeated="2"/>
            <table:table-cell table:style-name="ce337" table:number-columns-repeated="3"/>
            <table:table-cell table:style-name="ce285"/>
            <table:table-cell table:style-name="ce511" table:formula="of:=&quot;НДС &quot; &amp;TEXT([.W13]/1.18*0.18;&quot;# ##0,00&quot;)" office:value-type="string" office:string-value="НДС 1 581,86" calcext:value-type="string" table:number-columns-spanned="2" table:number-rows-spanned="2">
              <text:p>НДС 1 581,86</text:p>
            </table:table-cell>
            <table:covered-table-cell table:style-name="ce431"/>
            <table:table-cell table:style-name="ce460" office:value-type="string" calcext:value-type="string" table:number-columns-spanned="1" table:number-rows-spanned="2">
              <text:p>р.</text:p>
            </table:table-cell>
            <table:table-cell table:style-name="ce493"/>
            <table:table-cell table:style-name="ce385"/>
            <table:table-cell table:style-name="ce337"/>
            <table:covered-table-cell table:style-name="ce338"/>
            <table:table-cell table:style-name="ce338"/>
            <table:table-cell table:number-columns-repeated="972"/>
          </table:table-row>
        </table:table-header-rows>
        <table:table-row table:style-name="ro9">
          <table:table-cell/>
          <table:table-cell table:style-name="ce3"/>
          <table:table-cell table:style-name="ce48" office:value-type="string" calcext:value-type="string">
            <text:p>датчики автомобильные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49" table:number-columns-repeated="2"/>
          <table:table-cell table:style-name="ce483"/>
          <table:covered-table-cell table:style-name="ce410"/>
          <table:covered-table-cell table:style-name="ce431"/>
          <table:covered-table-cell table:style-name="ce460"/>
          <table:table-cell table:style-name="ce559"/>
          <table:table-cell table:style-name="ce575"/>
          <table:table-cell table:style-name="ce337"/>
          <table:covered-table-cell table:style-name="ce338"/>
          <table:table-cell table:style-name="ce338"/>
          <table:table-cell table:number-columns-repeated="972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 table:number-columns-repeated="3"/>
          <table:table-cell table:style-name="ce285"/>
          <table:table-cell table:style-name="ce337"/>
          <table:table-cell table:style-name="ce521"/>
          <table:table-cell table:style-name="ce337"/>
          <table:table-cell table:style-name="ce521"/>
          <table:table-cell table:style-name="ce385"/>
          <table:table-cell table:style-name="ce337"/>
          <table:covered-table-cell/>
          <table:table-cell table:style-name="ce338"/>
          <table:table-cell table:number-columns-repeated="972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14"/>
          <table:table-cell table:style-name="ce338" table:number-columns-repeated="10"/>
          <table:covered-table-cell table:style-name="Default"/>
          <table:table-cell table:style-name="ce338"/>
          <table:table-cell table:number-columns-repeated="972"/>
        </table:table-row>
        <table:table-row table:style-name="ro12">
          <table:table-cell/>
          <table:table-cell table:style-name="ce4"/>
          <table:table-cell table:style-name="ce49" table:formula="of:=HYPERLINK(&quot;https://www.emi-penza.ru/p/6002.3829&quot;; &quot;6002.3829&quot;)" office:value-type="string" office:string-value="6002.3829" calcext:value-type="string">
            <text:p>6002.3829</text:p>
          </table:table-cell>
          <table:table-cell table:style-name="ce111" office:value-type="string" calcext:value-type="string">
            <text:p>ММ 111 В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ГАЗ, УАЗ</text:p>
          </table:table-cell>
          <table:table-cell table:style-name="ce111" table:number-columns-repeated="2"/>
          <table:table-cell table:style-name="ce248" office:value-type="float" office:value="85" calcext:value-type="float">
            <text:p>85,00</text:p>
          </table:table-cell>
          <table:table-cell table:style-name="ce248" table:formula="of:=ROUND([.N18]*1.22; 2)" office:value-type="float" office:value="103.7" calcext:value-type="float">
            <text:p>103,70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100" calcext:value-type="float">
            <text:p>100</text:p>
          </table:table-cell>
          <table:table-cell table:style-name="ce273"/>
          <table:table-cell table:style-name="ce522" table:formula="of:=IF(OR([.U18]=0;[.N18]=&quot;&quot;); &quot;&quot;; [.O18]*ROUND([.U18];0))" office:value-type="float" office:value="10370" calcext:value-type="float">
            <text:p>10 370,00</text:p>
          </table:table-cell>
          <table:table-cell table:style-name="ce538" table:formula="of:=IF(AND([.N18]=&quot;&quot;; [.U18]&lt;&gt;&quot;&quot;);&quot;?&quot;;IF(AND([.W18]&lt;&gt;0;[.W18]&lt;&gt;&quot;&quot;); &quot;р.&quot;; &quot;&quot;))" office:value-type="string" office:string-value="р." calcext:value-type="string">
            <text:p>р.</text:p>
          </table:table-cell>
          <table:table-cell table:style-name="ce375" table:formula="of:=IF(AND([.S18]&gt;0;[.U18]&gt;0); [.S18]*ROUND([.U18];0) / 1000; &quot;&quot;)" office:value-type="float" office:value="3.3" calcext:value-type="float">
            <text:p>3,3</text:p>
          </table:table-cell>
          <table:table-cell table:style-name="ce576" table:formula="of:=IF(AND([.Y18]&lt;&gt;0;[.Y18]&lt;&gt;&quot;&quot;); &quot;кг&quot;; &quot;&quot;)" office:value-type="string" office:string-value="кг" calcext:value-type="string">
            <text:p>кг</text:p>
          </table:table-cell>
          <table:table-cell table:style-name="ce337"/>
          <table:covered-table-cell/>
          <table:table-cell table:style-name="ce338"/>
          <table:table-cell table:number-columns-repeated="972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12.3829&quot;; &quot;6012.3829&quot;)" office:value-type="string" office:string-value="6012.3829" calcext:value-type="string">
            <text:p>6012.3829</text:p>
          </table:table-cell>
          <table:table-cell table:style-name="ce111" office:value-type="string" calcext:value-type="string">
            <text:p>ММ 111 Д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ЗИЛ, КАМАЗ, МАЗ, Москвич 2141, УАЗ, Урал</text:p>
          </table:table-cell>
          <table:table-cell table:style-name="ce111" table:number-columns-repeated="2"/>
          <table:table-cell table:style-name="ce248" office:value-type="float" office:value="82" calcext:value-type="float">
            <text:p>82,00</text:p>
          </table:table-cell>
          <table:table-cell table:style-name="ce248" table:formula="of:=ROUND([.N19]*1.22; 2)" office:value-type="float" office:value="100.04" calcext:value-type="float">
            <text:p>100,04</text:p>
          </table:table-cell>
          <table:table-cell table:number-columns-repeated="2"/>
          <table:table-cell table:style-name="ce337"/>
          <table:table-cell table:style-name="ce273" office:value-type="float" office:value="31" calcext:value-type="float">
            <text:p>31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9]=0;[.N19]=&quot;&quot;); &quot;&quot;; [.O19]*ROUND([.U19];0))">
            <text:p/>
          </table:table-cell>
          <table:table-cell table:style-name="ce538" table:formula="of:=IF(AND([.N19]=&quot;&quot;; [.U19]&lt;&gt;&quot;&quot;);&quot;?&quot;;IF(AND([.W19]&lt;&gt;0;[.W19]&lt;&gt;&quot;&quot;); &quot;р.&quot;; &quot;&quot;))">
            <text:p/>
          </table:table-cell>
          <table:table-cell table:style-name="ce375" table:formula="of:=IF(AND([.S19]&gt;0;[.U19]&gt;0); [.S19]*ROUND([.U19];0) / 1000; &quot;&quot;)">
            <text:p/>
          </table:table-cell>
          <table:table-cell table:style-name="ce576" table:formula="of:=IF(AND([.Y19]&lt;&gt;0;[.Y19]&lt;&gt;&quot;&quot;); &quot;кг&quot;; &quot;&quot;)">
            <text:p/>
          </table:table-cell>
          <table:table-cell table:style-name="ce337"/>
          <table:covered-table-cell/>
          <table:table-cell table:style-name="ce338"/>
          <table:table-cell table:number-columns-repeated="972"/>
        </table:table-row>
        <table:table-row table:style-name="ro13">
          <table:table-cell/>
          <table:table-cell table:style-name="ce9"/>
          <table:table-cell table:style-name="ce52" table:formula="of:=HYPERLINK(&quot;https://www.emi-penza.ru/p/6012.3829-01&quot;; &quot;6012.3829-01&quot;)" office:value-type="string" office:string-value="6012.3829-01" calcext:value-type="string">
            <text:p>6012.3829-01</text:p>
          </table:table-cell>
          <table:table-cell table:style-name="ce122" office:value-type="string" calcext:value-type="string">
            <text:p>6002.3829,</text:p>
          </table:table-cell>
          <table:table-cell table:style-name="ce122" table:number-columns-repeated="2"/>
          <table:table-cell table:style-name="ce159" office:value-type="string" calcext:value-type="string">
            <text:p>датчик аварийного давления масл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ЗИЛ, КАМАЗ, МАЗ, Урал</text:p>
          </table:table-cell>
          <table:table-cell table:style-name="ce122" table:number-columns-repeated="2"/>
          <table:table-cell table:style-name="ce384" office:value-type="float" office:value="180" calcext:value-type="float">
            <text:p>180,00</text:p>
          </table:table-cell>
          <table:table-cell table:style-name="ce384" table:formula="of:=ROUND([.N20]*1.22; 2)" office:value-type="float" office:value="219.6" calcext:value-type="float">
            <text:p>219,60</text:p>
          </table:table-cell>
          <table:table-cell table:number-columns-repeated="2"/>
          <table:table-cell table:style-name="ce337"/>
          <table:table-cell table:style-name="ce274" office:value-type="float" office:value="40" calcext:value-type="float">
            <text:p>40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0]=0;[.N20]=&quot;&quot;); &quot;&quot;; [.O20]*ROUND([.U20];0))">
            <text:p/>
          </table:table-cell>
          <table:table-cell table:style-name="ce539" table:formula="of:=IF(AND([.N20]=&quot;&quot;; [.U20]&lt;&gt;&quot;&quot;);&quot;?&quot;;IF(AND([.W20]&lt;&gt;0;[.W20]&lt;&gt;&quot;&quot;); &quot;р.&quot;; &quot;&quot;))">
            <text:p/>
          </table:table-cell>
          <table:table-cell table:style-name="ce505" table:formula="of:=IF(AND([.S20]&gt;0;[.U20]&gt;0); [.S20]*ROUND([.U20];0) / 1000; &quot;&quot;)">
            <text:p/>
          </table:table-cell>
          <table:table-cell table:style-name="ce577" table:formula="of:=IF(AND([.Y20]&lt;&gt;0;[.Y20]&lt;&gt;&quot;&quot;); &quot;кг&quot;; &quot;&quot;)">
            <text:p/>
          </table:table-cell>
          <table:table-cell table:style-name="ce337"/>
          <table:covered-table-cell table:style-name="ce542"/>
          <table:table-cell table:style-name="ce338"/>
          <table:table-cell table:number-columns-repeated="972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6012.3829</text:p>
          </table:table-cell>
          <table:table-cell table:style-name="ce123" table:number-columns-repeated="2"/>
          <table:table-cell table:style-name="ce161" office:value-type="string" calcext:value-type="string">
            <text:p>с байонетным разъёмом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1]=0;[.N21]=&quot;&quot;); &quot;&quot;; [.O21]*ROUND([.U21];0))">
            <text:p/>
          </table:table-cell>
          <table:table-cell table:style-name="ce540" table:formula="of:=IF(AND([.N21]=&quot;&quot;; [.U21]&lt;&gt;&quot;&quot;);&quot;?&quot;;IF(AND([.W21]&lt;&gt;0;[.W21]&lt;&gt;&quot;&quot;); &quot;р.&quot;; &quot;&quot;))">
            <text:p/>
          </table:table-cell>
          <table:table-cell table:style-name="ce562" table:formula="of:=IF(AND([.S21]&gt;0;[.U21]&gt;0); [.S21]*ROUND([.U21];0) / 1000; &quot;&quot;)">
            <text:p/>
          </table:table-cell>
          <table:table-cell table:style-name="ce578" table:formula="of:=IF(AND([.Y21]&lt;&gt;0;[.Y21]&lt;&gt;&quot;&quot;); &quot;кг&quot;; &quot;&quot;)">
            <text:p/>
          </table:table-cell>
          <table:table-cell table:style-name="ce337"/>
          <table:covered-table-cell/>
          <table:table-cell table:style-name="ce338"/>
          <table:table-cell table:number-columns-repeated="972"/>
        </table:table-row>
        <table:table-row table:style-name="ro12">
          <table:table-cell/>
          <table:table-cell table:style-name="ce4"/>
          <table:table-cell table:style-name="ce54" table:formula="of:=HYPERLINK(&quot;https://www.emi-penza.ru/p/6012.3829-03&quot;; &quot;6012.3829-03&quot;)" office:value-type="string" office:string-value="6012.3829-03" calcext:value-type="string">
            <text:p>6012.3829-03</text:p>
          </table:table-cell>
          <table:table-cell table:style-name="ce124" office:value-type="string" calcext:value-type="string">
            <text:p>ДАДМ-03 и др.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ракторы МТЗ (Беларусь), Stels Guepard 650 / 800 / 850</text:p>
          </table:table-cell>
          <table:table-cell table:style-name="ce111" table:number-columns-repeated="2"/>
          <table:table-cell table:style-name="ce248" office:value-type="float" office:value="88" calcext:value-type="float">
            <text:p>88,00</text:p>
          </table:table-cell>
          <table:table-cell table:style-name="ce248" table:formula="of:=ROUND([.N22]*1.22; 2)" office:value-type="float" office:value="107.36" calcext:value-type="float">
            <text:p>107,36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2]=0;[.N22]=&quot;&quot;); &quot;&quot;; [.O22]*ROUND([.U22];0))">
            <text:p/>
          </table:table-cell>
          <table:table-cell table:style-name="ce538" table:formula="of:=IF(AND([.N22]=&quot;&quot;; [.U22]&lt;&gt;&quot;&quot;);&quot;?&quot;;IF(AND([.W22]&lt;&gt;0;[.W22]&lt;&gt;&quot;&quot;); &quot;р.&quot;; &quot;&quot;))">
            <text:p/>
          </table:table-cell>
          <table:table-cell table:style-name="ce375" table:formula="of:=IF(AND([.S22]&gt;0;[.U22]&gt;0); [.S22]*ROUND([.U22];0) / 1000; &quot;&quot;)">
            <text:p/>
          </table:table-cell>
          <table:table-cell table:style-name="ce576" table:formula="of:=IF(AND([.Y22]&lt;&gt;0;[.Y2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4" table:formula="of:=HYPERLINK(&quot;https://www.emi-penza.ru/p/6012.3829-04&quot;; &quot;6012.3829-04&quot;)" office:value-type="string" office:string-value="6012.3829-04" calcext:value-type="string">
            <text:p>6012.3829-04</text:p>
          </table:table-cell>
          <table:table-cell table:style-name="ce124" office:value-type="string" calcext:value-type="string">
            <text:p>3702.3829, ММ106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сельхозтехника Ростсельмаш</text:p>
          </table:table-cell>
          <table:table-cell table:style-name="ce111" table:number-columns-repeated="2"/>
          <table:table-cell table:style-name="ce248" office:value-type="float" office:value="92" calcext:value-type="float">
            <text:p>92,00</text:p>
          </table:table-cell>
          <table:table-cell table:style-name="ce248" table:formula="of:=ROUND([.N23]*1.22; 2)" office:value-type="float" office:value="112.24" calcext:value-type="float">
            <text:p>112,24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3]=0;[.N23]=&quot;&quot;); &quot;&quot;; [.O23]*ROUND([.U23];0))">
            <text:p/>
          </table:table-cell>
          <table:table-cell table:style-name="ce538" table:formula="of:=IF(AND([.N23]=&quot;&quot;; [.U23]&lt;&gt;&quot;&quot;);&quot;?&quot;;IF(AND([.W23]&lt;&gt;0;[.W23]&lt;&gt;&quot;&quot;); &quot;р.&quot;; &quot;&quot;))">
            <text:p/>
          </table:table-cell>
          <table:table-cell table:style-name="ce375" table:formula="of:=IF(AND([.S23]&gt;0;[.U23]&gt;0); [.S23]*ROUND([.U23];0) / 1000; &quot;&quot;)">
            <text:p/>
          </table:table-cell>
          <table:table-cell table:style-name="ce576" table:formula="of:=IF(AND([.Y23]&lt;&gt;0;[.Y2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4" table:formula="of:=HYPERLINK(&quot;https://www.emi-penza.ru/p/6012.3829-05&quot;; &quot;6012.3829-05&quot;)" office:value-type="string" office:string-value="6012.3829-05" calcext:value-type="string">
            <text:p>6012.3829-05</text:p>
          </table:table-cell>
          <table:table-cell table:style-name="ce124" office:value-type="string" calcext:value-type="string">
            <text:p>3602.3829, ММ126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table:number-columns-repeated="3"/>
          <table:table-cell table:style-name="ce248" office:value-type="float" office:value="95" calcext:value-type="float">
            <text:p>95,00</text:p>
          </table:table-cell>
          <table:table-cell table:style-name="ce248" table:formula="of:=ROUND([.N24]*1.22; 2)" office:value-type="float" office:value="115.9" calcext:value-type="float">
            <text:p>115,90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4]=0;[.N24]=&quot;&quot;); &quot;&quot;; [.O24]*ROUND([.U24];0))">
            <text:p/>
          </table:table-cell>
          <table:table-cell table:style-name="ce538" table:formula="of:=IF(AND([.N24]=&quot;&quot;; [.U24]&lt;&gt;&quot;&quot;);&quot;?&quot;;IF(AND([.W24]&lt;&gt;0;[.W24]&lt;&gt;&quot;&quot;); &quot;р.&quot;; &quot;&quot;))">
            <text:p/>
          </table:table-cell>
          <table:table-cell table:style-name="ce375" table:formula="of:=IF(AND([.S24]&gt;0;[.U24]&gt;0); [.S24]*ROUND([.U24];0) / 1000; &quot;&quot;)">
            <text:p/>
          </table:table-cell>
          <table:table-cell table:style-name="ce576" table:formula="of:=IF(AND([.Y24]&lt;&gt;0;[.Y2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22.3829&quot;; &quot;6022.3829&quot;)" office:value-type="string" office:string-value="6022.3829" calcext:value-type="string">
            <text:p>6022.3829</text:p>
          </table:table-cell>
          <table:table-cell table:style-name="ce111" office:value-type="string" calcext:value-type="string">
            <text:p>ММ 120 Д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</text:p>
          </table:table-cell>
          <table:table-cell table:style-name="ce111" table:number-columns-repeated="2"/>
          <table:table-cell table:style-name="ce248" office:value-type="float" office:value="90" calcext:value-type="float">
            <text:p>90,00</text:p>
          </table:table-cell>
          <table:table-cell table:style-name="ce248" table:formula="of:=ROUND([.N25]*1.22; 2)" office:value-type="float" office:value="109.8" calcext:value-type="float">
            <text:p>109,80</text:p>
          </table:table-cell>
          <table:table-cell table:number-columns-repeated="2"/>
          <table:table-cell table:style-name="ce337"/>
          <table:table-cell table:style-name="ce273" office:value-type="float" office:value="28" calcext:value-type="float">
            <text:p>28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5]=0;[.N25]=&quot;&quot;); &quot;&quot;; [.O25]*ROUND([.U25];0))">
            <text:p/>
          </table:table-cell>
          <table:table-cell table:style-name="ce538" table:formula="of:=IF(AND([.N25]=&quot;&quot;; [.U25]&lt;&gt;&quot;&quot;);&quot;?&quot;;IF(AND([.W25]&lt;&gt;0;[.W25]&lt;&gt;&quot;&quot;); &quot;р.&quot;; &quot;&quot;))">
            <text:p/>
          </table:table-cell>
          <table:table-cell table:style-name="ce375" table:formula="of:=IF(AND([.S25]&gt;0;[.U25]&gt;0); [.S25]*ROUND([.U25];0) / 1000; &quot;&quot;)">
            <text:p/>
          </table:table-cell>
          <table:table-cell table:style-name="ce576" table:formula="of:=IF(AND([.Y25]&lt;&gt;0;[.Y2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22.3829-01&quot;; &quot;6022.3829-01&quot;)" office:value-type="string" office:string-value="6022.3829-01" calcext:value-type="string">
            <text:p>6022.3829-01</text:p>
          </table:table-cell>
          <table:table-cell table:style-name="ce111" office:value-type="string" calcext:value-type="string">
            <text:p>1118.3829 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Лада Калина (1117, 1118, 1119), Лада Приора (2170)</text:p>
          </table:table-cell>
          <table:table-cell table:style-name="ce111" table:number-columns-repeated="2"/>
          <table:table-cell table:style-name="ce248" office:value-type="float" office:value="98" calcext:value-type="float">
            <text:p>98,00</text:p>
          </table:table-cell>
          <table:table-cell table:style-name="ce248" table:formula="of:=ROUND([.N26]*1.22; 2)" office:value-type="float" office:value="119.56" calcext:value-type="float">
            <text:p>119,56</text:p>
          </table:table-cell>
          <table:table-cell table:number-columns-repeated="2"/>
          <table:table-cell table:style-name="ce337"/>
          <table:table-cell table:style-name="ce273" office:value-type="float" office:value="32" calcext:value-type="float">
            <text:p>3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6]=0;[.N26]=&quot;&quot;); &quot;&quot;; [.O26]*ROUND([.U26];0))">
            <text:p/>
          </table:table-cell>
          <table:table-cell table:style-name="ce538" table:formula="of:=IF(AND([.N26]=&quot;&quot;; [.U26]&lt;&gt;&quot;&quot;);&quot;?&quot;;IF(AND([.W26]&lt;&gt;0;[.W26]&lt;&gt;&quot;&quot;); &quot;р.&quot;; &quot;&quot;))">
            <text:p/>
          </table:table-cell>
          <table:table-cell table:style-name="ce375" table:formula="of:=IF(AND([.S26]&gt;0;[.U26]&gt;0); [.S26]*ROUND([.U26];0) / 1000; &quot;&quot;)">
            <text:p/>
          </table:table-cell>
          <table:table-cell table:style-name="ce576" table:formula="of:=IF(AND([.Y26]&lt;&gt;0;[.Y2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22.3829-01-M&quot;; &quot;6022.3829-01-М&quot;)" office:value-type="string" office:string-value="6022.3829-01-М" calcext:value-type="string">
            <text:p>6022.3829-01-М</text:p>
          </table:table-cell>
          <table:table-cell table:style-name="ce125" office:value-type="string" calcext:value-type="string">
            <text:p>1118.3829</text:p>
          </table:table-cell>
          <table:table-cell table:style-name="ce122" table:number-columns-repeated="2"/>
          <table:table-cell table:style-name="ce217" office:value-type="string" calcext:value-type="string">
            <text:p>датчик аварийного давления масла</text:p>
          </table:table-cell>
          <table:table-cell table:style-name="ce122"/>
          <table:table-cell table:style-name="ce188" table:number-columns-repeated="2"/>
          <table:table-cell table:style-name="ce125" office:value-type="string" calcext:value-type="string">
            <text:p>Лада Калина (1117, 1118, 1119), Лада Приора (2170)</text:p>
          </table:table-cell>
          <table:table-cell table:style-name="ce122"/>
          <table:table-cell table:style-name="ce361"/>
          <table:table-cell table:style-name="ce384" office:value-type="float" office:value="102" calcext:value-type="float">
            <text:p>102,00</text:p>
          </table:table-cell>
          <table:table-cell table:style-name="ce384" table:formula="of:=ROUND([.N27]*1.22; 2)" office:value-type="float" office:value="124.44" calcext:value-type="float">
            <text:p>124,44</text:p>
          </table:table-cell>
          <table:table-cell table:number-columns-repeated="2"/>
          <table:table-cell table:style-name="ce337"/>
          <table:table-cell table:style-name="ce274" office:value-type="float" office:value="32" calcext:value-type="float">
            <text:p>32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7]=0;[.N27]=&quot;&quot;); &quot;&quot;; [.O27]*ROUND([.U27];0))">
            <text:p/>
          </table:table-cell>
          <table:table-cell table:style-name="ce539" table:formula="of:=IF(AND([.N27]=&quot;&quot;; [.U27]&lt;&gt;&quot;&quot;);&quot;?&quot;;IF(AND([.W27]&lt;&gt;0;[.W27]&lt;&gt;&quot;&quot;); &quot;р.&quot;; &quot;&quot;))">
            <text:p/>
          </table:table-cell>
          <table:table-cell table:style-name="ce505" table:formula="of:=IF(AND([.S27]&gt;0;[.U27]&gt;0); [.S27]*ROUND([.U27];0) / 1000; &quot;&quot;)">
            <text:p/>
          </table:table-cell>
          <table:table-cell table:style-name="ce579" table:formula="of:=IF(AND([.Y27]&lt;&gt;0;[.Y2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со свечным кольцом, силиконовым уплотнителем, латунными контактами и светлым колпаком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8]=0;[.N28]=&quot;&quot;); &quot;&quot;; [.O28]*ROUND([.U28];0))">
            <text:p/>
          </table:table-cell>
          <table:table-cell table:style-name="ce540" table:formula="of:=IF(AND([.N28]=&quot;&quot;; [.U28]&lt;&gt;&quot;&quot;);&quot;?&quot;;IF(AND([.W28]&lt;&gt;0;[.W28]&lt;&gt;&quot;&quot;); &quot;р.&quot;; &quot;&quot;))">
            <text:p/>
          </table:table-cell>
          <table:table-cell table:style-name="ce562" table:formula="of:=IF(AND([.S28]&gt;0;[.U28]&gt;0); [.S28]*ROUND([.U28];0) / 1000; &quot;&quot;)">
            <text:p/>
          </table:table-cell>
          <table:table-cell table:style-name="ce578" table:formula="of:=IF(AND([.Y28]&lt;&gt;0;[.Y2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22.3829-02&quot;; &quot;6022.3829-02&quot;)" office:value-type="string" office:string-value="6022.3829-02" calcext:value-type="string">
            <text:p>6022.3829-02</text:p>
          </table:table-cell>
          <table:table-cell table:style-name="ce125" office:value-type="string" calcext:value-type="string">
            <text:p>FAE 12703</text:p>
          </table:table-cell>
          <table:table-cell table:style-name="ce122" table:number-columns-repeated="2"/>
          <table:table-cell table:style-name="ce217" office:value-type="string" calcext:value-type="string">
            <text:p>датчик аварийного давления масла</text:p>
          </table:table-cell>
          <table:table-cell table:style-name="ce122"/>
          <table:table-cell table:style-name="ce188" table:number-columns-repeated="2"/>
          <table:table-cell table:style-name="ce125" office:value-type="string" calcext:value-type="string">
            <text:p>Рено (Логан, Каптюр и др.), Ниссан,</text:p>
          </table:table-cell>
          <table:table-cell table:style-name="ce122"/>
          <table:table-cell table:style-name="ce361"/>
          <table:table-cell table:style-name="ce384" office:value-type="float" office:value="179" calcext:value-type="float">
            <text:p>179,00</text:p>
          </table:table-cell>
          <table:table-cell table:style-name="ce384" table:formula="of:=ROUND([.N29]*1.22; 2)" office:value-type="float" office:value="218.38" calcext:value-type="float">
            <text:p>218,38</text:p>
          </table:table-cell>
          <table:table-cell table:number-columns-repeated="2"/>
          <table:table-cell table:style-name="ce337"/>
          <table:table-cell table:style-name="ce274" office:value-type="float" office:value="33" calcext:value-type="float">
            <text:p>33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9]=0;[.N29]=&quot;&quot;); &quot;&quot;; [.O29]*ROUND([.U29];0))">
            <text:p/>
          </table:table-cell>
          <table:table-cell table:style-name="ce539" table:formula="of:=IF(AND([.N29]=&quot;&quot;; [.U29]&lt;&gt;&quot;&quot;);&quot;?&quot;;IF(AND([.W29]&lt;&gt;0;[.W29]&lt;&gt;&quot;&quot;); &quot;р.&quot;; &quot;&quot;))">
            <text:p/>
          </table:table-cell>
          <table:table-cell table:style-name="ce505" table:formula="of:=IF(AND([.S29]&gt;0;[.U29]&gt;0); [.S29]*ROUND([.U29];0) / 1000; &quot;&quot;)">
            <text:p/>
          </table:table-cell>
          <table:table-cell table:style-name="ce579" table:formula="of:=IF(AND([.Y29]&lt;&gt;0;[.Y2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VERNET OS3603, ASAM 32017, STELLOX 06-08022-SX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Лада с двигателем К4М, Н4М, К7М (Ларгус и др.)</text:p>
          </table:table-cell>
          <table:table-cell table:style-name="ce123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0]=0;[.N30]=&quot;&quot;); &quot;&quot;; [.O30]*ROUND([.U30];0))">
            <text:p/>
          </table:table-cell>
          <table:table-cell table:style-name="ce540" table:formula="of:=IF(AND([.N30]=&quot;&quot;; [.U30]&lt;&gt;&quot;&quot;);&quot;?&quot;;IF(AND([.W30]&lt;&gt;0;[.W30]&lt;&gt;&quot;&quot;); &quot;р.&quot;; &quot;&quot;))">
            <text:p/>
          </table:table-cell>
          <table:table-cell table:style-name="ce562" table:formula="of:=IF(AND([.S30]&gt;0;[.U30]&gt;0); [.S30]*ROUND([.U30];0) / 1000; &quot;&quot;)">
            <text:p/>
          </table:table-cell>
          <table:table-cell table:style-name="ce578" table:formula="of:=IF(AND([.Y30]&lt;&gt;0;[.Y3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22.3829-03&quot;; &quot;6022.3829-03&quot;)" office:value-type="string" office:string-value="6022.3829-03" calcext:value-type="string">
            <text:p>6022.3829-03</text:p>
          </table:table-cell>
          <table:table-cell table:style-name="ce111" table:number-columns-repeated="3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ГАЗ</text:p>
          </table:table-cell>
          <table:table-cell table:style-name="ce111" table:number-columns-repeated="2"/>
          <table:table-cell table:style-name="ce248" office:value-type="float" office:value="94" calcext:value-type="float">
            <text:p>94,00</text:p>
          </table:table-cell>
          <table:table-cell table:style-name="ce248" table:formula="of:=ROUND([.N31]*1.22; 2)" office:value-type="float" office:value="114.68" calcext:value-type="float">
            <text:p>114,68</text:p>
          </table:table-cell>
          <table:table-cell table:number-columns-repeated="2"/>
          <table:table-cell table:style-name="ce337"/>
          <table:table-cell table:style-name="ce273" office:value-type="float" office:value="32" calcext:value-type="float">
            <text:p>3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1]=0;[.N31]=&quot;&quot;); &quot;&quot;; [.O31]*ROUND([.U31];0))">
            <text:p/>
          </table:table-cell>
          <table:table-cell table:style-name="ce538" table:formula="of:=IF(AND([.N31]=&quot;&quot;; [.U31]&lt;&gt;&quot;&quot;);&quot;?&quot;;IF(AND([.W31]&lt;&gt;0;[.W31]&lt;&gt;&quot;&quot;); &quot;р.&quot;; &quot;&quot;))">
            <text:p/>
          </table:table-cell>
          <table:table-cell table:style-name="ce375" table:formula="of:=IF(AND([.S31]&gt;0;[.U31]&gt;0); [.S31]*ROUND([.U31];0) / 1000; &quot;&quot;)">
            <text:p/>
          </table:table-cell>
          <table:table-cell table:style-name="ce576" table:formula="of:=IF(AND([.Y31]&lt;&gt;0;[.Y3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 office:value-type="string" calcext:value-type="string">
            <text:p>•</text:p>
          </table:table-cell>
          <table:table-cell table:style-name="ce52" table:formula="of:=HYPERLINK(&quot;https://www.emi-penza.ru/p/6022.3829-04&quot;; &quot;6022.3829-04&quot;)" office:value-type="string" office:string-value="6022.3829-04" calcext:value-type="string">
            <text:p>6022.3829-04</text:p>
          </table:table-cell>
          <table:table-cell table:style-name="ce125" office:value-type="string" calcext:value-type="string">
            <text:p>VS-OE 1900</text:p>
          </table:table-cell>
          <table:table-cell table:style-name="ce122" table:number-columns-repeated="2"/>
          <table:table-cell table:style-name="ce217" office:value-type="string" calcext:value-type="string">
            <text:p>датчик аварийного давления масла</text:p>
          </table:table-cell>
          <table:table-cell table:style-name="ce122"/>
          <table:table-cell table:style-name="ce188" table:number-columns-repeated="2"/>
          <table:table-cell table:style-name="ce125" office:value-type="string" calcext:value-type="string">
            <text:p>Toyota, Suzuki, Honda,</text:p>
          </table:table-cell>
          <table:table-cell table:style-name="ce122"/>
          <table:table-cell table:style-name="ce361"/>
          <table:table-cell table:style-name="ce384" office:value-type="float" office:value="179" calcext:value-type="float">
            <text:p>179,00</text:p>
          </table:table-cell>
          <table:table-cell table:style-name="ce384" table:formula="of:=ROUND([.N32]*1.22; 2)" office:value-type="float" office:value="218.38" calcext:value-type="float">
            <text:p>218,38</text:p>
          </table:table-cell>
          <table:table-cell table:number-columns-repeated="2"/>
          <table:table-cell table:style-name="ce337"/>
          <table:table-cell table:style-name="ce274" office:value-type="float" office:value="29" calcext:value-type="float">
            <text:p>29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2]=0;[.N32]=&quot;&quot;); &quot;&quot;; [.O32]*ROUND([.U32];0))">
            <text:p/>
          </table:table-cell>
          <table:table-cell table:style-name="ce539" table:formula="of:=IF(AND([.N32]=&quot;&quot;; [.U32]&lt;&gt;&quot;&quot;);&quot;?&quot;;IF(AND([.W32]&lt;&gt;0;[.W32]&lt;&gt;&quot;&quot;); &quot;р.&quot;; &quot;&quot;))">
            <text:p/>
          </table:table-cell>
          <table:table-cell table:style-name="ce505" table:formula="of:=IF(AND([.S32]&gt;0;[.U32]&gt;0); [.S32]*ROUND([.U32];0) / 1000; &quot;&quot;)">
            <text:p/>
          </table:table-cell>
          <table:table-cell table:style-name="ce579" table:formula="of:=IF(AND([.Y32]&lt;&gt;0;[.Y3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AOOS015, 6336-008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квадроциклы Stels после 2025 г. вып.</text:p>
          </table:table-cell>
          <table:table-cell table:style-name="ce123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3]=0;[.N33]=&quot;&quot;); &quot;&quot;; [.O33]*ROUND([.U33];0))">
            <text:p/>
          </table:table-cell>
          <table:table-cell table:style-name="ce540" table:formula="of:=IF(AND([.N33]=&quot;&quot;; [.U33]&lt;&gt;&quot;&quot;);&quot;?&quot;;IF(AND([.W33]&lt;&gt;0;[.W33]&lt;&gt;&quot;&quot;); &quot;р.&quot;; &quot;&quot;))">
            <text:p/>
          </table:table-cell>
          <table:table-cell table:style-name="ce562" table:formula="of:=IF(AND([.S33]&gt;0;[.U33]&gt;0); [.S33]*ROUND([.U33];0) / 1000; &quot;&quot;)">
            <text:p/>
          </table:table-cell>
          <table:table-cell table:style-name="ce578" table:formula="of:=IF(AND([.Y33]&lt;&gt;0;[.Y3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6022.3829-07&quot;; &quot;6022.3829-07&quot;)" office:value-type="string" office:string-value="6022.3829-07" calcext:value-type="string">
            <text:p>6022.3829-07</text:p>
          </table:table-cell>
          <table:table-cell table:style-name="ce111" office:value-type="string" calcext:value-type="string">
            <text:p>PV10001523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автомобили ГАЗ NN с двигателем Foton G21A</text:p>
          </table:table-cell>
          <table:table-cell table:style-name="ce111" table:number-columns-repeated="2"/>
          <table:table-cell table:style-name="ce248" office:value-type="float" office:value="179" calcext:value-type="float">
            <text:p>179,00</text:p>
          </table:table-cell>
          <table:table-cell table:style-name="ce248" table:formula="of:=ROUND([.N34]*1.22; 2)" office:value-type="float" office:value="218.38" calcext:value-type="float">
            <text:p>218,38</text:p>
          </table:table-cell>
          <table:table-cell table:number-columns-repeated="2"/>
          <table:table-cell table:style-name="ce337"/>
          <table:table-cell table:style-name="ce273" office:value-type="float" office:value="29" calcext:value-type="float">
            <text:p>29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4]=0;[.N34]=&quot;&quot;); &quot;&quot;; [.O34]*ROUND([.U34];0))">
            <text:p/>
          </table:table-cell>
          <table:table-cell table:style-name="ce538" table:formula="of:=IF(AND([.N34]=&quot;&quot;; [.U34]&lt;&gt;&quot;&quot;);&quot;?&quot;;IF(AND([.W34]&lt;&gt;0;[.W34]&lt;&gt;&quot;&quot;); &quot;р.&quot;; &quot;&quot;))">
            <text:p/>
          </table:table-cell>
          <table:table-cell table:style-name="ce375" table:formula="of:=IF(AND([.S34]&gt;0;[.U34]&gt;0); [.S34]*ROUND([.U34];0) / 1000; &quot;&quot;)">
            <text:p/>
          </table:table-cell>
          <table:table-cell table:style-name="ce576" table:formula="of:=IF(AND([.Y34]&lt;&gt;0;[.Y3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32.3829&quot;; &quot;6032.3829&quot;)" office:value-type="string" office:string-value="6032.3829" calcext:value-type="string">
            <text:p>6032.3829</text:p>
          </table:table-cell>
          <table:table-cell table:style-name="ce111" office:value-type="string" calcext:value-type="string">
            <text:p>ММ 124 Д (⬡ 22)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воздух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ЗИЛ, КАМАЗ, МАЗ, Урал</text:p>
          </table:table-cell>
          <table:table-cell table:style-name="ce111" table:number-columns-repeated="2"/>
          <table:table-cell table:style-name="ce248" office:value-type="float" office:value="94" calcext:value-type="float">
            <text:p>94,00</text:p>
          </table:table-cell>
          <table:table-cell table:style-name="ce248" table:formula="of:=ROUND([.N35]*1.22; 2)" office:value-type="float" office:value="114.68" calcext:value-type="float">
            <text:p>114,68</text:p>
          </table:table-cell>
          <table:table-cell table:number-columns-repeated="2"/>
          <table:table-cell table:style-name="ce337"/>
          <table:table-cell table:style-name="ce273" office:value-type="float" office:value="27" calcext:value-type="float">
            <text:p>2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5]=0;[.N35]=&quot;&quot;); &quot;&quot;; [.O35]*ROUND([.U35];0))">
            <text:p/>
          </table:table-cell>
          <table:table-cell table:style-name="ce538" table:formula="of:=IF(AND([.N35]=&quot;&quot;; [.U35]&lt;&gt;&quot;&quot;);&quot;?&quot;;IF(AND([.W35]&lt;&gt;0;[.W35]&lt;&gt;&quot;&quot;); &quot;р.&quot;; &quot;&quot;))">
            <text:p/>
          </table:table-cell>
          <table:table-cell table:style-name="ce375" table:formula="of:=IF(AND([.S35]&gt;0;[.U35]&gt;0); [.S35]*ROUND([.U35];0) / 1000; &quot;&quot;)">
            <text:p/>
          </table:table-cell>
          <table:table-cell table:style-name="ce576" table:formula="of:=IF(AND([.Y35]&lt;&gt;0;[.Y3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9"/>
          <table:table-cell table:style-name="ce52" table:formula="of:=HYPERLINK(&quot;https://www.emi-penza.ru/p/6032.3829-01&quot;; &quot;6032.3829-01&quot;)" office:value-type="string" office:string-value="6032.3829-01" calcext:value-type="string">
            <text:p>6032.3829-01</text:p>
          </table:table-cell>
          <table:table-cell table:style-name="ce122" office:value-type="string" calcext:value-type="string">
            <text:p>ММ 124 Д (⬡ 27),</text:p>
          </table:table-cell>
          <table:table-cell table:style-name="ce122" table:number-columns-repeated="2"/>
          <table:table-cell table:style-name="ce159" office:value-type="string" calcext:value-type="string">
            <text:p>датчик аварийного давления воздух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ЗИЛ, КАМАЗ, МАЗ, Урал</text:p>
          </table:table-cell>
          <table:table-cell table:style-name="ce122" table:number-columns-repeated="2"/>
          <table:table-cell table:style-name="ce384" office:value-type="float" office:value="219" calcext:value-type="float">
            <text:p>219,00</text:p>
          </table:table-cell>
          <table:table-cell table:style-name="ce384" table:formula="of:=ROUND([.N36]*1.22; 2)" office:value-type="float" office:value="267.18" calcext:value-type="float">
            <text:p>267,18</text:p>
          </table:table-cell>
          <table:table-cell table:number-columns-repeated="2"/>
          <table:table-cell table:style-name="ce337"/>
          <table:table-cell table:style-name="ce274" office:value-type="float" office:value="47" calcext:value-type="float">
            <text:p>4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6]=0;[.N36]=&quot;&quot;); &quot;&quot;; [.O36]*ROUND([.U36];0))">
            <text:p/>
          </table:table-cell>
          <table:table-cell table:style-name="ce539" table:formula="of:=IF(AND([.N36]=&quot;&quot;; [.U36]&lt;&gt;&quot;&quot;);&quot;?&quot;;IF(AND([.W36]&lt;&gt;0;[.W36]&lt;&gt;&quot;&quot;); &quot;р.&quot;; &quot;&quot;))">
            <text:p/>
          </table:table-cell>
          <table:table-cell table:style-name="ce505" table:formula="of:=IF(AND([.S36]&gt;0;[.U36]&gt;0); [.S36]*ROUND([.U36];0) / 1000; &quot;&quot;)">
            <text:p/>
          </table:table-cell>
          <table:table-cell table:style-name="ce579" table:formula="of:=IF(AND([.Y36]&lt;&gt;0;[.Y3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ВП124</text:p>
          </table:table-cell>
          <table:table-cell table:style-name="ce123" table:number-columns-repeated="2"/>
          <table:table-cell table:style-name="ce161" office:value-type="string" calcext:value-type="string">
            <text:p>с байонетным разъёмом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7]=0;[.N37]=&quot;&quot;); &quot;&quot;; [.O37]*ROUND([.U37];0))">
            <text:p/>
          </table:table-cell>
          <table:table-cell table:style-name="ce540" table:formula="of:=IF(AND([.N37]=&quot;&quot;; [.U37]&lt;&gt;&quot;&quot;);&quot;?&quot;;IF(AND([.W37]&lt;&gt;0;[.W37]&lt;&gt;&quot;&quot;); &quot;р.&quot;; &quot;&quot;))">
            <text:p/>
          </table:table-cell>
          <table:table-cell table:style-name="ce562" table:formula="of:=IF(AND([.S37]&gt;0;[.U37]&gt;0); [.S37]*ROUND([.U37];0) / 1000; &quot;&quot;)">
            <text:p/>
          </table:table-cell>
          <table:table-cell table:style-name="ce578" table:formula="of:=IF(AND([.Y37]&lt;&gt;0;[.Y3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32.3829-02&quot;; &quot;6032.3829-02&quot;)" office:value-type="string" office:string-value="6032.3829-02" calcext:value-type="string">
            <text:p>6032.3829-02</text:p>
          </table:table-cell>
          <table:table-cell table:style-name="ce111" office:value-type="string" calcext:value-type="string">
            <text:p>ДАДВ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воздух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ракторы МТЗ</text:p>
          </table:table-cell>
          <table:table-cell table:style-name="ce111" table:number-columns-repeated="2"/>
          <table:table-cell table:style-name="ce248" office:value-type="float" office:value="94" calcext:value-type="float">
            <text:p>94,00</text:p>
          </table:table-cell>
          <table:table-cell table:style-name="ce248" table:formula="of:=ROUND([.N38]*1.22; 2)" office:value-type="float" office:value="114.68" calcext:value-type="float">
            <text:p>114,68</text:p>
          </table:table-cell>
          <table:table-cell table:number-columns-repeated="2"/>
          <table:table-cell table:style-name="ce337"/>
          <table:table-cell table:style-name="ce273" office:value-type="float" office:value="27" calcext:value-type="float">
            <text:p>2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8]=0;[.N38]=&quot;&quot;); &quot;&quot;; [.O38]*ROUND([.U38];0))">
            <text:p/>
          </table:table-cell>
          <table:table-cell table:style-name="ce538" table:formula="of:=IF(AND([.N38]=&quot;&quot;; [.U38]&lt;&gt;&quot;&quot;);&quot;?&quot;;IF(AND([.W38]&lt;&gt;0;[.W38]&lt;&gt;&quot;&quot;); &quot;р.&quot;; &quot;&quot;))">
            <text:p/>
          </table:table-cell>
          <table:table-cell table:style-name="ce375" table:formula="of:=IF(AND([.S38]&gt;0;[.U38]&gt;0); [.S38]*ROUND([.U38];0) / 1000; &quot;&quot;)">
            <text:p/>
          </table:table-cell>
          <table:table-cell table:style-name="ce576" table:formula="of:=IF(AND([.Y38]&lt;&gt;0;[.Y3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4"/>
          <table:table-cell table:style-name="ce52" table:formula="of:=HYPERLINK(&quot;https://www.emi-penza.ru/p/6032.3829-05&quot;; &quot;6032.3829-05&quot;)" office:value-type="string" office:string-value="6032.3829-05" calcext:value-type="string">
            <text:p>6032.3829-05</text:p>
          </table:table-cell>
          <table:table-cell table:style-name="ce122" office:value-type="string" calcext:value-type="string">
            <text:p>ММ 124 Д (⬡ 27),</text:p>
          </table:table-cell>
          <table:table-cell table:style-name="ce122" table:number-columns-repeated="2"/>
          <table:table-cell table:style-name="ce159" office:value-type="string" calcext:value-type="string">
            <text:p>датчик аварийного давления воздух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ЗИЛ, КАМАЗ, МАЗ, Урал</text:p>
          </table:table-cell>
          <table:table-cell table:style-name="ce122" table:number-columns-repeated="2"/>
          <table:table-cell table:style-name="ce384" office:value-type="float" office:value="226" calcext:value-type="float">
            <text:p>226,00</text:p>
          </table:table-cell>
          <table:table-cell table:style-name="ce384" table:formula="of:=ROUND([.N39]*1.22; 2)" office:value-type="float" office:value="275.72" calcext:value-type="float">
            <text:p>275,72</text:p>
          </table:table-cell>
          <table:table-cell table:number-columns-repeated="2"/>
          <table:table-cell table:style-name="ce337"/>
          <table:table-cell table:style-name="ce274" office:value-type="float" office:value="47" calcext:value-type="float">
            <text:p>4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/>
          <table:table-cell table:style-name="ce539"/>
          <table:table-cell table:style-name="ce505"/>
          <table:table-cell table:style-name="ce579"/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ВП124</text:p>
          </table:table-cell>
          <table:table-cell table:style-name="ce123" table:number-columns-repeated="2"/>
          <table:table-cell table:style-name="ce161" office:value-type="string" calcext:value-type="string">
            <text:p>с байонетным разъёмом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/>
          <table:table-cell table:style-name="ce540"/>
          <table:table-cell table:style-name="ce562"/>
          <table:table-cell table:style-name="ce578"/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42.3829&quot;; &quot;6042.3829&quot;)" office:value-type="string" office:string-value="6042.3829" calcext:value-type="string">
            <text:p>6042.3829</text:p>
          </table:table-cell>
          <table:table-cell table:style-name="ce122" office:value-type="string" calcext:value-type="string">
            <text:p>ММ 125 Д (⬡ 22)</text:p>
          </table:table-cell>
          <table:table-cell table:style-name="ce122" table:number-columns-repeated="2"/>
          <table:table-cell table:style-name="ce159" office:value-type="string" calcext:value-type="string">
            <text:p>датчик аварийного давления воздух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КАМАЗ, МАЗ, Урал</text:p>
          </table:table-cell>
          <table:table-cell table:style-name="ce122" table:number-columns-repeated="2"/>
          <table:table-cell table:style-name="ce384" office:value-type="float" office:value="82" calcext:value-type="float">
            <text:p>82,00</text:p>
          </table:table-cell>
          <table:table-cell table:style-name="ce384" table:formula="of:=ROUND([.N41]*1.22; 2)" office:value-type="float" office:value="100.04" calcext:value-type="float">
            <text:p>100,04</text:p>
          </table:table-cell>
          <table:table-cell table:number-columns-repeated="2"/>
          <table:table-cell table:style-name="ce337"/>
          <table:table-cell table:style-name="ce274" office:value-type="float" office:value="27" calcext:value-type="float">
            <text:p>2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41]=0;[.N41]=&quot;&quot;); &quot;&quot;; [.O41]*ROUND([.U41];0))">
            <text:p/>
          </table:table-cell>
          <table:table-cell table:style-name="ce539" table:formula="of:=IF(AND([.N41]=&quot;&quot;; [.U41]&lt;&gt;&quot;&quot;);&quot;?&quot;;IF(AND([.W41]&lt;&gt;0;[.W41]&lt;&gt;&quot;&quot;); &quot;р.&quot;; &quot;&quot;))">
            <text:p/>
          </table:table-cell>
          <table:table-cell table:style-name="ce505" table:formula="of:=IF(AND([.S41]&gt;0;[.U41]&gt;0); [.S41]*ROUND([.U41];0) / 1000; &quot;&quot;)">
            <text:p/>
          </table:table-cell>
          <table:table-cell table:style-name="ce579" table:formula="of:=IF(AND([.Y41]&lt;&gt;0;[.Y4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220" office:value-type="string" calcext:value-type="string">
            <text:p>(выключатель пневмат. сигнала торможения)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/>
          <table:table-cell table:style-name="ce540"/>
          <table:table-cell table:style-name="ce562"/>
          <table:table-cell table:style-name="ce578"/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52.3829&quot;; &quot;6052.3829&quot;)" office:value-type="string" office:string-value="6052.3829" calcext:value-type="string">
            <text:p>6052.3829</text:p>
          </table:table-cell>
          <table:table-cell table:style-name="ce122" office:value-type="string" calcext:value-type="string">
            <text:p>ММ 125 Д (⬡ 27)</text:p>
          </table:table-cell>
          <table:table-cell table:style-name="ce122" table:number-columns-repeated="2"/>
          <table:table-cell table:style-name="ce159" office:value-type="string" calcext:value-type="string">
            <text:p>датчик аварийного давления воздух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КАМАЗ, МАЗ, Урал</text:p>
          </table:table-cell>
          <table:table-cell table:style-name="ce122" table:number-columns-repeated="2"/>
          <table:table-cell table:style-name="ce384" office:value-type="float" office:value="102" calcext:value-type="float">
            <text:p>102,00</text:p>
          </table:table-cell>
          <table:table-cell table:style-name="ce384" table:formula="of:=ROUND([.N43]*1.22; 2)" office:value-type="float" office:value="124.44" calcext:value-type="float">
            <text:p>124,44</text:p>
          </table:table-cell>
          <table:table-cell table:number-columns-repeated="2"/>
          <table:table-cell table:style-name="ce337"/>
          <table:table-cell table:style-name="ce274" office:value-type="float" office:value="36" calcext:value-type="float">
            <text:p>36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43]=0;[.N43]=&quot;&quot;); &quot;&quot;; [.O43]*ROUND([.U43];0))">
            <text:p/>
          </table:table-cell>
          <table:table-cell table:style-name="ce539" table:formula="of:=IF(AND([.N43]=&quot;&quot;; [.U43]&lt;&gt;&quot;&quot;);&quot;?&quot;;IF(AND([.W43]&lt;&gt;0;[.W43]&lt;&gt;&quot;&quot;); &quot;р.&quot;; &quot;&quot;))">
            <text:p/>
          </table:table-cell>
          <table:table-cell table:style-name="ce505" table:formula="of:=IF(AND([.S43]&gt;0;[.U43]&gt;0); [.S43]*ROUND([.U43];0) / 1000; &quot;&quot;)">
            <text:p/>
          </table:table-cell>
          <table:table-cell table:style-name="ce579" table:formula="of:=IF(AND([.Y43]&lt;&gt;0;[.Y4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220" office:value-type="string" calcext:value-type="string">
            <text:p>(выключатель пневмат. сигнала торможения)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/>
          <table:table-cell table:style-name="ce540"/>
          <table:table-cell table:style-name="ce562"/>
          <table:table-cell table:style-name="ce578"/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52.3829-01&quot;; &quot;6052.3829-01&quot;)" office:value-type="string" office:string-value="6052.3829-01" calcext:value-type="string">
            <text:p>6052.3829-01</text:p>
          </table:table-cell>
          <table:table-cell table:style-name="ce122" office:value-type="string" calcext:value-type="string">
            <text:p>ММ 125 Д (⬡ 27),</text:p>
          </table:table-cell>
          <table:table-cell table:style-name="ce122" table:number-columns-repeated="2"/>
          <table:table-cell table:style-name="ce159" office:value-type="string" calcext:value-type="string">
            <text:p>датчик аварийного давления воздух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КАМАЗ, МАЗ, ПАЗ, Урал</text:p>
          </table:table-cell>
          <table:table-cell table:style-name="ce122" table:number-columns-repeated="2"/>
          <table:table-cell table:style-name="ce384" office:value-type="float" office:value="204" calcext:value-type="float">
            <text:p>204,00</text:p>
          </table:table-cell>
          <table:table-cell table:style-name="ce384" table:formula="of:=ROUND([.N45]*1.22; 2)" office:value-type="float" office:value="248.88" calcext:value-type="float">
            <text:p>248,88</text:p>
          </table:table-cell>
          <table:table-cell table:number-columns-repeated="2"/>
          <table:table-cell table:style-name="ce337"/>
          <table:table-cell table:style-name="ce274" office:value-type="float" office:value="40" calcext:value-type="float">
            <text:p>40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45]=0;[.N45]=&quot;&quot;); &quot;&quot;; [.O45]*ROUND([.U45];0))">
            <text:p/>
          </table:table-cell>
          <table:table-cell table:style-name="ce539" table:formula="of:=IF(AND([.N45]=&quot;&quot;; [.U45]&lt;&gt;&quot;&quot;);&quot;?&quot;;IF(AND([.W45]&lt;&gt;0;[.W45]&lt;&gt;&quot;&quot;); &quot;р.&quot;; &quot;&quot;))">
            <text:p/>
          </table:table-cell>
          <table:table-cell table:style-name="ce505" table:formula="of:=IF(AND([.S45]&gt;0;[.U45]&gt;0); [.S45]*ROUND([.U45];0) / 1000; &quot;&quot;)">
            <text:p/>
          </table:table-cell>
          <table:table-cell table:style-name="ce579" table:formula="of:=IF(AND([.Y45]&lt;&gt;0;[.Y4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ВП125</text:p>
          </table:table-cell>
          <table:table-cell table:style-name="ce123" table:number-columns-repeated="2"/>
          <table:table-cell table:style-name="ce220" office:value-type="string" calcext:value-type="string">
            <text:p>(выключатель пневмат. сигнала торможения с байонетным разъёмом)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46]=0;[.N46]=&quot;&quot;); &quot;&quot;; [.O46]*ROUND([.U46];0))">
            <text:p/>
          </table:table-cell>
          <table:table-cell table:style-name="ce540" table:formula="of:=IF(AND([.N46]=&quot;&quot;; [.U46]&lt;&gt;&quot;&quot;);&quot;?&quot;;IF(AND([.W46]&lt;&gt;0;[.W46]&lt;&gt;&quot;&quot;); &quot;р.&quot;; &quot;&quot;))">
            <text:p/>
          </table:table-cell>
          <table:table-cell table:style-name="ce562" table:formula="of:=IF(AND([.S46]&gt;0;[.U46]&gt;0); [.S46]*ROUND([.U46];0) / 1000; &quot;&quot;)">
            <text:p/>
          </table:table-cell>
          <table:table-cell table:style-name="ce578" table:formula="of:=IF(AND([.Y46]&lt;&gt;0;[.Y4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52.3829-03&quot;; &quot;6052.3829-03&quot;)" office:value-type="string" office:string-value="6052.3829-03" calcext:value-type="string">
            <text:p>6052.3829-03</text:p>
          </table:table-cell>
          <table:table-cell table:style-name="ce122" office:value-type="string" calcext:value-type="string">
            <text:p>ММ 125 Д (⬡ 27)</text:p>
          </table:table-cell>
          <table:table-cell table:style-name="ce122" table:number-columns-repeated="2"/>
          <table:table-cell table:style-name="ce159" office:value-type="string" calcext:value-type="string">
            <text:p>датчик аварийного давления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Урал (резьба — М16×1,5)</text:p>
          </table:table-cell>
          <table:table-cell table:style-name="ce122" table:number-columns-repeated="2"/>
          <table:table-cell table:style-name="ce384" office:value-type="float" office:value="105" calcext:value-type="float">
            <text:p>105,00</text:p>
          </table:table-cell>
          <table:table-cell table:style-name="ce384" table:formula="of:=ROUND([.N47]*1.22; 2)" office:value-type="float" office:value="128.1" calcext:value-type="float">
            <text:p>128,10</text:p>
          </table:table-cell>
          <table:table-cell table:number-columns-repeated="2"/>
          <table:table-cell table:style-name="ce337"/>
          <table:table-cell table:style-name="ce274" office:value-type="float" office:value="42" calcext:value-type="float">
            <text:p>42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47]=0;[.N47]=&quot;&quot;); &quot;&quot;; [.O47]*ROUND([.U47];0))">
            <text:p/>
          </table:table-cell>
          <table:table-cell table:style-name="ce539" table:formula="of:=IF(AND([.N47]=&quot;&quot;; [.U47]&lt;&gt;&quot;&quot;);&quot;?&quot;;IF(AND([.W47]&lt;&gt;0;[.W47]&lt;&gt;&quot;&quot;); &quot;р.&quot;; &quot;&quot;))">
            <text:p/>
          </table:table-cell>
          <table:table-cell table:style-name="ce505" table:formula="of:=IF(AND([.S47]&gt;0;[.U47]&gt;0); [.S47]*ROUND([.U47];0) / 1000; &quot;&quot;)">
            <text:p/>
          </table:table-cell>
          <table:table-cell table:style-name="ce579" table:formula="of:=IF(AND([.Y47]&lt;&gt;0;[.Y4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220" office:value-type="string" calcext:value-type="string">
            <text:p>(выключатель пневмат. сигнала торможения)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/>
          <table:table-cell table:style-name="ce540"/>
          <table:table-cell table:style-name="ce562"/>
          <table:table-cell table:style-name="ce578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62.3829&quot;; &quot;6062.3829&quot;)" office:value-type="string" office:string-value="6062.3829" calcext:value-type="string">
            <text:p>6062.3829</text:p>
          </table:table-cell>
          <table:table-cell table:style-name="ce111" office:value-type="string" calcext:value-type="string">
            <text:p>12.220</text:p>
          </table:table-cell>
          <table:table-cell table:style-name="ce111" table:number-columns-repeated="2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Форд, другие иномарки</text:p>
          </table:table-cell>
          <table:table-cell table:style-name="ce111"/>
          <table:table-cell table:style-name="ce363" office:value-type="string" calcext:value-type="string">
            <text:p>в блистерной упаковке</text:p>
          </table:table-cell>
          <table:table-cell table:style-name="ce248" office:value-type="float" office:value="157" calcext:value-type="float">
            <text:p>157,00</text:p>
          </table:table-cell>
          <table:table-cell table:style-name="ce248" table:formula="of:=ROUND([.N49]*1.22; 2)" office:value-type="float" office:value="191.54" calcext:value-type="float">
            <text:p>191,54</text:p>
          </table:table-cell>
          <table:table-cell table:number-columns-repeated="2"/>
          <table:table-cell table:style-name="ce337"/>
          <table:table-cell table:style-name="ce273" office:value-type="float" office:value="38" calcext:value-type="float">
            <text:p>38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9]=0;[.N49]=&quot;&quot;); &quot;&quot;; [.O49]*ROUND([.U49];0))">
            <text:p/>
          </table:table-cell>
          <table:table-cell table:style-name="ce355" table:formula="of:=IF(AND([.N49]=&quot;&quot;; [.U49]&lt;&gt;&quot;&quot;);&quot;?&quot;;IF(AND([.W49]&lt;&gt;0;[.W49]&lt;&gt;&quot;&quot;); &quot;р.&quot;; &quot;&quot;))">
            <text:p/>
          </table:table-cell>
          <table:table-cell table:style-name="ce375" table:formula="of:=IF(AND([.S49]&gt;0;[.U49]&gt;0); [.S49]*ROUND([.U49];0) / 1000; &quot;&quot;)">
            <text:p/>
          </table:table-cell>
          <table:table-cell table:style-name="ce355" table:formula="of:=IF(AND([.Y49]&lt;&gt;0;[.Y4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&quot;; &quot;6072.3829&quot;)" office:value-type="string" office:string-value="6072.3829" calcext:value-type="string">
            <text:p>6072.3829</text:p>
          </table:table-cell>
          <table:table-cell table:style-name="ce111" table:number-columns-repeated="3"/>
          <table:table-cell table:style-name="ce158" office:value-type="string" calcext:value-type="string">
            <text:p>датчик аварийного давления воздух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ГАЗ 3307, 3309, Урал</text:p>
          </table:table-cell>
          <table:table-cell table:style-name="ce111" table:number-columns-repeated="2"/>
          <table:table-cell table:style-name="ce248" office:value-type="float" office:value="103" calcext:value-type="float">
            <text:p>103,00</text:p>
          </table:table-cell>
          <table:table-cell table:style-name="ce248" table:formula="of:=ROUND([.N50]*1.22; 2)" office:value-type="float" office:value="125.66" calcext:value-type="float">
            <text:p>125,66</text:p>
          </table:table-cell>
          <table:table-cell table:number-columns-repeated="2"/>
          <table:table-cell table:style-name="ce337"/>
          <table:table-cell table:style-name="ce273" office:value-type="float" office:value="37" calcext:value-type="float">
            <text:p>3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50]=0;[.N50]=&quot;&quot;); &quot;&quot;; [.O50]*ROUND([.U50];0))">
            <text:p/>
          </table:table-cell>
          <table:table-cell table:style-name="ce355" table:formula="of:=IF(AND([.N50]=&quot;&quot;; [.U50]&lt;&gt;&quot;&quot;);&quot;?&quot;;IF(AND([.W50]&lt;&gt;0;[.W50]&lt;&gt;&quot;&quot;); &quot;р.&quot;; &quot;&quot;))">
            <text:p/>
          </table:table-cell>
          <table:table-cell table:style-name="ce375" table:formula="of:=IF(AND([.S50]&gt;0;[.U50]&gt;0); [.S50]*ROUND([.U50];0) / 1000; &quot;&quot;)">
            <text:p/>
          </table:table-cell>
          <table:table-cell table:style-name="ce355" table:formula="of:=IF(AND([.Y50]&lt;&gt;0;[.Y50]&lt;&gt;&quot;&quot;); &quot;кг&quot;; &quot;&quot;)">
            <text:p/>
          </table:table-cell>
          <table:table-cell table:style-name="ce337"/>
          <table:table-cell table:style-name="ce3"/>
          <table:table-cell table:number-columns-repeated="973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-03&quot;; &quot;6072.3829-03&quot;)" office:value-type="string" office:string-value="6072.3829-03" calcext:value-type="string">
            <text:p>6072.3829-03</text:p>
          </table:table-cell>
          <table:table-cell table:style-name="ce111" table:number-columns-repeated="3"/>
          <table:table-cell table:style-name="ce158" office:value-type="string" calcext:value-type="string">
            <text:p>датчик аварийного давления воздух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Урал (резьба — М16×1,5)</text:p>
          </table:table-cell>
          <table:table-cell table:style-name="ce111" table:number-columns-repeated="2"/>
          <table:table-cell table:style-name="ce248" office:value-type="float" office:value="103" calcext:value-type="float">
            <text:p>103,00</text:p>
          </table:table-cell>
          <table:table-cell table:style-name="ce248" table:formula="of:=ROUND([.N51]*1.22; 2)" office:value-type="float" office:value="125.66" calcext:value-type="float">
            <text:p>125,66</text:p>
          </table:table-cell>
          <table:table-cell table:number-columns-repeated="2"/>
          <table:table-cell table:style-name="ce337"/>
          <table:table-cell table:style-name="ce273" office:value-type="float" office:value="45" calcext:value-type="float">
            <text:p>4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51]=0;[.N51]=&quot;&quot;); &quot;&quot;; [.O51]*ROUND([.U51];0))">
            <text:p/>
          </table:table-cell>
          <table:table-cell table:style-name="ce355" table:formula="of:=IF(AND([.N51]=&quot;&quot;; [.U51]&lt;&gt;&quot;&quot;);&quot;?&quot;;IF(AND([.W51]&lt;&gt;0;[.W51]&lt;&gt;&quot;&quot;); &quot;р.&quot;; &quot;&quot;))">
            <text:p/>
          </table:table-cell>
          <table:table-cell table:style-name="ce375" table:formula="of:=IF(AND([.S51]&gt;0;[.U51]&gt;0); [.S51]*ROUND([.U51];0) / 1000; &quot;&quot;)">
            <text:p/>
          </table:table-cell>
          <table:table-cell table:style-name="ce355" table:formula="of:=IF(AND([.Y51]&lt;&gt;0;[.Y5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-04&quot;; &quot;6072.3829-04&quot;)" office:value-type="string" office:string-value="6072.3829-04" calcext:value-type="string">
            <text:p>6072.3829-04</text:p>
          </table:table-cell>
          <table:table-cell table:style-name="ce111" table:number-columns-repeated="3"/>
          <table:table-cell table:style-name="ce158" office:value-type="string" calcext:value-type="string">
            <text:p>датчик аварийного давления воздух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ГАЗ</text:p>
          </table:table-cell>
          <table:table-cell table:style-name="ce111" table:number-columns-repeated="2"/>
          <table:table-cell table:style-name="ce248" office:value-type="float" office:value="113" calcext:value-type="float">
            <text:p>113,00</text:p>
          </table:table-cell>
          <table:table-cell table:style-name="ce248" table:formula="of:=ROUND([.N52]*1.22; 2)" office:value-type="float" office:value="137.86" calcext:value-type="float">
            <text:p>137,86</text:p>
          </table:table-cell>
          <table:table-cell table:number-columns-repeated="2"/>
          <table:table-cell table:style-name="ce337"/>
          <table:table-cell table:style-name="ce273" office:value-type="float" office:value="37" calcext:value-type="float">
            <text:p>3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52]=0;[.N52]=&quot;&quot;); &quot;&quot;; [.O52]*ROUND([.U52];0))">
            <text:p/>
          </table:table-cell>
          <table:table-cell table:style-name="ce355" table:formula="of:=IF(AND([.N52]=&quot;&quot;; [.U52]&lt;&gt;&quot;&quot;);&quot;?&quot;;IF(AND([.W52]&lt;&gt;0;[.W52]&lt;&gt;&quot;&quot;); &quot;р.&quot;; &quot;&quot;))">
            <text:p/>
          </table:table-cell>
          <table:table-cell table:style-name="ce375" table:formula="of:=IF(AND([.S52]&gt;0;[.U52]&gt;0); [.S52]*ROUND([.U52];0) / 1000; &quot;&quot;)">
            <text:p/>
          </table:table-cell>
          <table:table-cell table:style-name="ce355" table:formula="of:=IF(AND([.Y52]&lt;&gt;0;[.Y5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72.3829-05&quot;; &quot;6072.3829-05&quot;)" office:value-type="string" office:string-value="6072.3829-05" calcext:value-type="string">
            <text:p>6072.3829-05</text:p>
          </table:table-cell>
          <table:table-cell table:style-name="ce122" office:value-type="string" calcext:value-type="string">
            <text:p>3408606, 2897690,</text:p>
          </table:table-cell>
          <table:table-cell table:style-name="ce122" table:number-columns-repeated="2"/>
          <table:table-cell table:style-name="ce159" office:value-type="string" calcext:value-type="string">
            <text:p>датчик аварийного давления (топлива)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двигатели Cummins КТТА-19</text:p>
          </table:table-cell>
          <table:table-cell table:style-name="ce122" table:number-columns-repeated="2"/>
          <table:table-cell table:style-name="ce384" office:value-type="float" office:value="934" calcext:value-type="float">
            <text:p>934,00</text:p>
          </table:table-cell>
          <table:table-cell table:style-name="ce384" table:formula="of:=ROUND([.N53]*1.22; 2)" office:value-type="float" office:value="1139.48" calcext:value-type="float">
            <text:p>1139,48</text:p>
          </table:table-cell>
          <table:table-cell table:number-columns-repeated="2"/>
          <table:table-cell table:style-name="ce337"/>
          <table:table-cell table:style-name="ce274" office:value-type="float" office:value="55" calcext:value-type="float">
            <text:p>5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53]=0;[.N53]=&quot;&quot;); &quot;&quot;; [.O53]*ROUND([.U53];0))">
            <text:p/>
          </table:table-cell>
          <table:table-cell table:style-name="ce465" table:formula="of:=IF(AND([.N53]=&quot;&quot;; [.U53]&lt;&gt;&quot;&quot;);&quot;?&quot;;IF(AND([.W53]&lt;&gt;0;[.W53]&lt;&gt;&quot;&quot;); &quot;р.&quot;; &quot;&quot;))">
            <text:p/>
          </table:table-cell>
          <table:table-cell table:style-name="ce505" table:formula="of:=IF(AND([.S53]&gt;0;[.U53]&gt;0); [.S53]*ROUND([.U53];0) / 1000; &quot;&quot;)">
            <text:p/>
          </table:table-cell>
          <table:table-cell table:style-name="ce465" table:formula="of:=IF(AND([.Y53]&lt;&gt;0;[.Y5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3054615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54]=0;[.N54]=&quot;&quot;); &quot;&quot;; [.O54]*ROUND([.U54];0))">
            <text:p/>
          </table:table-cell>
          <table:table-cell table:style-name="ce543" table:formula="of:=IF(AND([.N54]=&quot;&quot;; [.U54]&lt;&gt;&quot;&quot;);&quot;?&quot;;IF(AND([.W54]&lt;&gt;0;[.W54]&lt;&gt;&quot;&quot;); &quot;р.&quot;; &quot;&quot;))">
            <text:p/>
          </table:table-cell>
          <table:table-cell table:style-name="ce562" table:formula="of:=IF(AND([.S54]&gt;0;[.U54]&gt;0); [.S54]*ROUND([.U54];0) / 1000; &quot;&quot;)">
            <text:p/>
          </table:table-cell>
          <table:table-cell table:style-name="ce543" table:formula="of:=IF(AND([.Y54]&lt;&gt;0;[.Y5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-06_(0,9_bar)&quot;; &quot;6072.3829-06 (0,9 бар)&quot;)" office:value-type="string" office:string-value="6072.3829-06 (0,9 бар)" calcext:value-type="string">
            <text:p>6072.3829-06 (0,9 бар)</text:p>
          </table:table-cell>
          <table:table-cell table:style-name="ce111" table:number-columns-repeated="2"/>
          <table:table-cell table:style-name="ce111" office:value-type="string" calcext:value-type="string">
            <text:p>3408607</text:p>
          </table:table-cell>
          <table:table-cell table:style-name="ce158" office:value-type="string" calcext:value-type="string">
            <text:p>датчик аварийного давления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двигатели Cummins КТА-19, КТТА-19, КТА-38, КТА-50</text:p>
          </table:table-cell>
          <table:table-cell table:style-name="ce111"/>
          <table:table-cell table:style-name="ce363"/>
          <table:table-cell table:style-name="ce248" office:value-type="float" office:value="464" calcext:value-type="float">
            <text:p>464,00</text:p>
          </table:table-cell>
          <table:table-cell table:style-name="ce248" table:formula="of:=ROUND([.N55]*1.22; 2)" office:value-type="float" office:value="566.08" calcext:value-type="float">
            <text:p>566,08</text:p>
          </table:table-cell>
          <table:table-cell table:number-columns-repeated="2"/>
          <table:table-cell table:style-name="ce337"/>
          <table:table-cell table:style-name="ce273" office:value-type="float" office:value="55" calcext:value-type="float">
            <text:p>5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55]=0;[.N55]=&quot;&quot;); &quot;&quot;; [.O55]*ROUND([.U55];0))">
            <text:p/>
          </table:table-cell>
          <table:table-cell table:style-name="ce355" table:formula="of:=IF(AND([.N55]=&quot;&quot;; [.U55]&lt;&gt;&quot;&quot;);&quot;?&quot;;IF(AND([.W55]&lt;&gt;0;[.W55]&lt;&gt;&quot;&quot;); &quot;р.&quot;; &quot;&quot;))">
            <text:p/>
          </table:table-cell>
          <table:table-cell table:style-name="ce375" table:formula="of:=IF(AND([.S55]&gt;0;[.U55]&gt;0); [.S55]*ROUND([.U55];0) / 1000; &quot;&quot;)">
            <text:p/>
          </table:table-cell>
          <table:table-cell table:style-name="ce355" table:formula="of:=IF(AND([.Y55]&lt;&gt;0;[.Y5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72.3829-06_(2,0_bar)&quot;; &quot;6072.3829-06 (2,0 бар)&quot;)" office:value-type="string" office:string-value="6072.3829-06 (2,0 бар)" calcext:value-type="string">
            <text:p>6072.3829-06 (2,0 бар)</text:p>
          </table:table-cell>
          <table:table-cell table:style-name="ce122" table:number-columns-repeated="2"/>
          <table:table-cell table:style-name="ce122" office:value-type="string" calcext:value-type="string">
            <text:p>2897709,</text:p>
          </table:table-cell>
          <table:table-cell table:style-name="ce159" office:value-type="string" calcext:value-type="string">
            <text:p>датчик аварийного давления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двигатели Cummins КТА-19, КТТА-19, КТА-38, КТА-50</text:p>
          </table:table-cell>
          <table:table-cell table:style-name="ce122"/>
          <table:table-cell table:style-name="ce361"/>
          <table:table-cell table:style-name="ce384" office:value-type="float" office:value="464" calcext:value-type="float">
            <text:p>464,00</text:p>
          </table:table-cell>
          <table:table-cell table:style-name="ce384" table:formula="of:=ROUND([.N56]*1.22; 2)" office:value-type="float" office:value="566.08" calcext:value-type="float">
            <text:p>566,08</text:p>
          </table:table-cell>
          <table:table-cell table:number-columns-repeated="2"/>
          <table:table-cell table:style-name="ce337"/>
          <table:table-cell table:style-name="ce274" office:value-type="float" office:value="55" calcext:value-type="float">
            <text:p>5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56]=0;[.N56]=&quot;&quot;); &quot;&quot;; [.O56]*ROUND([.U56];0))">
            <text:p/>
          </table:table-cell>
          <table:table-cell table:style-name="ce465" table:formula="of:=IF(AND([.N56]=&quot;&quot;; [.U56]&lt;&gt;&quot;&quot;);&quot;?&quot;;IF(AND([.W56]&lt;&gt;0;[.W56]&lt;&gt;&quot;&quot;); &quot;р.&quot;; &quot;&quot;))">
            <text:p/>
          </table:table-cell>
          <table:table-cell table:style-name="ce505" table:formula="of:=IF(AND([.S56]&gt;0;[.U56]&gt;0); [.S56]*ROUND([.U56];0) / 1000; &quot;&quot;)">
            <text:p/>
          </table:table-cell>
          <table:table-cell table:style-name="ce465" table:formula="of:=IF(AND([.Y56]&lt;&gt;0;[.Y5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11_section_gap_no_border"/>
          <table:table-cell table:style-name="ce57_section_gap_no_border"/>
          <table:table-cell table:style-name="ce126_section_gap_no_border"/>
          <table:table-cell table:style-name="ce198_section_gap_no_border"/>
          <table:table-cell table:style-name="ce198_section_gap_no_border" office:value-type="string" calcext:value-type="string">
            <text:p>3066439</text:p>
          </table:table-cell>
          <table:table-cell table:style-name="ce226_section_gap_no_border"/>
          <table:table-cell table:style-name="ce268_section_gap_no_border"/>
          <table:table-cell table:style-name="ce280_section_gap_no_border" table:number-columns-repeated="2"/>
          <table:table-cell table:style-name="ce268_section_gap_no_border" table:number-columns-repeated="3"/>
          <table:table-cell table:style-name="ce387_section_gap_no_border" table:number-columns-repeated="2"/>
          <table:table-cell table:style-name="ce268_section_gap_no_border"/>
          <table:table-cell/>
          <table:table-cell table:style-name="ce436_section_gap_no_border"/>
          <table:table-cell table:style-name="ce453_section_gap_no_border" table:number-columns-repeated="2"/>
          <table:table-cell table:style-name="ce487_section_gap_no_border"/>
          <table:table-cell table:style-name="ce453_section_gap_no_border"/>
          <table:table-cell table:style-name="ce525_section_gap_no_border"/>
          <table:table-cell table:style-name="ce544_section_gap_no_border"/>
          <table:table-cell table:style-name="ce563_section_gap_no_border"/>
          <table:table-cell table:style-name="ce544_section_gap_no_border"/>
          <table:table-cell table:style-name="ce436_section_gap_no_border"/>
          <table:table-cell table:style-name="ce268_section_gap_no_border" table:number-columns-repeated="3"/>
          <table:table-cell table:number-columns-repeated="971"/>
        </table:table-row>
        <table:table-row table:style-name="ro16">
          <table:table-cell/>
          <table:table-cell table:style-name="ce10_note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364_section_gap_no_border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58]=0;[.N58]=&quot;&quot;); &quot;&quot;; [.O58]*ROUND([.U58];0))">
            <text:p/>
          </table:table-cell>
          <table:table-cell table:style-name="ce442_tail_no_border" table:formula="of:=IF(AND([.N58]=&quot;&quot;; [.U58]&lt;&gt;&quot;&quot;);&quot;?&quot;;IF(AND([.W58]&lt;&gt;0;[.W58]&lt;&gt;&quot;&quot;); &quot;р.&quot;; &quot;&quot;))">
            <text:p/>
          </table:table-cell>
          <table:table-cell table:style-name="ce459_tail_no_border" table:formula="of:=IF(AND([.S58]&gt;0;[.U58]&gt;0); [.S58]*ROUND([.U58];0) / 1000; &quot;&quot;)">
            <text:p/>
          </table:table-cell>
          <table:table-cell table:style-name="ce442_tail_no_border" table:formula="of:=IF(AND([.Y58]&lt;&gt;0;[.Y58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3602.3828&quot;; &quot;3602.3828&quot;)" office:value-type="string" office:string-value="3602.3828" calcext:value-type="string">
            <text:p>3602.3828</text:p>
          </table:table-cell>
          <table:table-cell table:style-name="ce111" office:value-type="string" calcext:value-type="string">
            <text:p>ТМ 106</text:p>
          </table:table-cell>
          <table:table-cell table:style-name="ce111" table:number-columns-repeated="2"/>
          <table:table-cell table:style-name="ce158" office:value-type="string" calcext:value-type="string">
            <text:p>датчик температуры 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</text:p>
          </table:table-cell>
          <table:table-cell table:style-name="ce111" table:number-columns-repeated="2"/>
          <table:table-cell table:style-name="ce248" office:value-type="float" office:value="140" calcext:value-type="float">
            <text:p>140,00</text:p>
          </table:table-cell>
          <table:table-cell table:style-name="ce248" table:formula="of:=ROUND([.N59]*1.22; 2)" office:value-type="float" office:value="170.8" calcext:value-type="float">
            <text:p>170,80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59]=0;[.N59]=&quot;&quot;); &quot;&quot;; [.O59]*ROUND([.U59];0))">
            <text:p/>
          </table:table-cell>
          <table:table-cell table:style-name="ce355" table:formula="of:=IF(AND([.N59]=&quot;&quot;; [.U59]&lt;&gt;&quot;&quot;);&quot;?&quot;;IF(AND([.W59]&lt;&gt;0;[.W59]&lt;&gt;&quot;&quot;); &quot;р.&quot;; &quot;&quot;))">
            <text:p/>
          </table:table-cell>
          <table:table-cell table:style-name="ce375" table:formula="of:=IF(AND([.S59]&gt;0;[.U59]&gt;0); [.S59]*ROUND([.U59];0) / 1000; &quot;&quot;)">
            <text:p/>
          </table:table-cell>
          <table:table-cell table:style-name="ce355" table:formula="of:=IF(AND([.Y59]&lt;&gt;0;[.Y5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3602.3828-01&quot;; &quot;3602.3828-01&quot;)" office:value-type="string" office:string-value="3602.3828-01" calcext:value-type="string">
            <text:p>3602.3828-01</text:p>
          </table:table-cell>
          <table:table-cell table:style-name="ce111" office:value-type="string" calcext:value-type="string">
            <text:p>27.3828</text:p>
          </table:table-cell>
          <table:table-cell table:style-name="ce111" table:number-columns-repeated="2"/>
          <table:table-cell table:style-name="ce158" office:value-type="string" calcext:value-type="string">
            <text:p>датчик температуры 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</text:p>
          </table:table-cell>
          <table:table-cell table:style-name="ce111" table:number-columns-repeated="2"/>
          <table:table-cell table:style-name="ce248" office:value-type="float" office:value="148" calcext:value-type="float">
            <text:p>148,00</text:p>
          </table:table-cell>
          <table:table-cell table:style-name="ce248" table:formula="of:=ROUND([.N60]*1.22; 2)" office:value-type="float" office:value="180.56" calcext:value-type="float">
            <text:p>180,56</text:p>
          </table:table-cell>
          <table:table-cell table:number-columns-repeated="2"/>
          <table:table-cell table:style-name="ce337"/>
          <table:table-cell table:style-name="ce273" office:value-type="float" office:value="32" calcext:value-type="float">
            <text:p>3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60]=0;[.N60]=&quot;&quot;); &quot;&quot;; [.O60]*ROUND([.U60];0))">
            <text:p/>
          </table:table-cell>
          <table:table-cell table:style-name="ce355" table:formula="of:=IF(AND([.N60]=&quot;&quot;; [.U60]&lt;&gt;&quot;&quot;);&quot;?&quot;;IF(AND([.W60]&lt;&gt;0;[.W60]&lt;&gt;&quot;&quot;); &quot;р.&quot;; &quot;&quot;))">
            <text:p/>
          </table:table-cell>
          <table:table-cell table:style-name="ce375" table:formula="of:=IF(AND([.S60]&gt;0;[.U60]&gt;0); [.S60]*ROUND([.U60];0) / 1000; &quot;&quot;)">
            <text:p/>
          </table:table-cell>
          <table:table-cell table:style-name="ce355" table:formula="of:=IF(AND([.Y60]&lt;&gt;0;[.Y6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30.3847&quot;; &quot;30.3847&quot;)" office:value-type="string" office:string-value="30.3847" calcext:value-type="string">
            <text:p>30.3847</text:p>
          </table:table-cell>
          <table:table-cell table:style-name="ce122" office:value-type="string" calcext:value-type="string">
            <text:p>191.3847</text:p>
          </table:table-cell>
          <table:table-cell table:style-name="ce122" table:number-columns-repeated="2"/>
          <table:table-cell table:style-name="ce159" office:value-type="string" calcext:value-type="string">
            <text:p>датчик положения коленвал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ВАЗ 2107, Лада Калина (1117, 1118, 1119)</text:p>
          </table:table-cell>
          <table:table-cell table:style-name="ce122" table:number-columns-repeated="2"/>
          <table:table-cell table:style-name="ce384" office:value-type="float" office:value="200" calcext:value-type="float">
            <text:p>200,00</text:p>
          </table:table-cell>
          <table:table-cell table:style-name="ce384" table:formula="of:=ROUND([.N61]*1.22; 2)" office:value-type="float" office:value="244" calcext:value-type="float">
            <text:p>244,00</text:p>
          </table:table-cell>
          <table:table-cell table:number-columns-repeated="2"/>
          <table:table-cell table:style-name="ce337"/>
          <table:table-cell table:style-name="ce274" office:value-type="float" office:value="37" calcext:value-type="float">
            <text:p>3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61]=0;[.N61]=&quot;&quot;); &quot;&quot;; [.O61]*ROUND([.U61];0))">
            <text:p/>
          </table:table-cell>
          <table:table-cell table:style-name="ce465" table:formula="of:=IF(AND([.N61]=&quot;&quot;; [.U61]&lt;&gt;&quot;&quot;);&quot;?&quot;;IF(AND([.W61]&lt;&gt;0;[.W61]&lt;&gt;&quot;&quot;); &quot;р.&quot;; &quot;&quot;))">
            <text:p/>
          </table:table-cell>
          <table:table-cell table:style-name="ce505" table:formula="of:=IF(AND([.S61]&gt;0;[.U61]&gt;0); [.S61]*ROUND([.U61];0) / 1000; &quot;&quot;)">
            <text:p/>
          </table:table-cell>
          <table:table-cell table:style-name="ce465" table:formula="of:=IF(AND([.Y61]&lt;&gt;0;[.Y6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362" office:value-type="string" calcext:value-type="string">
            <text:p>в блистерной упаковке</text:p>
          </table:table-cell>
          <table:table-cell table:style-name="ce250" office:value-type="float" office:value="207" calcext:value-type="float">
            <text:p>207,00</text:p>
          </table:table-cell>
          <table:table-cell table:style-name="ce250" table:formula="of:=ROUND([.N62]*1.22; 2)" office:value-type="float" office:value="252.54" calcext:value-type="float">
            <text:p>252,54</text:p>
          </table:table-cell>
          <table:table-cell table:number-columns-repeated="2"/>
          <table:table-cell table:style-name="ce337"/>
          <table:table-cell table:style-name="ce275" office:value-type="float" office:value="43" calcext:value-type="float">
            <text:p>43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62]=0;[.N62]=&quot;&quot;); &quot;&quot;; [.O62]*ROUND([.U62];0))">
            <text:p/>
          </table:table-cell>
          <table:table-cell table:style-name="ce543" table:formula="of:=IF(AND([.N62]=&quot;&quot;; [.U62]&lt;&gt;&quot;&quot;);&quot;?&quot;;IF(AND([.W62]&lt;&gt;0;[.W62]&lt;&gt;&quot;&quot;); &quot;р.&quot;; &quot;&quot;))">
            <text:p/>
          </table:table-cell>
          <table:table-cell table:style-name="ce562" table:formula="of:=IF(AND([.S62]&gt;0;[.U62]&gt;0); [.S62]*ROUND([.U62];0) / 1000; &quot;&quot;)">
            <text:p/>
          </table:table-cell>
          <table:table-cell table:style-name="ce543" table:formula="of:=IF(AND([.Y62]&lt;&gt;0;[.Y6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56.3843&quot;; &quot;56.3843&quot;)" office:value-type="string" office:string-value="56.3843" calcext:value-type="string">
            <text:p>56.3843</text:p>
          </table:table-cell>
          <table:table-cell table:style-name="ce122" office:value-type="string" calcext:value-type="string">
            <text:p>51.3843, 343.3843</text:p>
          </table:table-cell>
          <table:table-cell table:style-name="ce122" table:number-columns-repeated="2"/>
          <table:table-cell table:style-name="ce159" office:value-type="string" calcext:value-type="string">
            <text:p>датчик скорости (6 импульсов на оборот)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ВАЗ 2110, 2111, 2112 (все варианты приборов, включая</text:p>
          </table:table-cell>
          <table:table-cell table:style-name="ce122" table:number-columns-repeated="2"/>
          <table:table-cell table:style-name="ce384" office:value-type="float" office:value="176" calcext:value-type="float">
            <text:p>176,00</text:p>
          </table:table-cell>
          <table:table-cell table:style-name="ce384" table:formula="of:=ROUND([.N63]*1.22; 2)" office:value-type="float" office:value="214.72" calcext:value-type="float">
            <text:p>214,72</text:p>
          </table:table-cell>
          <table:table-cell table:number-columns-repeated="2"/>
          <table:table-cell table:style-name="ce337"/>
          <table:table-cell table:style-name="ce274" office:value-type="float" office:value="18" calcext:value-type="float">
            <text:p>18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63]=0;[.N63]=&quot;&quot;); &quot;&quot;; [.O63]*ROUND([.U63];0))">
            <text:p/>
          </table:table-cell>
          <table:table-cell table:style-name="ce465" table:formula="of:=IF(AND([.N63]=&quot;&quot;; [.U63]&lt;&gt;&quot;&quot;);&quot;?&quot;;IF(AND([.W63]&lt;&gt;0;[.W63]&lt;&gt;&quot;&quot;); &quot;р.&quot;; &quot;&quot;))">
            <text:p/>
          </table:table-cell>
          <table:table-cell table:style-name="ce505" table:formula="of:=IF(AND([.S63]&gt;0;[.U63]&gt;0); [.S63]*ROUND([.U63];0) / 1000; &quot;&quot;)">
            <text:p/>
          </table:table-cell>
          <table:table-cell table:style-name="ce465" table:formula="of:=IF(AND([.Y63]&lt;&gt;0;[.Y6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38" office:value-type="string" calcext:value-type="string">
            <text:p>356.3843, 35172.04, 41.3843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карбюраторные), 2108-2115 с электронным спидометром</text:p>
          </table:table-cell>
          <table:table-cell table:style-name="ce123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64]=0;[.N64]=&quot;&quot;); &quot;&quot;; [.O64]*ROUND([.U64];0))">
            <text:p/>
          </table:table-cell>
          <table:table-cell table:style-name="ce543" table:formula="of:=IF(AND([.N64]=&quot;&quot;; [.U64]&lt;&gt;&quot;&quot;);&quot;?&quot;;IF(AND([.W64]&lt;&gt;0;[.W64]&lt;&gt;&quot;&quot;); &quot;р.&quot;; &quot;&quot;))">
            <text:p/>
          </table:table-cell>
          <table:table-cell table:style-name="ce562" table:formula="of:=IF(AND([.S64]&gt;0;[.U64]&gt;0); [.S64]*ROUND([.U64];0) / 1000; &quot;&quot;)">
            <text:p/>
          </table:table-cell>
          <table:table-cell table:style-name="ce543" table:formula="of:=IF(AND([.Y64]&lt;&gt;0;[.Y6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&quot;; &quot;64.3855&quot;)" office:value-type="string" office:string-value="64.3855" calcext:value-type="string">
            <text:p>64.3855</text:p>
          </table:table-cell>
          <table:table-cell table:style-name="ce111" office:value-type="string" calcext:value-type="string">
            <text:p>ДУ-1</text:p>
          </table:table-cell>
          <table:table-cell table:style-name="ce111" table:number-columns-repeated="2"/>
          <table:table-cell table:style-name="ce158" office:value-type="string" calcext:value-type="string">
            <text:p>датчик уровня жидкости длиной 165 мм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бачок охлаждающей жидкости ВАЗ</text:p>
          </table:table-cell>
          <table:table-cell table:style-name="ce111" table:number-columns-repeated="2"/>
          <table:table-cell table:style-name="ce248" office:value-type="float" office:value="108" calcext:value-type="float">
            <text:p>108,00</text:p>
          </table:table-cell>
          <table:table-cell table:style-name="ce248" table:formula="of:=ROUND([.N65]*1.22; 2)" office:value-type="float" office:value="131.76" calcext:value-type="float">
            <text:p>131,76</text:p>
          </table:table-cell>
          <table:table-cell table:number-columns-repeated="2"/>
          <table:table-cell table:style-name="ce337"/>
          <table:table-cell table:style-name="ce273" office:value-type="float" office:value="46" calcext:value-type="float">
            <text:p>46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65]=0;[.N65]=&quot;&quot;); &quot;&quot;; [.O65]*ROUND([.U65];0))">
            <text:p/>
          </table:table-cell>
          <table:table-cell table:style-name="ce355" table:formula="of:=IF(AND([.N65]=&quot;&quot;; [.U65]&lt;&gt;&quot;&quot;);&quot;?&quot;;IF(AND([.W65]&lt;&gt;0;[.W65]&lt;&gt;&quot;&quot;); &quot;р.&quot;; &quot;&quot;))">
            <text:p/>
          </table:table-cell>
          <table:table-cell table:style-name="ce375" table:formula="of:=IF(AND([.S65]&gt;0;[.U65]&gt;0); [.S65]*ROUND([.U65];0) / 1000; &quot;&quot;)">
            <text:p/>
          </table:table-cell>
          <table:table-cell table:style-name="ce355" table:formula="of:=IF(AND([.Y65]&lt;&gt;0;[.Y6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-01&quot;; &quot;64.3855-01&quot;)" office:value-type="string" office:string-value="64.3855-01" calcext:value-type="string">
            <text:p>64.3855-01</text:p>
          </table:table-cell>
          <table:table-cell table:style-name="ce111" office:value-type="string" calcext:value-type="string">
            <text:p>ДУ-3</text:p>
          </table:table-cell>
          <table:table-cell table:style-name="ce111" table:number-columns-repeated="2"/>
          <table:table-cell table:style-name="ce158" office:value-type="string" calcext:value-type="string">
            <text:p>датчик уровня жидкости длиной 125 мм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бачок охлаждающей жидкости ВАЗ</text:p>
          </table:table-cell>
          <table:table-cell table:style-name="ce111" table:number-columns-repeated="2"/>
          <table:table-cell table:style-name="ce248" office:value-type="float" office:value="110" calcext:value-type="float">
            <text:p>110,00</text:p>
          </table:table-cell>
          <table:table-cell table:style-name="ce248" table:formula="of:=ROUND([.N66]*1.22; 2)" office:value-type="float" office:value="134.2" calcext:value-type="float">
            <text:p>134,20</text:p>
          </table:table-cell>
          <table:table-cell table:number-columns-repeated="2"/>
          <table:table-cell table:style-name="ce337"/>
          <table:table-cell table:style-name="ce273" office:value-type="float" office:value="44" calcext:value-type="float">
            <text:p>4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66]=0;[.N66]=&quot;&quot;); &quot;&quot;; [.O66]*ROUND([.U66];0))">
            <text:p/>
          </table:table-cell>
          <table:table-cell table:style-name="ce355" table:formula="of:=IF(AND([.N66]=&quot;&quot;; [.U66]&lt;&gt;&quot;&quot;);&quot;?&quot;;IF(AND([.W66]&lt;&gt;0;[.W66]&lt;&gt;&quot;&quot;); &quot;р.&quot;; &quot;&quot;))">
            <text:p/>
          </table:table-cell>
          <table:table-cell table:style-name="ce375" table:formula="of:=IF(AND([.S66]&gt;0;[.U66]&gt;0); [.S66]*ROUND([.U66];0) / 1000; &quot;&quot;)">
            <text:p/>
          </table:table-cell>
          <table:table-cell table:style-name="ce355" table:formula="of:=IF(AND([.Y66]&lt;&gt;0;[.Y6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-02&quot;; &quot;64.3855-02&quot;)" office:value-type="string" office:string-value="64.3855-02" calcext:value-type="string">
            <text:p>64.3855-02</text:p>
          </table:table-cell>
          <table:table-cell table:style-name="ce111" office:value-type="string" calcext:value-type="string">
            <text:p>ДУ-2</text:p>
          </table:table-cell>
          <table:table-cell table:style-name="ce111" table:number-columns-repeated="2"/>
          <table:table-cell table:style-name="ce158" office:value-type="string" calcext:value-type="string">
            <text:p>датчик уровня жидкости длиной 200 мм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бачок омывающей жидкости ВАЗ</text:p>
          </table:table-cell>
          <table:table-cell table:style-name="ce111" table:number-columns-repeated="2"/>
          <table:table-cell table:style-name="ce248" office:value-type="float" office:value="112" calcext:value-type="float">
            <text:p>112,00</text:p>
          </table:table-cell>
          <table:table-cell table:style-name="ce248" table:formula="of:=ROUND([.N67]*1.22; 2)" office:value-type="float" office:value="136.64" calcext:value-type="float">
            <text:p>136,64</text:p>
          </table:table-cell>
          <table:table-cell table:number-columns-repeated="2"/>
          <table:table-cell table:style-name="ce337"/>
          <table:table-cell table:style-name="ce273" office:value-type="float" office:value="48" calcext:value-type="float">
            <text:p>48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67]=0;[.N67]=&quot;&quot;); &quot;&quot;; [.O67]*ROUND([.U67];0))">
            <text:p/>
          </table:table-cell>
          <table:table-cell table:style-name="ce355" table:formula="of:=IF(AND([.N67]=&quot;&quot;; [.U67]&lt;&gt;&quot;&quot;);&quot;?&quot;;IF(AND([.W67]&lt;&gt;0;[.W67]&lt;&gt;&quot;&quot;); &quot;р.&quot;; &quot;&quot;))">
            <text:p/>
          </table:table-cell>
          <table:table-cell table:style-name="ce375" table:formula="of:=IF(AND([.S67]&gt;0;[.U67]&gt;0); [.S67]*ROUND([.U67];0) / 1000; &quot;&quot;)">
            <text:p/>
          </table:table-cell>
          <table:table-cell table:style-name="ce355" table:formula="of:=IF(AND([.Y67]&lt;&gt;0;[.Y6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-03&quot;; &quot;64.3855-03&quot;)" office:value-type="string" office:string-value="64.3855-03" calcext:value-type="string">
            <text:p>64.3855-03</text:p>
          </table:table-cell>
          <table:table-cell table:style-name="ce111" office:value-type="string" calcext:value-type="string">
            <text:p>21083-3839210-03</text:p>
          </table:table-cell>
          <table:table-cell table:style-name="ce111" table:number-columns-repeated="2"/>
          <table:table-cell table:style-name="ce158" office:value-type="string" calcext:value-type="string">
            <text:p>датчик уровн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 2108-2115</text:p>
          </table:table-cell>
          <table:table-cell table:style-name="ce111" table:number-columns-repeated="2"/>
          <table:table-cell table:style-name="ce248" office:value-type="float" office:value="174" calcext:value-type="float">
            <text:p>174,00</text:p>
          </table:table-cell>
          <table:table-cell table:style-name="ce248" table:formula="of:=ROUND([.N68]*1.22; 2)" office:value-type="float" office:value="212.28" calcext:value-type="float">
            <text:p>212,28</text:p>
          </table:table-cell>
          <table:table-cell table:number-columns-repeated="2"/>
          <table:table-cell table:style-name="ce337"/>
          <table:table-cell table:style-name="ce273" office:value-type="float" office:value="51" calcext:value-type="float">
            <text:p>51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68]=0;[.N68]=&quot;&quot;); &quot;&quot;; [.O68]*ROUND([.U68];0))">
            <text:p/>
          </table:table-cell>
          <table:table-cell table:style-name="ce355" table:formula="of:=IF(AND([.N68]=&quot;&quot;; [.U68]&lt;&gt;&quot;&quot;);&quot;?&quot;;IF(AND([.W68]&lt;&gt;0;[.W68]&lt;&gt;&quot;&quot;); &quot;р.&quot;; &quot;&quot;))">
            <text:p/>
          </table:table-cell>
          <table:table-cell table:style-name="ce375" table:formula="of:=IF(AND([.S68]&gt;0;[.U68]&gt;0); [.S68]*ROUND([.U68];0) / 1000; &quot;&quot;)">
            <text:p/>
          </table:table-cell>
          <table:table-cell table:style-name="ce355" table:formula="of:=IF(AND([.Y68]&lt;&gt;0;[.Y6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-04&quot;; &quot;64.3855-04&quot;)" office:value-type="string" office:string-value="64.3855-04" calcext:value-type="string">
            <text:p>64.3855-04</text:p>
          </table:table-cell>
          <table:table-cell table:style-name="ce111" table:number-columns-repeated="3"/>
          <table:table-cell table:style-name="ce229" office:value-type="string" calcext:value-type="string">
            <text:p>датчик уровня жидкости длиной 100–500 мм</text:p>
          </table:table-cell>
          <table:table-cell table:style-name="ce111"/>
          <table:table-cell table:style-name="ce187" table:number-columns-repeated="2"/>
          <table:table-cell table:style-name="ce111" table:number-columns-repeated="3"/>
          <table:table-cell table:style-name="ce264" office:value-type="string" calcext:value-type="string">
            <text:p>от 1250,00</text:p>
          </table:table-cell>
          <table:table-cell table:style-name="ce264"/>
          <table:table-cell table:number-columns-repeated="2"/>
          <table:table-cell table:style-name="ce337"/>
          <table:table-cell table:style-name="ce273" table:number-columns-repeated="2"/>
          <table:table-cell table:style-name="ce297"/>
          <table:table-cell table:style-name="ce273"/>
          <table:table-cell table:style-name="ce331"/>
          <table:table-cell table:style-name="ce355"/>
          <table:table-cell table:style-name="ce375"/>
          <table:table-cell table:style-name="ce355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_tail_no_border"/>
          <table:table-cell table:style-name="ce52_tail_no_border_middle" table:formula="of:=HYPERLINK(&quot;https://www.emi-penza.ru/p/4102.3847&quot;; &quot;4102.3847&quot;)" office:value-type="string" office:string-value="4102.3847" calcext:value-type="string">
            <text:p>4102.3847</text:p>
          </table:table-cell>
          <table:table-cell table:style-name="ce122_tail_no_border_middle" office:value-type="string" calcext:value-type="string">
            <text:p>21.3847</text:p>
          </table:table-cell>
          <table:table-cell table:style-name="ce122_tail_no_border_middle" table:number-columns-repeated="2"/>
          <table:table-cell table:style-name="ce159_tail_no_border_middle" office:value-type="string" calcext:value-type="string">
            <text:p>датчик положения распределительного вала</text:p>
          </table:table-cell>
          <table:table-cell table:style-name="ce122_tail_no_border_middle"/>
          <table:table-cell table:style-name="ce188_tail_no_border_middle" table:number-columns-repeated="2"/>
          <table:table-cell table:style-name="ce312_tail_no_border_middle" office:value-type="string" calcext:value-type="string">
            <text:p>ВАЗ с 16-клапанным двигателем</text:p>
          </table:table-cell>
          <table:table-cell table:style-name="ce122_tail_no_border_middle" table:number-columns-repeated="2"/>
          <table:table-cell table:style-name="ce253_tail_no_border_middle" office:value-type="float" office:value="198" calcext:value-type="float">
            <text:p>198,00</text:p>
          </table:table-cell>
          <table:table-cell table:style-name="ce253_tail_no_border_middle" table:formula="of:=ROUND([.N70]*1.22; 2)" office:value-type="float" office:value="241.56" calcext:value-type="float">
            <text:p>241,56</text:p>
          </table:table-cell>
          <table:table-cell table:number-columns-repeated="2"/>
          <table:table-cell table:style-name="ce335"/>
          <table:table-cell table:style-name="ce274_tail_no_border_middle" office:value-type="float" office:value="22" calcext:value-type="float">
            <text:p>22</text:p>
          </table:table-cell>
          <table:table-cell table:style-name="ce274_tail_no_border_middle"/>
          <table:table-cell table:style-name="ce299_tail_no_border_middle" office:value-type="float" office:value="0" calcext:value-type="float">
            <text:p>0</text:p>
          </table:table-cell>
          <table:table-cell table:style-name="ce274_tail_no_border_middle"/>
          <table:table-cell table:style-name="ce409_tail_no_border_middle" table:formula="of:=IF(OR([.U70]=0;[.N70]=&quot;&quot;); &quot;&quot;; [.O70]*ROUND([.U70];0))">
            <text:p/>
          </table:table-cell>
          <table:table-cell table:style-name="ce442_tail_no_border_middle" table:formula="of:=IF(AND([.N70]=&quot;&quot;; [.U70]&lt;&gt;&quot;&quot;);&quot;?&quot;;IF(AND([.W70]&lt;&gt;0;[.W70]&lt;&gt;&quot;&quot;); &quot;р.&quot;; &quot;&quot;))">
            <text:p/>
          </table:table-cell>
          <table:table-cell table:style-name="ce459_tail_no_border_middle" table:formula="of:=IF(AND([.S70]&gt;0;[.U70]&gt;0); [.S70]*ROUND([.U70];0) / 1000; &quot;&quot;)">
            <text:p/>
          </table:table-cell>
          <table:table-cell table:style-name="ce442_tail_no_border_middle" table:formula="of:=IF(AND([.Y70]&lt;&gt;0;[.Y70]&lt;&gt;&quot;&quot;); &quot;кг&quot;; &quot;&quot;)">
            <text:p/>
          </table:table-cell>
          <table:table-cell table:style-name="ce335"/>
          <table:table-cell table:number-columns-repeated="974"/>
        </table:table-row>
        <table:table-row table:style-name="ro17">
          <table:table-cell/>
          <table:table-cell table:style-name="ce3_tail_no_border"/>
          <table:table-cell table:number-columns-repeated="15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409_tail_no_border"/>
          <table:table-cell table:style-name="ce409_tail_no_border" table:formula="of:=IF(OR([.U71]=0;[.N71]=&quot;&quot;); &quot;&quot;; [.O71]*ROUND([.U71];0))">
            <text:p/>
          </table:table-cell>
          <table:table-cell table:style-name="ce409_tail_no_border" table:formula="of:=IF(AND([.N71]=&quot;&quot;; [.U71]&lt;&gt;&quot;&quot;);&quot;?&quot;;IF(AND([.W71]&lt;&gt;0;[.W71]&lt;&gt;&quot;&quot;); &quot;р.&quot;; &quot;&quot;))">
            <text:p/>
          </table:table-cell>
          <table:table-cell table:style-name="ce409_tail_no_border" table:formula="of:=IF(AND([.S71]&gt;0;[.U71]&gt;0); [.S71]*ROUND([.U71];0) / 1000; &quot;&quot;)">
            <text:p/>
          </table:table-cell>
          <table:table-cell table:style-name="ce409_tail_no_border" table:formula="of:=IF(AND([.Y71]&lt;&gt;0;[.Y71]&lt;&gt;&quot;&quot;); &quot;кг&quot;; &quot;&quot;)">
            <text:p/>
          </table:table-cell>
          <table:table-cell table:style-name="ce409_tail_no_border"/>
          <table:table-cell table:number-columns-repeated="97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датчики оборотов и скорости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492"/>
          <table:table-cell table:style-name="ce458"/>
          <table:table-cell table:style-name="ce527" table:formula="of:=IF(OR([.U72]=0;[.N72]=&quot;&quot;); &quot;&quot;; [.O72]*ROUND([.U72];0))">
            <text:p/>
          </table:table-cell>
          <table:table-cell table:style-name="ce547" table:formula="of:=IF(AND([.N72]=&quot;&quot;; [.U72]&lt;&gt;&quot;&quot;);&quot;?&quot;;IF(AND([.W72]&lt;&gt;0;[.W72]&lt;&gt;&quot;&quot;); &quot;р.&quot;; &quot;&quot;))">
            <text:p/>
          </table:table-cell>
          <table:table-cell table:style-name="ce566" table:formula="of:=IF(AND([.S72]&gt;0;[.U72]&gt;0); [.S72]*ROUND([.U72];0) / 1000; &quot;&quot;)">
            <text:p/>
          </table:table-cell>
          <table:table-cell table:style-name="ce547" table:formula="of:=IF(AND([.Y72]&lt;&gt;0;[.Y7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1_with_top_gap">
          <table:table-cell/>
          <table:table-cell table:style-name="ce12_with_top_gap" office:value-type="string" calcext:value-type="string">
            <text:p>•</text:p>
          </table:table-cell>
          <table:table-cell table:style-name="ce74_with_top_gap" office:value-type="string" calcext:value-type="string">
            <text:p>новая продукция</text:p>
          </table:table-cell>
          <table:table-cell table:number-columns-repeated="1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73]=0;[.N73]=&quot;&quot;); &quot;&quot;; [.O73]*ROUND([.U73];0))">
            <text:p/>
          </table:table-cell>
          <table:table-cell table:style-name="ce548" table:formula="of:=IF(AND([.N73]=&quot;&quot;; [.U73]&lt;&gt;&quot;&quot;);&quot;?&quot;;IF(AND([.W73]&lt;&gt;0;[.W73]&lt;&gt;&quot;&quot;); &quot;р.&quot;; &quot;&quot;))">
            <text:p/>
          </table:table-cell>
          <table:table-cell table:style-name="ce493" table:formula="of:=IF(AND([.S73]&gt;0;[.U73]&gt;0); [.S73]*ROUND([.U73];0) / 1000; &quot;&quot;)">
            <text:p/>
          </table:table-cell>
          <table:table-cell table:style-name="ce548" table:formula="of:=IF(AND([.Y73]&lt;&gt;0;[.Y7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01&quot;; &quot;4102.3847-01&quot;)" office:value-type="string" office:string-value="4102.3847-01" calcext:value-type="string">
            <text:p>4102.3847-01</text:p>
          </table:table-cell>
          <table:table-cell table:style-name="ce111" office:value-type="string" calcext:value-type="string">
            <text:p>СТРМ.453624.005</text:p>
          </table:table-cell>
          <table:table-cell table:style-name="ce111" table:number-columns-repeated="2"/>
          <table:table-cell table:style-name="ce158" office:value-type="string" calcext:value-type="string">
            <text:p>датчик частоты вращения (ДЧВ-01)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БЕЛАЗ-7555В, БЕЛАЗ-75473 и др.</text:p>
          </table:table-cell>
          <table:table-cell table:style-name="ce111" table:number-columns-repeated="2"/>
          <table:table-cell table:style-name="ce248" office:value-type="float" office:value="2869" calcext:value-type="float">
            <text:p>2869,00</text:p>
          </table:table-cell>
          <table:table-cell table:style-name="ce248" table:formula="of:=ROUND([.N74]*1.22; 2)" office:value-type="float" office:value="3500.18" calcext:value-type="float">
            <text:p>3500,18</text:p>
          </table:table-cell>
          <table:table-cell table:number-columns-repeated="2"/>
          <table:table-cell table:style-name="ce337"/>
          <table:table-cell table:style-name="ce273" office:value-type="float" office:value="135" calcext:value-type="float">
            <text:p>1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74]=0;[.N74]=&quot;&quot;); &quot;&quot;; [.O74]*ROUND([.U74];0))">
            <text:p/>
          </table:table-cell>
          <table:table-cell table:style-name="ce355" table:formula="of:=IF(AND([.N74]=&quot;&quot;; [.U74]&lt;&gt;&quot;&quot;);&quot;?&quot;;IF(AND([.W74]&lt;&gt;0;[.W74]&lt;&gt;&quot;&quot;); &quot;р.&quot;; &quot;&quot;))">
            <text:p/>
          </table:table-cell>
          <table:table-cell table:style-name="ce375" table:formula="of:=IF(AND([.S74]&gt;0;[.U74]&gt;0); [.S74]*ROUND([.U74];0) / 1000; &quot;&quot;)">
            <text:p/>
          </table:table-cell>
          <table:table-cell table:style-name="ce355" table:formula="of:=IF(AND([.Y74]&lt;&gt;0;[.Y7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02&quot;; &quot;4102.3847-02&quot;)" office:value-type="string" office:string-value="4102.3847-02" calcext:value-type="string">
            <text:p>4102.3847-02</text:p>
          </table:table-cell>
          <table:table-cell table:style-name="ce111" office:value-type="string" calcext:value-type="string">
            <text:p>СТРМ.453624.005-01</text:p>
          </table:table-cell>
          <table:table-cell table:style-name="ce111" table:number-columns-repeated="2"/>
          <table:table-cell table:style-name="ce158" office:value-type="string" calcext:value-type="string">
            <text:p>датчик частоты вращения (ДЧВ-02)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БЕЛАЗ-7555В, БЕЛАЗ-75473 и др.</text:p>
          </table:table-cell>
          <table:table-cell table:style-name="ce111" table:number-columns-repeated="2"/>
          <table:table-cell table:style-name="ce248" office:value-type="float" office:value="2919" calcext:value-type="float">
            <text:p>2919,00</text:p>
          </table:table-cell>
          <table:table-cell table:style-name="ce248" table:formula="of:=ROUND([.N75]*1.22; 2)" office:value-type="float" office:value="3561.18" calcext:value-type="float">
            <text:p>3561,18</text:p>
          </table:table-cell>
          <table:table-cell table:number-columns-repeated="2"/>
          <table:table-cell table:style-name="ce337"/>
          <table:table-cell table:style-name="ce273" office:value-type="float" office:value="125" calcext:value-type="float">
            <text:p>12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75]=0;[.N75]=&quot;&quot;); &quot;&quot;; [.O75]*ROUND([.U75];0))">
            <text:p/>
          </table:table-cell>
          <table:table-cell table:style-name="ce355" table:formula="of:=IF(AND([.N75]=&quot;&quot;; [.U75]&lt;&gt;&quot;&quot;);&quot;?&quot;;IF(AND([.W75]&lt;&gt;0;[.W75]&lt;&gt;&quot;&quot;); &quot;р.&quot;; &quot;&quot;))">
            <text:p/>
          </table:table-cell>
          <table:table-cell table:style-name="ce375" table:formula="of:=IF(AND([.S75]&gt;0;[.U75]&gt;0); [.S75]*ROUND([.U75];0) / 1000; &quot;&quot;)">
            <text:p/>
          </table:table-cell>
          <table:table-cell table:style-name="ce355" table:formula="of:=IF(AND([.Y75]&lt;&gt;0;[.Y7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03&quot;; &quot;4102.3847-03&quot;)" office:value-type="string" office:string-value="4102.3847-03" calcext:value-type="string">
            <text:p>4102.3847-03</text:p>
          </table:table-cell>
          <table:table-cell table:style-name="ce111" table:number-columns-repeated="3"/>
          <table:table-cell table:style-name="ce158" office:value-type="string" calcext:value-type="string">
            <text:p>датчик частоты вращения (ДЧВ-03)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БЕЛАЗ-7555В, БЕЛАЗ-75473 и др.</text:p>
          </table:table-cell>
          <table:table-cell table:style-name="ce111" table:number-columns-repeated="2"/>
          <table:table-cell table:style-name="ce248" office:value-type="float" office:value="3017" calcext:value-type="float">
            <text:p>3017,00</text:p>
          </table:table-cell>
          <table:table-cell table:style-name="ce248" table:formula="of:=ROUND([.N76]*1.22; 2)" office:value-type="float" office:value="3680.74" calcext:value-type="float">
            <text:p>3680,74</text:p>
          </table:table-cell>
          <table:table-cell table:number-columns-repeated="2"/>
          <table:table-cell table:style-name="ce337"/>
          <table:table-cell table:style-name="ce273" office:value-type="float" office:value="145" calcext:value-type="float">
            <text:p>14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76]=0;[.N76]=&quot;&quot;); &quot;&quot;; [.O76]*ROUND([.U76];0))">
            <text:p/>
          </table:table-cell>
          <table:table-cell table:style-name="ce355" table:formula="of:=IF(AND([.N76]=&quot;&quot;; [.U76]&lt;&gt;&quot;&quot;);&quot;?&quot;;IF(AND([.W76]&lt;&gt;0;[.W76]&lt;&gt;&quot;&quot;); &quot;р.&quot;; &quot;&quot;))">
            <text:p/>
          </table:table-cell>
          <table:table-cell table:style-name="ce375" table:formula="of:=IF(AND([.S76]&gt;0;[.U76]&gt;0); [.S76]*ROUND([.U76];0) / 1000; &quot;&quot;)">
            <text:p/>
          </table:table-cell>
          <table:table-cell table:style-name="ce355" table:formula="of:=IF(AND([.Y76]&lt;&gt;0;[.Y7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05&quot;; &quot;4102.3847-05&quot;)" office:value-type="string" office:string-value="4102.3847-05" calcext:value-type="string">
            <text:p>4102.3847-05</text:p>
          </table:table-cell>
          <table:table-cell table:style-name="ce111" office:value-type="string" calcext:value-type="string">
            <text:p>3039524</text:p>
          </table:table-cell>
          <table:table-cell table:style-name="ce111" table:number-columns-repeated="2"/>
          <table:table-cell table:style-name="ce158" office:value-type="string" calcext:value-type="string">
            <text:p>датчик оборотов (датчик тахометра)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двигатель Cummins KTA19</text:p>
          </table:table-cell>
          <table:table-cell table:style-name="ce111" table:number-columns-repeated="2"/>
          <table:table-cell table:style-name="ce248" office:value-type="float" office:value="2712" calcext:value-type="float">
            <text:p>2712,00</text:p>
          </table:table-cell>
          <table:table-cell table:style-name="ce248" table:formula="of:=ROUND([.N77]*1.22; 2)" office:value-type="float" office:value="3308.64" calcext:value-type="float">
            <text:p>3308,64</text:p>
          </table:table-cell>
          <table:table-cell table:number-columns-repeated="2"/>
          <table:table-cell table:style-name="ce337"/>
          <table:table-cell table:style-name="ce273" office:value-type="float" office:value="100" calcext:value-type="float">
            <text:p>10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77]=0;[.N77]=&quot;&quot;); &quot;&quot;; [.O77]*ROUND([.U77];0))">
            <text:p/>
          </table:table-cell>
          <table:table-cell table:style-name="ce355" table:formula="of:=IF(AND([.N77]=&quot;&quot;; [.U77]&lt;&gt;&quot;&quot;);&quot;?&quot;;IF(AND([.W77]&lt;&gt;0;[.W77]&lt;&gt;&quot;&quot;); &quot;р.&quot;; &quot;&quot;))">
            <text:p/>
          </table:table-cell>
          <table:table-cell table:style-name="ce375" table:formula="of:=IF(AND([.S77]&gt;0;[.U77]&gt;0); [.S77]*ROUND([.U77];0) / 1000; &quot;&quot;)">
            <text:p/>
          </table:table-cell>
          <table:table-cell table:style-name="ce355" table:formula="of:=IF(AND([.Y77]&lt;&gt;0;[.Y7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1" table:formula="of:=HYPERLINK(&quot;https://www.emi-penza.ru/p/4102.3847-05_SO&quot;; &quot;4102.3847-05 СЗ&quot;)" office:value-type="string" office:string-value="4102.3847-05 СЗ" calcext:value-type="string">
            <text:p>4102.3847-05 СЗ</text:p>
          </table:table-cell>
          <table:table-cell table:style-name="ce111" table:number-columns-repeated="3"/>
          <table:table-cell table:style-name="ce158" office:value-type="string" calcext:value-type="string">
            <text:p>датчик оборотов (датчик тахометра)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сельхозтехника Ростсельмаш, техника заказчика</text:p>
          </table:table-cell>
          <table:table-cell table:style-name="ce111" table:number-columns-repeated="2"/>
          <table:table-cell table:style-name="ce248" office:value-type="float" office:value="1817" calcext:value-type="float">
            <text:p>1817,00</text:p>
          </table:table-cell>
          <table:table-cell table:style-name="ce248" table:formula="of:=ROUND([.N78]*1.22; 2)" office:value-type="float" office:value="2216.74" calcext:value-type="float">
            <text:p>2216,74</text:p>
          </table:table-cell>
          <table:table-cell table:number-columns-repeated="2"/>
          <table:table-cell table:style-name="ce337"/>
          <table:table-cell table:style-name="ce273" office:value-type="float" office:value="100" calcext:value-type="float">
            <text:p>10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78]=0;[.N78]=&quot;&quot;); &quot;&quot;; [.O78]*ROUND([.U78];0))">
            <text:p/>
          </table:table-cell>
          <table:table-cell table:style-name="ce355" table:formula="of:=IF(AND([.N78]=&quot;&quot;; [.U78]&lt;&gt;&quot;&quot;);&quot;?&quot;;IF(AND([.W78]&lt;&gt;0;[.W78]&lt;&gt;&quot;&quot;); &quot;р.&quot;; &quot;&quot;))">
            <text:p/>
          </table:table-cell>
          <table:table-cell table:style-name="ce375" table:formula="of:=IF(AND([.S78]&gt;0;[.U78]&gt;0); [.S78]*ROUND([.U78];0) / 1000; &quot;&quot;)">
            <text:p/>
          </table:table-cell>
          <table:table-cell table:style-name="ce355" table:formula="of:=IF(AND([.Y78]&lt;&gt;0;[.Y7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1" table:formula="of:=HYPERLINK(&quot;https://www.emi-penza.ru/p/4102.3847-06&quot;; &quot;4102.3847-06&quot;)" office:value-type="string" office:string-value="4102.3847-06" calcext:value-type="string">
            <text:p>4102.3847-06</text:p>
          </table:table-cell>
          <table:table-cell table:style-name="ce111" table:number-columns-repeated="3"/>
          <table:table-cell table:style-name="ce158" office:value-type="string" calcext:value-type="string">
            <text:p>датчик скорости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</text:p>
          </table:table-cell>
          <table:table-cell table:style-name="ce111" table:number-columns-repeated="2"/>
          <table:table-cell table:style-name="ce248" office:value-type="float" office:value="2500" calcext:value-type="float">
            <text:p>2500,00</text:p>
          </table:table-cell>
          <table:table-cell table:style-name="ce248" table:formula="of:=ROUND([.N79]*1.22; 2)" office:value-type="float" office:value="3050" calcext:value-type="float">
            <text:p>3050,00</text:p>
          </table:table-cell>
          <table:table-cell table:number-columns-repeated="2"/>
          <table:table-cell table:style-name="ce337"/>
          <table:table-cell table:style-name="ce273" office:value-type="float" office:value="220" calcext:value-type="float">
            <text:p>22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79]=0;[.N79]=&quot;&quot;); &quot;&quot;; [.O79]*ROUND([.U79];0))">
            <text:p/>
          </table:table-cell>
          <table:table-cell table:style-name="ce355" table:formula="of:=IF(AND([.N79]=&quot;&quot;; [.U79]&lt;&gt;&quot;&quot;);&quot;?&quot;;IF(AND([.W79]&lt;&gt;0;[.W79]&lt;&gt;&quot;&quot;); &quot;р.&quot;; &quot;&quot;))">
            <text:p/>
          </table:table-cell>
          <table:table-cell table:style-name="ce375" table:formula="of:=IF(AND([.S79]&gt;0;[.U79]&gt;0); [.S79]*ROUND([.U79];0) / 1000; &quot;&quot;)">
            <text:p/>
          </table:table-cell>
          <table:table-cell table:style-name="ce355" table:formula="of:=IF(AND([.Y79]&lt;&gt;0;[.Y7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4102.3847-07&quot;; &quot;4102.3847-07&quot;)" office:value-type="string" office:string-value="4102.3847-07" calcext:value-type="string">
            <text:p>4102.3847-07</text:p>
          </table:table-cell>
          <table:table-cell table:style-name="ce122" office:value-type="string" calcext:value-type="string">
            <text:p>ПД8093-7</text:p>
          </table:table-cell>
          <table:table-cell table:style-name="ce122" table:number-columns-repeated="2"/>
          <table:table-cell table:style-name="ce159" office:value-type="string" calcext:value-type="string">
            <text:p>датчик скорости <text:s/>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ГАЗ</text:p>
          </table:table-cell>
          <table:table-cell table:style-name="ce122" table:number-columns-repeated="2"/>
          <table:table-cell table:style-name="ce384" office:value-type="float" office:value="943" calcext:value-type="float">
            <text:p>943,00</text:p>
          </table:table-cell>
          <table:table-cell table:style-name="ce384" table:formula="of:=ROUND([.N80]*1.22; 2)" office:value-type="float" office:value="1150.46" calcext:value-type="float">
            <text:p>1150,46</text:p>
          </table:table-cell>
          <table:table-cell table:number-columns-repeated="2"/>
          <table:table-cell table:style-name="ce337"/>
          <table:table-cell table:style-name="ce274" office:value-type="float" office:value="115" calcext:value-type="float">
            <text:p>11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80]=0;[.N80]=&quot;&quot;); &quot;&quot;; [.O80]*ROUND([.U80];0))">
            <text:p/>
          </table:table-cell>
          <table:table-cell table:style-name="ce465" table:formula="of:=IF(AND([.N80]=&quot;&quot;; [.U80]&lt;&gt;&quot;&quot;);&quot;?&quot;;IF(AND([.W80]&lt;&gt;0;[.W80]&lt;&gt;&quot;&quot;); &quot;р.&quot;; &quot;&quot;))">
            <text:p/>
          </table:table-cell>
          <table:table-cell table:style-name="ce505" table:formula="of:=IF(AND([.S80]&gt;0;[.U80]&gt;0); [.S80]*ROUND([.U80];0) / 1000; &quot;&quot;)">
            <text:p/>
          </table:table-cell>
          <table:table-cell table:style-name="ce465" table:formula="of:=IF(AND([.Y80]&lt;&gt;0;[.Y8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38" office:value-type="string" calcext:value-type="string">
            <text:p>(A63R42.3843010), 342.3843, A63R42.3843010-02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/>
          <table:table-cell table:style-name="ce543"/>
          <table:table-cell table:style-name="ce562"/>
          <table:table-cell table:style-name="ce543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77" table:formula="of:=HYPERLINK(&quot;https://www.emi-penza.ru/p/4102.3847-14&quot;; &quot;4102.3847-14&quot;)" office:value-type="string" office:string-value="4102.3847-14" calcext:value-type="string">
            <text:p>4102.3847-14</text:p>
          </table:table-cell>
          <table:table-cell table:style-name="ce111" table:number-columns-repeated="3"/>
          <table:table-cell table:style-name="ce158" office:value-type="string" calcext:value-type="string">
            <text:p>датчик скорости <text:s/>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сельхозтехника Ростсельмаш</text:p>
          </table:table-cell>
          <table:table-cell table:style-name="ce111" table:number-columns-repeated="2"/>
          <table:table-cell table:style-name="ce248" office:value-type="float" office:value="1035" calcext:value-type="float">
            <text:p>1035,00</text:p>
          </table:table-cell>
          <table:table-cell table:style-name="ce248" table:formula="of:=ROUND([.N82]*1.22; 2)" office:value-type="float" office:value="1262.7" calcext:value-type="float">
            <text:p>1262,70</text:p>
          </table:table-cell>
          <table:table-cell table:number-columns-repeated="2"/>
          <table:table-cell table:style-name="ce337"/>
          <table:table-cell table:style-name="ce273" office:value-type="float" office:value="124" calcext:value-type="float">
            <text:p>12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82]=0;[.N82]=&quot;&quot;); &quot;&quot;; [.O82]*ROUND([.U82];0))">
            <text:p/>
          </table:table-cell>
          <table:table-cell table:style-name="ce355" table:formula="of:=IF(AND([.N82]=&quot;&quot;; [.U82]&lt;&gt;&quot;&quot;);&quot;?&quot;;IF(AND([.W82]&lt;&gt;0;[.W82]&lt;&gt;&quot;&quot;); &quot;р.&quot;; &quot;&quot;))">
            <text:p/>
          </table:table-cell>
          <table:table-cell table:style-name="ce375" table:formula="of:=IF(AND([.S82]&gt;0;[.U82]&gt;0); [.S82]*ROUND([.U82];0) / 1000; &quot;&quot;)">
            <text:p/>
          </table:table-cell>
          <table:table-cell table:style-name="ce355" table:formula="of:=IF(AND([.Y82]&lt;&gt;0;[.Y8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15&quot;; &quot;4102.3847-15&quot;)" office:value-type="string" office:string-value="4102.3847-15" calcext:value-type="string">
            <text:p>4102.3847-15</text:p>
          </table:table-cell>
          <table:table-cell table:style-name="ce111" office:value-type="string" calcext:value-type="string">
            <text:p>0501210855</text:p>
          </table:table-cell>
          <table:table-cell table:style-name="ce111" table:number-columns-repeated="2"/>
          <table:table-cell table:style-name="ce158" office:value-type="string" calcext:value-type="string">
            <text:p>датчик скорости <text:s/>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931" calcext:value-type="float">
            <text:p>931,00</text:p>
          </table:table-cell>
          <table:table-cell table:style-name="ce248" table:formula="of:=ROUND([.N83]*1.22; 2)" office:value-type="float" office:value="1135.82" calcext:value-type="float">
            <text:p>1135,82</text:p>
          </table:table-cell>
          <table:table-cell table:number-columns-repeated="2"/>
          <table:table-cell table:style-name="ce337"/>
          <table:table-cell table:style-name="ce273" office:value-type="float" office:value="96" calcext:value-type="float">
            <text:p>96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83]=0;[.N83]=&quot;&quot;); &quot;&quot;; [.O83]*ROUND([.U83];0))">
            <text:p/>
          </table:table-cell>
          <table:table-cell table:style-name="ce355" table:formula="of:=IF(AND([.N83]=&quot;&quot;; [.U83]&lt;&gt;&quot;&quot;);&quot;?&quot;;IF(AND([.W83]&lt;&gt;0;[.W83]&lt;&gt;&quot;&quot;); &quot;р.&quot;; &quot;&quot;))">
            <text:p/>
          </table:table-cell>
          <table:table-cell table:style-name="ce375" table:formula="of:=IF(AND([.S83]&gt;0;[.U83]&gt;0); [.S83]*ROUND([.U83];0) / 1000; &quot;&quot;)">
            <text:p/>
          </table:table-cell>
          <table:table-cell table:style-name="ce355" table:formula="of:=IF(AND([.Y83]&lt;&gt;0;[.Y8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16&quot;; &quot;4102.3847-16&quot;)" office:value-type="string" office:string-value="4102.3847-16" calcext:value-type="string">
            <text:p>4102.3847-16</text:p>
          </table:table-cell>
          <table:table-cell table:style-name="ce111" office:value-type="string" calcext:value-type="string">
            <text:p>0501210856</text:p>
          </table:table-cell>
          <table:table-cell table:style-name="ce111" table:number-columns-repeated="2"/>
          <table:table-cell table:style-name="ce158" office:value-type="string" calcext:value-type="string">
            <text:p>датчик скорости <text:s/>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957" calcext:value-type="float">
            <text:p>957,00</text:p>
          </table:table-cell>
          <table:table-cell table:style-name="ce248" table:formula="of:=ROUND([.N84]*1.22; 2)" office:value-type="float" office:value="1167.54" calcext:value-type="float">
            <text:p>1167,54</text:p>
          </table:table-cell>
          <table:table-cell table:number-columns-repeated="2"/>
          <table:table-cell table:style-name="ce337"/>
          <table:table-cell table:style-name="ce273" office:value-type="float" office:value="115" calcext:value-type="float">
            <text:p>11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84]=0;[.N84]=&quot;&quot;); &quot;&quot;; [.O84]*ROUND([.U84];0))">
            <text:p/>
          </table:table-cell>
          <table:table-cell table:style-name="ce355" table:formula="of:=IF(AND([.N84]=&quot;&quot;; [.U84]&lt;&gt;&quot;&quot;);&quot;?&quot;;IF(AND([.W84]&lt;&gt;0;[.W84]&lt;&gt;&quot;&quot;); &quot;р.&quot;; &quot;&quot;))">
            <text:p/>
          </table:table-cell>
          <table:table-cell table:style-name="ce375" table:formula="of:=IF(AND([.S84]&gt;0;[.U84]&gt;0); [.S84]*ROUND([.U84];0) / 1000; &quot;&quot;)">
            <text:p/>
          </table:table-cell>
          <table:table-cell table:style-name="ce355" table:formula="of:=IF(AND([.Y84]&lt;&gt;0;[.Y8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17&quot;; &quot;4102.3847-17&quot;)" office:value-type="string" office:string-value="4102.3847-17" calcext:value-type="string">
            <text:p>4102.3847-17</text:p>
          </table:table-cell>
          <table:table-cell table:style-name="ce111" office:value-type="string" calcext:value-type="string">
            <text:p>0501210857</text:p>
          </table:table-cell>
          <table:table-cell table:style-name="ce111" table:number-columns-repeated="2"/>
          <table:table-cell table:style-name="ce158" office:value-type="string" calcext:value-type="string">
            <text:p>датчик скорости <text:s/>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1039" calcext:value-type="float">
            <text:p>1039,00</text:p>
          </table:table-cell>
          <table:table-cell table:style-name="ce248" table:formula="of:=ROUND([.N85]*1.22; 2)" office:value-type="float" office:value="1267.58" calcext:value-type="float">
            <text:p>1267,58</text:p>
          </table:table-cell>
          <table:table-cell table:number-columns-repeated="2"/>
          <table:table-cell table:style-name="ce337"/>
          <table:table-cell table:style-name="ce273" office:value-type="float" office:value="114" calcext:value-type="float">
            <text:p>11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85]=0;[.N85]=&quot;&quot;); &quot;&quot;; [.O85]*ROUND([.U85];0))">
            <text:p/>
          </table:table-cell>
          <table:table-cell table:style-name="ce355" table:formula="of:=IF(AND([.N85]=&quot;&quot;; [.U85]&lt;&gt;&quot;&quot;);&quot;?&quot;;IF(AND([.W85]&lt;&gt;0;[.W85]&lt;&gt;&quot;&quot;); &quot;р.&quot;; &quot;&quot;))">
            <text:p/>
          </table:table-cell>
          <table:table-cell table:style-name="ce375" table:formula="of:=IF(AND([.S85]&gt;0;[.U85]&gt;0); [.S85]*ROUND([.U85];0) / 1000; &quot;&quot;)">
            <text:p/>
          </table:table-cell>
          <table:table-cell table:style-name="ce355" table:formula="of:=IF(AND([.Y85]&lt;&gt;0;[.Y8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19&quot;; &quot;4102.3847-19&quot;)" office:value-type="string" office:string-value="4102.3847-19" calcext:value-type="string">
            <text:p>4102.3847-19</text:p>
          </table:table-cell>
          <table:table-cell table:style-name="ce111" office:value-type="string" calcext:value-type="string">
            <text:p>0501210859</text:p>
          </table:table-cell>
          <table:table-cell table:style-name="ce111" table:number-columns-repeated="2"/>
          <table:table-cell table:style-name="ce158" office:value-type="string" calcext:value-type="string">
            <text:p>датчик скорости <text:s/>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1133" calcext:value-type="float">
            <text:p>1133,00</text:p>
          </table:table-cell>
          <table:table-cell table:style-name="ce248" table:formula="of:=ROUND([.N86]*1.22; 2)" office:value-type="float" office:value="1382.26" calcext:value-type="float">
            <text:p>1382,26</text:p>
          </table:table-cell>
          <table:table-cell table:number-columns-repeated="2"/>
          <table:table-cell table:style-name="ce337"/>
          <table:table-cell table:style-name="ce273" office:value-type="float" office:value="175" calcext:value-type="float">
            <text:p>17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86]=0;[.N86]=&quot;&quot;); &quot;&quot;; [.O86]*ROUND([.U86];0))">
            <text:p/>
          </table:table-cell>
          <table:table-cell table:style-name="ce355" table:formula="of:=IF(AND([.N86]=&quot;&quot;; [.U86]&lt;&gt;&quot;&quot;);&quot;?&quot;;IF(AND([.W86]&lt;&gt;0;[.W86]&lt;&gt;&quot;&quot;); &quot;р.&quot;; &quot;&quot;))">
            <text:p/>
          </table:table-cell>
          <table:table-cell table:style-name="ce375" table:formula="of:=IF(AND([.S86]&gt;0;[.U86]&gt;0); [.S86]*ROUND([.U86];0) / 1000; &quot;&quot;)">
            <text:p/>
          </table:table-cell>
          <table:table-cell table:style-name="ce355" table:formula="of:=IF(AND([.Y86]&lt;&gt;0;[.Y8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71" table:formula="of:=HYPERLINK(&quot;https://www.emi-penza.ru/p/4102.3847-22&quot;; &quot;4102.3847-22&quot;)" office:value-type="string" office:string-value="4102.3847-22" calcext:value-type="string">
            <text:p>4102.3847-22</text:p>
          </table:table-cell>
          <table:table-cell table:style-name="ce111" table:number-columns-repeated="3"/>
          <table:table-cell table:style-name="ce158" office:value-type="string" calcext:value-type="string">
            <text:p>датчик скорости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975" calcext:value-type="float">
            <text:p>975,00</text:p>
          </table:table-cell>
          <table:table-cell table:style-name="ce248" table:formula="of:=ROUND([.N87]*1.22; 2)" office:value-type="float" office:value="1189.5" calcext:value-type="float">
            <text:p>1189,50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87]=0;[.N87]=&quot;&quot;); &quot;&quot;; [.O87]*ROUND([.U87];0))">
            <text:p/>
          </table:table-cell>
          <table:table-cell table:style-name="ce355" table:formula="of:=IF(AND([.N87]=&quot;&quot;; [.U87]&lt;&gt;&quot;&quot;);&quot;?&quot;;IF(AND([.W87]&lt;&gt;0;[.W87]&lt;&gt;&quot;&quot;); &quot;р.&quot;; &quot;&quot;))">
            <text:p/>
          </table:table-cell>
          <table:table-cell table:style-name="ce375" table:formula="of:=IF(AND([.S87]&gt;0;[.U87]&gt;0); [.S87]*ROUND([.U87];0) / 1000; &quot;&quot;)">
            <text:p/>
          </table:table-cell>
          <table:table-cell table:style-name="ce355" table:formula="of:=IF(AND([.Y87]&lt;&gt;0;[.Y8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_tail_no_border" office:value-type="string" calcext:value-type="string">
            <text:p>•</text:p>
          </table:table-cell>
          <table:table-cell table:style-name="ce52_tail_no_border_middle" table:formula="of:=HYPERLINK(&quot;https://www.emi-penza.ru/p/4102.3847-23&quot;; &quot;4102.3847-23&quot;)" office:value-type="string" office:string-value="4102.3847-23" calcext:value-type="string">
            <text:p>4102.3847-23</text:p>
          </table:table-cell>
          <table:table-cell table:style-name="ce122_tail_no_border_middle" office:value-type="string" calcext:value-type="string">
            <text:p>WABCO 4410371210</text:p>
          </table:table-cell>
          <table:table-cell table:style-name="ce122_tail_no_border_middle" table:number-columns-repeated="2"/>
          <table:table-cell table:style-name="ce159_tail_no_border_middle" office:value-type="string" calcext:value-type="string">
            <text:p>датчик скорости</text:p>
          </table:table-cell>
          <table:table-cell table:style-name="ce122_tail_no_border_middle"/>
          <table:table-cell table:style-name="ce188_tail_no_border_middle" table:number-columns-repeated="2"/>
          <table:table-cell table:style-name="ce312_tail_no_border_middle" office:value-type="string" calcext:value-type="string">
            <text:p>КАМАЗ</text:p>
          </table:table-cell>
          <table:table-cell table:style-name="ce122_tail_no_border_middle" table:number-columns-repeated="2"/>
          <table:table-cell table:style-name="ce253_tail_no_border_middle" office:value-type="float" office:value="1350" calcext:value-type="float">
            <text:p>1350,00</text:p>
          </table:table-cell>
          <table:table-cell table:style-name="ce253_tail_no_border_middle" table:formula="of:=ROUND([.N88]*1.22; 2)" office:value-type="float" office:value="1647" calcext:value-type="float">
            <text:p>1647,00</text:p>
          </table:table-cell>
          <table:table-cell table:number-columns-repeated="2"/>
          <table:table-cell table:style-name="ce335"/>
          <table:table-cell table:style-name="ce274_tail_no_border_middle" office:value-type="float" office:value="30" calcext:value-type="float">
            <text:p>30</text:p>
          </table:table-cell>
          <table:table-cell table:style-name="ce274_tail_no_border_middle"/>
          <table:table-cell table:style-name="ce299_tail_no_border_middle" office:value-type="float" office:value="0" calcext:value-type="float">
            <text:p>0</text:p>
          </table:table-cell>
          <table:table-cell table:style-name="ce274_tail_no_border_middle"/>
          <table:table-cell table:style-name="ce409_tail_no_border_middle" table:formula="of:=IF(OR([.U88]=0;[.N88]=&quot;&quot;); &quot;&quot;; [.O88]*ROUND([.U88];0))">
            <text:p/>
          </table:table-cell>
          <table:table-cell table:style-name="ce442_tail_no_border_middle" table:formula="of:=IF(AND([.N88]=&quot;&quot;; [.U88]&lt;&gt;&quot;&quot;);&quot;?&quot;;IF(AND([.W88]&lt;&gt;0;[.W88]&lt;&gt;&quot;&quot;); &quot;р.&quot;; &quot;&quot;))">
            <text:p/>
          </table:table-cell>
          <table:table-cell table:style-name="ce459_tail_no_border_middle" table:formula="of:=IF(AND([.S88]&gt;0;[.U88]&gt;0); [.S88]*ROUND([.U88];0) / 1000; &quot;&quot;)">
            <text:p/>
          </table:table-cell>
          <table:table-cell table:style-name="ce442_tail_no_border_middle" table:formula="of:=IF(AND([.Y88]&lt;&gt;0;[.Y88]&lt;&gt;&quot;&quot;); &quot;кг&quot;; &quot;&quot;)">
            <text:p/>
          </table:table-cell>
          <table:table-cell table:style-name="ce335"/>
          <table:table-cell table:number-columns-repeated="974"/>
        </table:table-row>
        <table:table-row table:style-name="ro17">
          <table:table-cell/>
          <table:table-cell table:style-name="ce3_tail_no_border"/>
          <table:table-cell table:number-columns-repeated="15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409_tail_no_border"/>
          <table:table-cell table:style-name="ce409_tail_no_border" table:formula="of:=IF(OR([.U89]=0;[.N89]=&quot;&quot;); &quot;&quot;; [.O89]*ROUND([.U89];0))">
            <text:p/>
          </table:table-cell>
          <table:table-cell table:style-name="ce409_tail_no_border" table:formula="of:=IF(AND([.N89]=&quot;&quot;; [.U89]&lt;&gt;&quot;&quot;);&quot;?&quot;;IF(AND([.W89]&lt;&gt;0;[.W89]&lt;&gt;&quot;&quot;); &quot;р.&quot;; &quot;&quot;))">
            <text:p/>
          </table:table-cell>
          <table:table-cell table:style-name="ce409_tail_no_border" table:formula="of:=IF(AND([.S89]&gt;0;[.U89]&gt;0); [.S89]*ROUND([.U89];0) / 1000; &quot;&quot;)">
            <text:p/>
          </table:table-cell>
          <table:table-cell table:style-name="ce409_tail_no_border" table:formula="of:=IF(AND([.Y89]&lt;&gt;0;[.Y89]&lt;&gt;&quot;&quot;); &quot;кг&quot;; &quot;&quot;)">
            <text:p/>
          </table:table-cell>
          <table:table-cell table:style-name="ce409_tail_no_border"/>
          <table:table-cell table:number-columns-repeated="97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выключатели автомобильные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492"/>
          <table:table-cell table:style-name="ce458"/>
          <table:table-cell table:style-name="ce527" table:formula="of:=IF(OR([.U90]=0;[.N90]=&quot;&quot;); &quot;&quot;; [.O90]*ROUND([.U90];0))">
            <text:p/>
          </table:table-cell>
          <table:table-cell table:style-name="ce547" table:formula="of:=IF(AND([.N90]=&quot;&quot;; [.U90]&lt;&gt;&quot;&quot;);&quot;?&quot;;IF(AND([.W90]&lt;&gt;0;[.W90]&lt;&gt;&quot;&quot;); &quot;р.&quot;; &quot;&quot;))">
            <text:p/>
          </table:table-cell>
          <table:table-cell table:style-name="ce566" table:formula="of:=IF(AND([.S90]&gt;0;[.U90]&gt;0); [.S90]*ROUND([.U90];0) / 1000; &quot;&quot;)">
            <text:p/>
          </table:table-cell>
          <table:table-cell table:style-name="ce547" table:formula="of:=IF(AND([.Y90]&lt;&gt;0;[.Y9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91]=0;[.N91]=&quot;&quot;); &quot;&quot;; [.O91]*ROUND([.U91];0))">
            <text:p/>
          </table:table-cell>
          <table:table-cell table:style-name="ce548" table:formula="of:=IF(AND([.N91]=&quot;&quot;; [.U91]&lt;&gt;&quot;&quot;);&quot;?&quot;;IF(AND([.W91]&lt;&gt;0;[.W91]&lt;&gt;&quot;&quot;); &quot;р.&quot;; &quot;&quot;))">
            <text:p/>
          </table:table-cell>
          <table:table-cell table:style-name="ce493" table:formula="of:=IF(AND([.S91]&gt;0;[.U91]&gt;0); [.S91]*ROUND([.U91];0) / 1000; &quot;&quot;)">
            <text:p/>
          </table:table-cell>
          <table:table-cell table:style-name="ce548" table:formula="of:=IF(AND([.Y91]&lt;&gt;0;[.Y9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14"/>
          <table:table-cell table:style-name="ce337" table:number-columns-repeated="3"/>
          <table:table-cell table:style-name="ce285"/>
          <table:table-cell table:style-name="ce337"/>
          <table:table-cell table:style-name="ce405" table:formula="of:=IF(OR([.U92]=0;[.N92]=&quot;&quot;); &quot;&quot;; [.O92]*ROUND([.U92];0))">
            <text:p/>
          </table:table-cell>
          <table:table-cell table:style-name="ce453" table:formula="of:=IF(AND([.N92]=&quot;&quot;; [.U92]&lt;&gt;&quot;&quot;);&quot;?&quot;;IF(AND([.W92]&lt;&gt;0;[.W92]&lt;&gt;&quot;&quot;); &quot;р.&quot;; &quot;&quot;))">
            <text:p/>
          </table:table-cell>
          <table:table-cell table:style-name="ce493" table:formula="of:=IF(AND([.S92]&gt;0;[.U92]&gt;0); [.S92]*ROUND([.U92];0) / 1000; &quot;&quot;)">
            <text:p/>
          </table:table-cell>
          <table:table-cell table:style-name="ce385" table:formula="of:=IF(AND([.Y92]&lt;&gt;0;[.Y9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9.3720&quot;; &quot;19.3720&quot;)" office:value-type="string" office:string-value="19.3720" calcext:value-type="string">
            <text:p>19.3720</text:p>
          </table:table-cell>
          <table:table-cell table:style-name="ce111" office:value-type="string" calcext:value-type="string">
            <text:p>ВК 412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топ-сигна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, УАЗ</text:p>
          </table:table-cell>
          <table:table-cell table:style-name="ce111" table:number-columns-repeated="2"/>
          <table:table-cell table:style-name="ce248" office:value-type="float" office:value="59" calcext:value-type="float">
            <text:p>59,00</text:p>
          </table:table-cell>
          <table:table-cell table:style-name="ce248" table:formula="of:=ROUND([.N93]*1.22; 2)" office:value-type="float" office:value="71.98" calcext:value-type="float">
            <text:p>71,98</text:p>
          </table:table-cell>
          <table:table-cell table:number-columns-repeated="2"/>
          <table:table-cell table:style-name="ce337"/>
          <table:table-cell table:style-name="ce273" office:value-type="float" office:value="17" calcext:value-type="float">
            <text:p>1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93]=0;[.N93]=&quot;&quot;); &quot;&quot;; [.O93]*ROUND([.U93];0))">
            <text:p/>
          </table:table-cell>
          <table:table-cell table:style-name="ce355" table:formula="of:=IF(AND([.N93]=&quot;&quot;; [.U93]&lt;&gt;&quot;&quot;);&quot;?&quot;;IF(AND([.W93]&lt;&gt;0;[.W93]&lt;&gt;&quot;&quot;); &quot;р.&quot;; &quot;&quot;))">
            <text:p/>
          </table:table-cell>
          <table:table-cell table:style-name="ce375" table:formula="of:=IF(AND([.S93]&gt;0;[.U93]&gt;0); [.S93]*ROUND([.U93];0) / 1000; &quot;&quot;)">
            <text:p/>
          </table:table-cell>
          <table:table-cell table:style-name="ce355" table:formula="of:=IF(AND([.Y93]&lt;&gt;0;[.Y9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20.3720&quot;; &quot;20.3720&quot;)" office:value-type="string" office:string-value="20.3720" calcext:value-type="string">
            <text:p>20.3720</text:p>
          </table:table-cell>
          <table:table-cell table:style-name="ce111" office:value-type="string" calcext:value-type="string">
            <text:p>15.3720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топ-сигна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</text:p>
          </table:table-cell>
          <table:table-cell table:style-name="ce111" table:number-columns-repeated="2"/>
          <table:table-cell table:style-name="ce248" office:value-type="float" office:value="59" calcext:value-type="float">
            <text:p>59,00</text:p>
          </table:table-cell>
          <table:table-cell table:style-name="ce248" table:formula="of:=ROUND([.N94]*1.22; 2)" office:value-type="float" office:value="71.98" calcext:value-type="float">
            <text:p>71,98</text:p>
          </table:table-cell>
          <table:table-cell table:number-columns-repeated="2"/>
          <table:table-cell table:style-name="ce337"/>
          <table:table-cell table:style-name="ce273" office:value-type="float" office:value="15" calcext:value-type="float">
            <text:p>1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94]=0;[.N94]=&quot;&quot;); &quot;&quot;; [.O94]*ROUND([.U94];0))">
            <text:p/>
          </table:table-cell>
          <table:table-cell table:style-name="ce355" table:formula="of:=IF(AND([.N94]=&quot;&quot;; [.U94]&lt;&gt;&quot;&quot;);&quot;?&quot;;IF(AND([.W94]&lt;&gt;0;[.W94]&lt;&gt;&quot;&quot;); &quot;р.&quot;; &quot;&quot;))">
            <text:p/>
          </table:table-cell>
          <table:table-cell table:style-name="ce375" table:formula="of:=IF(AND([.S94]&gt;0;[.U94]&gt;0); [.S94]*ROUND([.U94];0) / 1000; &quot;&quot;)">
            <text:p/>
          </table:table-cell>
          <table:table-cell table:style-name="ce355" table:formula="of:=IF(AND([.Y94]&lt;&gt;0;[.Y9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20.3720-01&quot;; &quot;20.3720-01&quot;)" office:value-type="string" office:string-value="20.3720-01" calcext:value-type="string">
            <text:p>20.3720-01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концевой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автобусы группы ГАЗ, КАМАЗ, троллейбусы, электробусы</text:p>
          </table:table-cell>
          <table:table-cell table:style-name="ce111" table:number-columns-repeated="2"/>
          <table:table-cell table:style-name="ce248" office:value-type="float" office:value="66" calcext:value-type="float">
            <text:p>66,00</text:p>
          </table:table-cell>
          <table:table-cell table:style-name="ce248" table:formula="of:=ROUND([.N95]*1.22; 2)" office:value-type="float" office:value="80.52" calcext:value-type="float">
            <text:p>80,52</text:p>
          </table:table-cell>
          <table:table-cell table:number-columns-repeated="2"/>
          <table:table-cell table:style-name="ce337"/>
          <table:table-cell table:style-name="ce273" office:value-type="float" office:value="17" calcext:value-type="float">
            <text:p>1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95]=0;[.N95]=&quot;&quot;); &quot;&quot;; [.O95]*ROUND([.U95];0))">
            <text:p/>
          </table:table-cell>
          <table:table-cell table:style-name="ce355" table:formula="of:=IF(AND([.N95]=&quot;&quot;; [.U95]&lt;&gt;&quot;&quot;);&quot;?&quot;;IF(AND([.W95]&lt;&gt;0;[.W95]&lt;&gt;&quot;&quot;); &quot;р.&quot;; &quot;&quot;))">
            <text:p/>
          </table:table-cell>
          <table:table-cell table:style-name="ce375" table:formula="of:=IF(AND([.S95]&gt;0;[.U95]&gt;0); [.S95]*ROUND([.U95];0) / 1000; &quot;&quot;)">
            <text:p/>
          </table:table-cell>
          <table:table-cell table:style-name="ce355" table:formula="of:=IF(AND([.Y95]&lt;&gt;0;[.Y9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20.3720-02&quot;; &quot;20.3720-02&quot;)" office:value-type="string" office:string-value="20.3720-02" calcext:value-type="string">
            <text:p>20.3720-02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концевой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автобусы, троллейбусы, электробусы</text:p>
          </table:table-cell>
          <table:table-cell table:style-name="ce111" table:number-columns-repeated="2"/>
          <table:table-cell table:style-name="ce248" office:value-type="float" office:value="68" calcext:value-type="float">
            <text:p>68,00</text:p>
          </table:table-cell>
          <table:table-cell table:style-name="ce248" table:formula="of:=ROUND([.N96]*1.22; 2)" office:value-type="float" office:value="82.96" calcext:value-type="float">
            <text:p>82,96</text:p>
          </table:table-cell>
          <table:table-cell table:number-columns-repeated="2"/>
          <table:table-cell table:style-name="ce337"/>
          <table:table-cell table:style-name="ce273" office:value-type="float" office:value="17" calcext:value-type="float">
            <text:p>1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96]=0;[.N96]=&quot;&quot;); &quot;&quot;; [.O96]*ROUND([.U96];0))">
            <text:p/>
          </table:table-cell>
          <table:table-cell table:style-name="ce355" table:formula="of:=IF(AND([.N96]=&quot;&quot;; [.U96]&lt;&gt;&quot;&quot;);&quot;?&quot;;IF(AND([.W96]&lt;&gt;0;[.W96]&lt;&gt;&quot;&quot;); &quot;р.&quot;; &quot;&quot;))">
            <text:p/>
          </table:table-cell>
          <table:table-cell table:style-name="ce375" table:formula="of:=IF(AND([.S96]&gt;0;[.U96]&gt;0); [.S96]*ROUND([.U96];0) / 1000; &quot;&quot;)">
            <text:p/>
          </table:table-cell>
          <table:table-cell table:style-name="ce355" table:formula="of:=IF(AND([.Y96]&lt;&gt;0;[.Y9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20.3720-03&quot;; &quot;20.3720-03&quot;)" office:value-type="string" office:string-value="20.3720-03" calcext:value-type="string">
            <text:p>20.3720-03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199" calcext:value-type="float">
            <text:p>199,00</text:p>
          </table:table-cell>
          <table:table-cell table:style-name="ce248" table:formula="of:=ROUND([.N97]*1.22; 2)" office:value-type="float" office:value="242.78" calcext:value-type="float">
            <text:p>242,78</text:p>
          </table:table-cell>
          <table:table-cell table:number-columns-repeated="2"/>
          <table:table-cell table:style-name="ce337"/>
          <table:table-cell table:style-name="ce273" office:value-type="float" office:value="22" calcext:value-type="float">
            <text:p>2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97]=0;[.N97]=&quot;&quot;); &quot;&quot;; [.O97]*ROUND([.U97];0))">
            <text:p/>
          </table:table-cell>
          <table:table-cell table:style-name="ce355" table:formula="of:=IF(AND([.N97]=&quot;&quot;; [.U97]&lt;&gt;&quot;&quot;);&quot;?&quot;;IF(AND([.W97]&lt;&gt;0;[.W97]&lt;&gt;&quot;&quot;); &quot;р.&quot;; &quot;&quot;))">
            <text:p/>
          </table:table-cell>
          <table:table-cell table:style-name="ce375" table:formula="of:=IF(AND([.S97]&gt;0;[.U97]&gt;0); [.S97]*ROUND([.U97];0) / 1000; &quot;&quot;)">
            <text:p/>
          </table:table-cell>
          <table:table-cell table:style-name="ce355" table:formula="of:=IF(AND([.Y97]&lt;&gt;0;[.Y9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25.3720&quot;; &quot;25.3720&quot;)" office:value-type="string" office:string-value="25.3720" calcext:value-type="string">
            <text:p>25.3720</text:p>
          </table:table-cell>
          <table:table-cell table:style-name="ce111" office:value-type="string" calcext:value-type="string">
            <text:p>211.3720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топ-сигна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 с электронной педалью газа</text:p>
          </table:table-cell>
          <table:table-cell table:style-name="ce111" table:number-columns-repeated="2"/>
          <table:table-cell table:style-name="ce248" office:value-type="float" office:value="91" calcext:value-type="float">
            <text:p>91,00</text:p>
          </table:table-cell>
          <table:table-cell table:style-name="ce248" table:formula="of:=ROUND([.N98]*1.22; 2)" office:value-type="float" office:value="111.02" calcext:value-type="float">
            <text:p>111,02</text:p>
          </table:table-cell>
          <table:table-cell table:number-columns-repeated="2"/>
          <table:table-cell table:style-name="ce337"/>
          <table:table-cell table:style-name="ce273" office:value-type="float" office:value="19" calcext:value-type="float">
            <text:p>19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98]=0;[.N98]=&quot;&quot;); &quot;&quot;; [.O98]*ROUND([.U98];0))">
            <text:p/>
          </table:table-cell>
          <table:table-cell table:style-name="ce355" table:formula="of:=IF(AND([.N98]=&quot;&quot;; [.U98]&lt;&gt;&quot;&quot;);&quot;?&quot;;IF(AND([.W98]&lt;&gt;0;[.W98]&lt;&gt;&quot;&quot;); &quot;р.&quot;; &quot;&quot;))">
            <text:p/>
          </table:table-cell>
          <table:table-cell table:style-name="ce375" table:formula="of:=IF(AND([.S98]&gt;0;[.U98]&gt;0); [.S98]*ROUND([.U98];0) / 1000; &quot;&quot;)">
            <text:p/>
          </table:table-cell>
          <table:table-cell table:style-name="ce355" table:formula="of:=IF(AND([.Y98]&lt;&gt;0;[.Y9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49" table:formula="of:=HYPERLINK(&quot;https://www.emi-penza.ru/p/25.3720-01&quot;; &quot;25.3720-01&quot;)" office:value-type="string" office:string-value="25.3720-01" calcext:value-type="string">
            <text:p>25.3720-01</text:p>
          </table:table-cell>
          <table:table-cell table:style-name="ce111" office:value-type="string" calcext:value-type="string">
            <text:p>21.3720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топ-сигна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ГАЗ, УАЗ, Шевроле Нива с электронными педалями газа</text:p>
          </table:table-cell>
          <table:table-cell table:style-name="ce111" table:number-columns-repeated="2"/>
          <table:table-cell table:style-name="ce248" office:value-type="float" office:value="96" calcext:value-type="float">
            <text:p>96,00</text:p>
          </table:table-cell>
          <table:table-cell table:style-name="ce248" table:formula="of:=ROUND([.N99]*1.22; 2)" office:value-type="float" office:value="117.12" calcext:value-type="float">
            <text:p>117,12</text:p>
          </table:table-cell>
          <table:table-cell table:number-columns-repeated="2"/>
          <table:table-cell table:style-name="ce337"/>
          <table:table-cell table:style-name="ce273" office:value-type="float" office:value="21" calcext:value-type="float">
            <text:p>21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99]=0;[.N99]=&quot;&quot;); &quot;&quot;; [.O99]*ROUND([.U99];0))">
            <text:p/>
          </table:table-cell>
          <table:table-cell table:style-name="ce355" table:formula="of:=IF(AND([.N99]=&quot;&quot;; [.U99]&lt;&gt;&quot;&quot;);&quot;?&quot;;IF(AND([.W99]&lt;&gt;0;[.W99]&lt;&gt;&quot;&quot;); &quot;р.&quot;; &quot;&quot;))">
            <text:p/>
          </table:table-cell>
          <table:table-cell table:style-name="ce375" table:formula="of:=IF(AND([.S99]&gt;0;[.U99]&gt;0); [.S99]*ROUND([.U99];0) / 1000; &quot;&quot;)">
            <text:p/>
          </table:table-cell>
          <table:table-cell table:style-name="ce355" table:formula="of:=IF(AND([.Y99]&lt;&gt;0;[.Y9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49" table:formula="of:=HYPERLINK(&quot;https://www.emi-penza.ru/p/25.3720-02&quot;; &quot;25.3720-02&quot;)" office:value-type="string" office:string-value="25.3720-02" calcext:value-type="string">
            <text:p>25.3720-02</text:p>
          </table:table-cell>
          <table:table-cell table:style-name="ce111" office:value-type="string" calcext:value-type="string">
            <text:p>21.3720-01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положения педали сцепления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ГАЗ, УАЗ, Шевроле Нива с электронными педалями газа</text:p>
          </table:table-cell>
          <table:table-cell table:style-name="ce111" table:number-columns-repeated="2"/>
          <table:table-cell table:style-name="ce248" office:value-type="float" office:value="90" calcext:value-type="float">
            <text:p>90,00</text:p>
          </table:table-cell>
          <table:table-cell table:style-name="ce248" table:formula="of:=ROUND([.N100]*1.22; 2)" office:value-type="float" office:value="109.8" calcext:value-type="float">
            <text:p>109,80</text:p>
          </table:table-cell>
          <table:table-cell table:number-columns-repeated="2"/>
          <table:table-cell table:style-name="ce337"/>
          <table:table-cell table:style-name="ce273" office:value-type="float" office:value="20" calcext:value-type="float">
            <text:p>2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0]=0;[.N100]=&quot;&quot;); &quot;&quot;; [.O100]*ROUND([.U100];0))">
            <text:p/>
          </table:table-cell>
          <table:table-cell table:style-name="ce355" table:formula="of:=IF(AND([.N100]=&quot;&quot;; [.U100]&lt;&gt;&quot;&quot;);&quot;?&quot;;IF(AND([.W100]&lt;&gt;0;[.W100]&lt;&gt;&quot;&quot;); &quot;р.&quot;; &quot;&quot;))">
            <text:p/>
          </table:table-cell>
          <table:table-cell table:style-name="ce375" table:formula="of:=IF(AND([.S100]&gt;0;[.U100]&gt;0); [.S100]*ROUND([.U100];0) / 1000; &quot;&quot;)">
            <text:p/>
          </table:table-cell>
          <table:table-cell table:style-name="ce355" table:formula="of:=IF(AND([.Y100]&lt;&gt;0;[.Y10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02.3768_M&quot;; &quot;1302.3768 М&quot;)" office:value-type="string" office:string-value="1302.3768 М" calcext:value-type="string">
            <text:p>1302.3768 М</text:p>
          </table:table-cell>
          <table:table-cell table:style-name="ce111" office:value-type="string" calcext:value-type="string">
            <text:p>ВК-418,12-3,12-5,ВЗХ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, ГАЗ, КАМАЗ (гарантия 3 года)</text:p>
          </table:table-cell>
          <table:table-cell table:style-name="ce111" table:number-columns-repeated="2"/>
          <table:table-cell table:style-name="ce248" office:value-type="float" office:value="93" calcext:value-type="float">
            <text:p>93,00</text:p>
          </table:table-cell>
          <table:table-cell table:style-name="ce248" table:formula="of:=ROUND([.N101]*1.22; 2)" office:value-type="float" office:value="113.46" calcext:value-type="float">
            <text:p>113,46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1]=0;[.N101]=&quot;&quot;); &quot;&quot;; [.O101]*ROUND([.U101];0))">
            <text:p/>
          </table:table-cell>
          <table:table-cell table:style-name="ce355" table:formula="of:=IF(AND([.N101]=&quot;&quot;; [.U101]&lt;&gt;&quot;&quot;);&quot;?&quot;;IF(AND([.W101]&lt;&gt;0;[.W101]&lt;&gt;&quot;&quot;); &quot;р.&quot;; &quot;&quot;))">
            <text:p/>
          </table:table-cell>
          <table:table-cell table:style-name="ce375" table:formula="of:=IF(AND([.S101]&gt;0;[.U101]&gt;0); [.S101]*ROUND([.U101];0) / 1000; &quot;&quot;)">
            <text:p/>
          </table:table-cell>
          <table:table-cell table:style-name="ce355" table:formula="of:=IF(AND([.Y101]&lt;&gt;0;[.Y10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12.3768-01&quot;; &quot;1312.3768-01&quot;)" office:value-type="string" office:string-value="1312.3768-01" calcext:value-type="string">
            <text:p>1312.3768-01</text:p>
          </table:table-cell>
          <table:table-cell table:style-name="ce111" office:value-type="string" calcext:value-type="string">
            <text:p>ВК 415, ВК 12-2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 (с увеличенным ресурсом, большой корпус)</text:p>
          </table:table-cell>
          <table:table-cell table:style-name="ce111" table:number-columns-repeated="2"/>
          <table:table-cell table:style-name="ce248" office:value-type="float" office:value="97" calcext:value-type="float">
            <text:p>97,00</text:p>
          </table:table-cell>
          <table:table-cell table:style-name="ce248" table:formula="of:=ROUND([.N102]*1.22; 2)" office:value-type="float" office:value="118.34" calcext:value-type="float">
            <text:p>118,34</text:p>
          </table:table-cell>
          <table:table-cell table:number-columns-repeated="2"/>
          <table:table-cell table:style-name="ce337"/>
          <table:table-cell table:style-name="ce273" office:value-type="float" office:value="38" calcext:value-type="float">
            <text:p>38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2]=0;[.N102]=&quot;&quot;); &quot;&quot;; [.O102]*ROUND([.U102];0))">
            <text:p/>
          </table:table-cell>
          <table:table-cell table:style-name="ce355" table:formula="of:=IF(AND([.N102]=&quot;&quot;; [.U102]&lt;&gt;&quot;&quot;);&quot;?&quot;;IF(AND([.W102]&lt;&gt;0;[.W102]&lt;&gt;&quot;&quot;); &quot;р.&quot;; &quot;&quot;))">
            <text:p/>
          </table:table-cell>
          <table:table-cell table:style-name="ce375" table:formula="of:=IF(AND([.S102]&gt;0;[.U102]&gt;0); [.S102]*ROUND([.U102];0) / 1000; &quot;&quot;)">
            <text:p/>
          </table:table-cell>
          <table:table-cell table:style-name="ce355" table:formula="of:=IF(AND([.Y102]&lt;&gt;0;[.Y10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12.3768-01_var-02&quot;; &quot;1312.3768-01 исп-02&quot;)" office:value-type="string" office:string-value="1312.3768-01 исп-02" calcext:value-type="string">
            <text:p>1312.3768-01 исп-02</text:p>
          </table:table-cell>
          <table:table-cell table:style-name="ce111" table:number-columns-repeated="2"/>
          <table:table-cell table:style-name="ce111" office:value-type="string" calcext:value-type="string">
            <text:p>13.3720</text:p>
          </table:table-cell>
          <table:table-cell table:style-name="ce158" office:value-type="string" calcext:value-type="string">
            <text:p>выключатель блокировки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снегоходы Буран</text:p>
          </table:table-cell>
          <table:table-cell table:style-name="ce111" table:number-columns-repeated="2"/>
          <table:table-cell table:style-name="ce248" office:value-type="float" office:value="118" calcext:value-type="float">
            <text:p>118,00</text:p>
          </table:table-cell>
          <table:table-cell table:style-name="ce248" table:formula="of:=ROUND([.N103]*1.22; 2)" office:value-type="float" office:value="143.96" calcext:value-type="float">
            <text:p>143,96</text:p>
          </table:table-cell>
          <table:table-cell table:number-columns-repeated="2"/>
          <table:table-cell table:style-name="ce337"/>
          <table:table-cell table:style-name="ce273" office:value-type="float" office:value="26" calcext:value-type="float">
            <text:p>26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3]=0;[.N103]=&quot;&quot;); &quot;&quot;; [.O103]*ROUND([.U103];0))">
            <text:p/>
          </table:table-cell>
          <table:table-cell table:style-name="ce355" table:formula="of:=IF(AND([.N103]=&quot;&quot;; [.U103]&lt;&gt;&quot;&quot;);&quot;?&quot;;IF(AND([.W103]&lt;&gt;0;[.W103]&lt;&gt;&quot;&quot;); &quot;р.&quot;; &quot;&quot;))">
            <text:p/>
          </table:table-cell>
          <table:table-cell table:style-name="ce375" table:formula="of:=IF(AND([.S103]&gt;0;[.U103]&gt;0); [.S103]*ROUND([.U103];0) / 1000; &quot;&quot;)">
            <text:p/>
          </table:table-cell>
          <table:table-cell table:style-name="ce355" table:formula="of:=IF(AND([.Y103]&lt;&gt;0;[.Y10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22.3768-01&quot;; &quot;1322.3768-01&quot;)" office:value-type="string" office:string-value="1322.3768-01" calcext:value-type="string">
            <text:p>1322.3768-01</text:p>
          </table:table-cell>
          <table:table-cell table:style-name="ce111" office:value-type="string" calcext:value-type="string">
            <text:p>55.3710, ВЗХ-4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 (с увеличенным ресурсом, большой корпус)</text:p>
          </table:table-cell>
          <table:table-cell table:style-name="ce111" table:number-columns-repeated="2"/>
          <table:table-cell table:style-name="ce248" office:value-type="float" office:value="96" calcext:value-type="float">
            <text:p>96,00</text:p>
          </table:table-cell>
          <table:table-cell table:style-name="ce248" table:formula="of:=ROUND([.N104]*1.22; 2)" office:value-type="float" office:value="117.12" calcext:value-type="float">
            <text:p>117,12</text:p>
          </table:table-cell>
          <table:table-cell table:number-columns-repeated="2"/>
          <table:table-cell table:style-name="ce337"/>
          <table:table-cell table:style-name="ce273" office:value-type="float" office:value="36" calcext:value-type="float">
            <text:p>36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4]=0;[.N104]=&quot;&quot;); &quot;&quot;; [.O104]*ROUND([.U104];0))">
            <text:p/>
          </table:table-cell>
          <table:table-cell table:style-name="ce355" table:formula="of:=IF(AND([.N104]=&quot;&quot;; [.U104]&lt;&gt;&quot;&quot;);&quot;?&quot;;IF(AND([.W104]&lt;&gt;0;[.W104]&lt;&gt;&quot;&quot;); &quot;р.&quot;; &quot;&quot;))">
            <text:p/>
          </table:table-cell>
          <table:table-cell table:style-name="ce375" table:formula="of:=IF(AND([.S104]&gt;0;[.U104]&gt;0); [.S104]*ROUND([.U104];0) / 1000; &quot;&quot;)">
            <text:p/>
          </table:table-cell>
          <table:table-cell table:style-name="ce355" table:formula="of:=IF(AND([.Y104]&lt;&gt;0;[.Y10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32.3768&quot;; &quot;1332.3768&quot;)" office:value-type="string" office:string-value="1332.3768" calcext:value-type="string">
            <text:p>1332.3768</text:p>
          </table:table-cell>
          <table:table-cell table:style-name="ce111" office:value-type="string" calcext:value-type="string">
            <text:p>ВЗХ-7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Лада Калина, Лада Приора</text:p>
          </table:table-cell>
          <table:table-cell table:style-name="ce111" table:number-columns-repeated="2"/>
          <table:table-cell table:style-name="ce248" office:value-type="float" office:value="99" calcext:value-type="float">
            <text:p>99,00</text:p>
          </table:table-cell>
          <table:table-cell table:style-name="ce248" table:formula="of:=ROUND([.N105]*1.22; 2)" office:value-type="float" office:value="120.78" calcext:value-type="float">
            <text:p>120,78</text:p>
          </table:table-cell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5]=0;[.N105]=&quot;&quot;); &quot;&quot;; [.O105]*ROUND([.U105];0))">
            <text:p/>
          </table:table-cell>
          <table:table-cell table:style-name="ce355" table:formula="of:=IF(AND([.N105]=&quot;&quot;; [.U105]&lt;&gt;&quot;&quot;);&quot;?&quot;;IF(AND([.W105]&lt;&gt;0;[.W105]&lt;&gt;&quot;&quot;); &quot;р.&quot;; &quot;&quot;))">
            <text:p/>
          </table:table-cell>
          <table:table-cell table:style-name="ce375" table:formula="of:=IF(AND([.S105]&gt;0;[.U105]&gt;0); [.S105]*ROUND([.U105];0) / 1000; &quot;&quot;)">
            <text:p/>
          </table:table-cell>
          <table:table-cell table:style-name="ce355" table:formula="of:=IF(AND([.Y105]&lt;&gt;0;[.Y10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32.3768-01&quot;; &quot;1332.3768-01&quot;)" office:value-type="string" office:string-value="1332.3768-01" calcext:value-type="string">
            <text:p>1332.3768-01</text:p>
          </table:table-cell>
          <table:table-cell table:style-name="ce111" office:value-type="string" calcext:value-type="string">
            <text:p>ВЗХ-9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Лада Гранта, Калина, Приора с трос. прив. кор. передач</text:p>
          </table:table-cell>
          <table:table-cell table:style-name="ce111" table:number-columns-repeated="2"/>
          <table:table-cell table:style-name="ce248" office:value-type="float" office:value="111" calcext:value-type="float">
            <text:p>111,00</text:p>
          </table:table-cell>
          <table:table-cell table:style-name="ce248" table:formula="of:=ROUND([.N106]*1.22; 2)" office:value-type="float" office:value="135.42" calcext:value-type="float">
            <text:p>135,42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6]=0;[.N106]=&quot;&quot;); &quot;&quot;; [.O106]*ROUND([.U106];0))">
            <text:p/>
          </table:table-cell>
          <table:table-cell table:style-name="ce355" table:formula="of:=IF(AND([.N106]=&quot;&quot;; [.U106]&lt;&gt;&quot;&quot;);&quot;?&quot;;IF(AND([.W106]&lt;&gt;0;[.W106]&lt;&gt;&quot;&quot;); &quot;р.&quot;; &quot;&quot;))">
            <text:p/>
          </table:table-cell>
          <table:table-cell table:style-name="ce375" table:formula="of:=IF(AND([.S106]&gt;0;[.U106]&gt;0); [.S106]*ROUND([.U106];0) / 1000; &quot;&quot;)">
            <text:p/>
          </table:table-cell>
          <table:table-cell table:style-name="ce355" table:formula="of:=IF(AND([.Y106]&lt;&gt;0;[.Y10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32.3768-02&quot;; &quot;1332.3768-02&quot;)" office:value-type="string" office:string-value="1332.3768-02" calcext:value-type="string">
            <text:p>1332.3768-02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144" calcext:value-type="float">
            <text:p>144,00</text:p>
          </table:table-cell>
          <table:table-cell table:style-name="ce248" table:formula="of:=ROUND([.N107]*1.22; 2)" office:value-type="float" office:value="175.68" calcext:value-type="float">
            <text:p>175,68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7]=0;[.N107]=&quot;&quot;); &quot;&quot;; [.O107]*ROUND([.U107];0))">
            <text:p/>
          </table:table-cell>
          <table:table-cell table:style-name="ce355" table:formula="of:=IF(AND([.N107]=&quot;&quot;; [.U107]&lt;&gt;&quot;&quot;);&quot;?&quot;;IF(AND([.W107]&lt;&gt;0;[.W107]&lt;&gt;&quot;&quot;); &quot;р.&quot;; &quot;&quot;))">
            <text:p/>
          </table:table-cell>
          <table:table-cell table:style-name="ce375" table:formula="of:=IF(AND([.S107]&gt;0;[.U107]&gt;0); [.S107]*ROUND([.U107];0) / 1000; &quot;&quot;)">
            <text:p/>
          </table:table-cell>
          <table:table-cell table:style-name="ce355" table:formula="of:=IF(AND([.Y107]&lt;&gt;0;[.Y10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42.3768&quot;; &quot;1342.3768&quot;)" office:value-type="string" office:string-value="1342.3768" calcext:value-type="string">
            <text:p>1342.3768</text:p>
          </table:table-cell>
          <table:table-cell table:style-name="ce111" office:value-type="string" calcext:value-type="string">
            <text:p>3163-3710070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игнализации раб. трансмиссии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УАЗ Патриот</text:p>
          </table:table-cell>
          <table:table-cell table:style-name="ce111" table:number-columns-repeated="2"/>
          <table:table-cell table:style-name="ce248" office:value-type="float" office:value="110" calcext:value-type="float">
            <text:p>110,00</text:p>
          </table:table-cell>
          <table:table-cell table:style-name="ce248" table:formula="of:=ROUND([.N108]*1.22; 2)" office:value-type="float" office:value="134.2" calcext:value-type="float">
            <text:p>134,20</text:p>
          </table:table-cell>
          <table:table-cell table:number-columns-repeated="2"/>
          <table:table-cell table:style-name="ce337"/>
          <table:table-cell table:style-name="ce273" office:value-type="float" office:value="36" calcext:value-type="float">
            <text:p>36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8]=0;[.N108]=&quot;&quot;); &quot;&quot;; [.O108]*ROUND([.U108];0))">
            <text:p/>
          </table:table-cell>
          <table:table-cell table:style-name="ce355" table:formula="of:=IF(AND([.N108]=&quot;&quot;; [.U108]&lt;&gt;&quot;&quot;);&quot;?&quot;;IF(AND([.W108]&lt;&gt;0;[.W108]&lt;&gt;&quot;&quot;); &quot;р.&quot;; &quot;&quot;))">
            <text:p/>
          </table:table-cell>
          <table:table-cell table:style-name="ce375" table:formula="of:=IF(AND([.S108]&gt;0;[.U108]&gt;0); [.S108]*ROUND([.U108];0) / 1000; &quot;&quot;)">
            <text:p/>
          </table:table-cell>
          <table:table-cell table:style-name="ce355" table:formula="of:=IF(AND([.Y108]&lt;&gt;0;[.Y10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80" table:formula="of:=HYPERLINK(&quot;https://www.emi-penza.ru/p/1342.3768-01&quot;; &quot;1342.3768-01&quot;)" office:value-type="string" office:string-value="1342.3768-01" calcext:value-type="string">
            <text:p>1342.3768-01</text:p>
          </table:table-cell>
          <table:table-cell table:style-name="ce111" office:value-type="string" calcext:value-type="string">
            <text:p>ВК 12-21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топ-сигнала</text:p>
          </table:table-cell>
          <table:table-cell table:style-name="ce269" table:number-columns-repeated="3"/>
          <table:table-cell table:style-name="ce320" office:value-type="string" calcext:value-type="string">
            <text:p>тракторы МТЗ</text:p>
          </table:table-cell>
          <table:table-cell table:style-name="ce269" table:number-columns-repeated="2"/>
          <table:table-cell table:style-name="ce406" office:value-type="float" office:value="130" calcext:value-type="float">
            <text:p>130,00</text:p>
          </table:table-cell>
          <table:table-cell table:style-name="ce248" table:formula="of:=ROUND([.N109]*1.22; 2)" office:value-type="float" office:value="158.6" calcext:value-type="float">
            <text:p>158,60</text:p>
          </table:table-cell>
          <table:table-cell table:style-name="ce3"/>
          <table:table-cell/>
          <table:table-cell table:style-name="ce437"/>
          <table:table-cell table:style-name="ce273" office:value-type="float" office:value="45" calcext:value-type="float">
            <text:p>4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09]=0;[.N109]=&quot;&quot;); &quot;&quot;; [.O109]*ROUND([.U109];0))">
            <text:p/>
          </table:table-cell>
          <table:table-cell table:style-name="ce355" table:formula="of:=IF(AND([.N109]=&quot;&quot;; [.U109]&lt;&gt;&quot;&quot;);&quot;?&quot;;IF(AND([.W109]&lt;&gt;0;[.W109]&lt;&gt;&quot;&quot;); &quot;р.&quot;; &quot;&quot;))">
            <text:p/>
          </table:table-cell>
          <table:table-cell table:style-name="ce375" table:formula="of:=IF(AND([.S109]&gt;0;[.U109]&gt;0); [.S109]*ROUND([.U109];0) / 1000; &quot;&quot;)">
            <text:p/>
          </table:table-cell>
          <table:table-cell table:style-name="ce355" table:formula="of:=IF(AND([.Y109]&lt;&gt;0;[.Y109]&lt;&gt;&quot;&quot;); &quot;кг&quot;; &quot;&quot;)">
            <text:p/>
          </table:table-cell>
          <table:table-cell table:style-name="ce437"/>
          <table:table-cell table:style-name="ce3"/>
          <table:table-cell table:number-columns-repeated="973"/>
        </table:table-row>
        <table:table-row table:style-name="ro12">
          <table:table-cell/>
          <table:table-cell table:style-name="ce4"/>
          <table:table-cell table:style-name="ce80" table:formula="of:=HYPERLINK(&quot;https://www.emi-penza.ru/p/1342.3768-02&quot;; &quot;1342.3768-02&quot;)" office:value-type="string" office:string-value="1342.3768-02" calcext:value-type="string">
            <text:p>1342.3768-02</text:p>
          </table:table-cell>
          <table:table-cell table:style-name="ce111" office:value-type="string" calcext:value-type="string">
            <text:p>ВК 12-41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</text:p>
          </table:table-cell>
          <table:table-cell table:style-name="ce269" table:number-columns-repeated="3"/>
          <table:table-cell table:style-name="ce320" office:value-type="string" calcext:value-type="string">
            <text:p>тракторы МТЗ</text:p>
          </table:table-cell>
          <table:table-cell table:style-name="ce269" table:number-columns-repeated="2"/>
          <table:table-cell table:style-name="ce406" office:value-type="float" office:value="115" calcext:value-type="float">
            <text:p>115,00</text:p>
          </table:table-cell>
          <table:table-cell table:style-name="ce248" table:formula="of:=ROUND([.N110]*1.22; 2)" office:value-type="float" office:value="140.3" calcext:value-type="float">
            <text:p>140,30</text:p>
          </table:table-cell>
          <table:table-cell table:style-name="ce3"/>
          <table:table-cell/>
          <table:table-cell table:style-name="ce4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10]=0;[.N110]=&quot;&quot;); &quot;&quot;; [.O110]*ROUND([.U110];0))">
            <text:p/>
          </table:table-cell>
          <table:table-cell table:style-name="ce355" table:formula="of:=IF(AND([.N110]=&quot;&quot;; [.U110]&lt;&gt;&quot;&quot;);&quot;?&quot;;IF(AND([.W110]&lt;&gt;0;[.W110]&lt;&gt;&quot;&quot;); &quot;р.&quot;; &quot;&quot;))">
            <text:p/>
          </table:table-cell>
          <table:table-cell table:style-name="ce375" table:formula="of:=IF(AND([.S110]&gt;0;[.U110]&gt;0); [.S110]*ROUND([.U110];0) / 1000; &quot;&quot;)">
            <text:p/>
          </table:table-cell>
          <table:table-cell table:style-name="ce355" table:formula="of:=IF(AND([.Y110]&lt;&gt;0;[.Y110]&lt;&gt;&quot;&quot;); &quot;кг&quot;; &quot;&quot;)">
            <text:p/>
          </table:table-cell>
          <table:table-cell table:style-name="ce437"/>
          <table:table-cell table:style-name="ce3"/>
          <table:table-cell table:number-columns-repeated="973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42.3768-06&quot;; &quot;1342.3768-06&quot;)" office:value-type="string" office:string-value="1342.3768-06" calcext:value-type="string">
            <text:p>1342.3768-06</text:p>
          </table:table-cell>
          <table:table-cell table:style-name="ce122" office:value-type="string" calcext:value-type="string">
            <text:p>ВК 12-51,</text:p>
          </table:table-cell>
          <table:table-cell table:style-name="ce122" table:number-columns-repeated="2"/>
          <table:table-cell table:style-name="ce159" office:value-type="string" calcext:value-type="string">
            <text:p>выключатель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МТЗ-МК, УК1025, 1021, 1221, 1222, 1523,</text:p>
          </table:table-cell>
          <table:table-cell table:style-name="ce122"/>
          <table:table-cell table:style-name="ce361"/>
          <table:table-cell table:style-name="ce384" office:value-type="float" office:value="130" calcext:value-type="float">
            <text:p>130,00</text:p>
          </table:table-cell>
          <table:table-cell table:style-name="ce384" table:formula="of:=ROUND([.N111]*1.22; 2)" office:value-type="float" office:value="158.6" calcext:value-type="float">
            <text:p>158,60</text:p>
          </table:table-cell>
          <table:table-cell table:number-columns-repeated="2"/>
          <table:table-cell table:style-name="ce337"/>
          <table:table-cell table:style-name="ce274" office:value-type="float" office:value="41" calcext:value-type="float">
            <text:p>41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11]=0;[.N111]=&quot;&quot;); &quot;&quot;; [.O111]*ROUND([.U111];0))">
            <text:p/>
          </table:table-cell>
          <table:table-cell table:style-name="ce465" table:formula="of:=IF(AND([.N111]=&quot;&quot;; [.U111]&lt;&gt;&quot;&quot;);&quot;?&quot;;IF(AND([.W111]&lt;&gt;0;[.W111]&lt;&gt;&quot;&quot;); &quot;р.&quot;; &quot;&quot;))">
            <text:p/>
          </table:table-cell>
          <table:table-cell table:style-name="ce505" table:formula="of:=IF(AND([.S111]&gt;0;[.U111]&gt;0); [.S111]*ROUND([.U111];0) / 1000; &quot;&quot;)">
            <text:p/>
          </table:table-cell>
          <table:table-cell table:style-name="ce465" table:formula="of:=IF(AND([.Y111]&lt;&gt;0;[.Y11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51" office:value-type="string" calcext:value-type="string">
            <text:p>ЦИКС.642241.018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ПВМ 822, 2102, 2022, 2522</text:p>
          </table:table-cell>
          <table:table-cell table:style-name="ce123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112]=0;[.N112]=&quot;&quot;); &quot;&quot;; [.O112]*ROUND([.U112];0))">
            <text:p/>
          </table:table-cell>
          <table:table-cell table:style-name="ce543" table:formula="of:=IF(AND([.N112]=&quot;&quot;; [.U112]&lt;&gt;&quot;&quot;);&quot;?&quot;;IF(AND([.W112]&lt;&gt;0;[.W112]&lt;&gt;&quot;&quot;); &quot;р.&quot;; &quot;&quot;))">
            <text:p/>
          </table:table-cell>
          <table:table-cell table:style-name="ce562" table:formula="of:=IF(AND([.S112]&gt;0;[.U112]&gt;0); [.S112]*ROUND([.U112];0) / 1000; &quot;&quot;)">
            <text:p/>
          </table:table-cell>
          <table:table-cell table:style-name="ce543" table:formula="of:=IF(AND([.Y112]&lt;&gt;0;[.Y11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42.3768-07&quot;; &quot;1342.3768-07&quot;)" office:value-type="string" office:string-value="1342.3768-07" calcext:value-type="string">
            <text:p>1342.3768-07</text:p>
          </table:table-cell>
          <table:table-cell table:style-name="ce122" office:value-type="string" calcext:value-type="string">
            <text:p>ВК 12-71,</text:p>
          </table:table-cell>
          <table:table-cell table:style-name="ce122" table:number-columns-repeated="2"/>
          <table:table-cell table:style-name="ce159" office:value-type="string" calcext:value-type="string">
            <text:p>выключатель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сельхозтехника Гомсельмаш</text:p>
          </table:table-cell>
          <table:table-cell table:style-name="ce122"/>
          <table:table-cell table:style-name="ce361"/>
          <table:table-cell table:style-name="ce384" office:value-type="float" office:value="130" calcext:value-type="float">
            <text:p>130,00</text:p>
          </table:table-cell>
          <table:table-cell table:style-name="ce384" table:formula="of:=ROUND([.N113]*1.22; 2)" office:value-type="float" office:value="158.6" calcext:value-type="float">
            <text:p>158,60</text:p>
          </table:table-cell>
          <table:table-cell table:number-columns-repeated="2"/>
          <table:table-cell table:style-name="ce337"/>
          <table:table-cell table:style-name="ce274" office:value-type="float" office:value="41" calcext:value-type="float">
            <text:p>41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13]=0;[.N113]=&quot;&quot;); &quot;&quot;; [.O113]*ROUND([.U113];0))">
            <text:p/>
          </table:table-cell>
          <table:table-cell table:style-name="ce465" table:formula="of:=IF(AND([.N113]=&quot;&quot;; [.U113]&lt;&gt;&quot;&quot;);&quot;?&quot;;IF(AND([.W113]&lt;&gt;0;[.W113]&lt;&gt;&quot;&quot;); &quot;р.&quot;; &quot;&quot;))">
            <text:p/>
          </table:table-cell>
          <table:table-cell table:style-name="ce505" table:formula="of:=IF(AND([.S113]&gt;0;[.U113]&gt;0); [.S113]*ROUND([.U113];0) / 1000; &quot;&quot;)">
            <text:p/>
          </table:table-cell>
          <table:table-cell table:style-name="ce465" table:formula="of:=IF(AND([.Y113]&lt;&gt;0;[.Y11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51" office:value-type="string" calcext:value-type="string">
            <text:p>ЦИКС.642241.026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114]=0;[.N114]=&quot;&quot;); &quot;&quot;; [.O114]*ROUND([.U114];0))">
            <text:p/>
          </table:table-cell>
          <table:table-cell table:style-name="ce543" table:formula="of:=IF(AND([.N114]=&quot;&quot;; [.U114]&lt;&gt;&quot;&quot;);&quot;?&quot;;IF(AND([.W114]&lt;&gt;0;[.W114]&lt;&gt;&quot;&quot;); &quot;р.&quot;; &quot;&quot;))">
            <text:p/>
          </table:table-cell>
          <table:table-cell table:style-name="ce562" table:formula="of:=IF(AND([.S114]&gt;0;[.U114]&gt;0); [.S114]*ROUND([.U114];0) / 1000; &quot;&quot;)">
            <text:p/>
          </table:table-cell>
          <table:table-cell table:style-name="ce543" table:formula="of:=IF(AND([.Y114]&lt;&gt;0;[.Y11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&quot;; &quot;1352.3768&quot;)" office:value-type="string" office:string-value="1352.3768" calcext:value-type="string">
            <text:p>1352.3768</text:p>
          </table:table-cell>
          <table:table-cell table:style-name="ce122" office:value-type="string" calcext:value-type="string">
            <text:p>ВК 12-31, В14.3710,</text:p>
          </table:table-cell>
          <table:table-cell table:style-name="ce122" table:number-columns-repeated="2"/>
          <table:table-cell table:style-name="ce159" office:value-type="string" calcext:value-type="string">
            <text:p>выключатель света заднего ход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ГАЗ (Евро-3)</text:p>
          </table:table-cell>
          <table:table-cell table:style-name="ce122"/>
          <table:table-cell table:style-name="ce361"/>
          <table:table-cell table:style-name="ce384" office:value-type="float" office:value="101" calcext:value-type="float">
            <text:p>101,00</text:p>
          </table:table-cell>
          <table:table-cell table:style-name="ce384" table:formula="of:=ROUND([.N115]*1.22; 2)" office:value-type="float" office:value="123.22" calcext:value-type="float">
            <text:p>123,22</text:p>
          </table:table-cell>
          <table:table-cell table:number-columns-repeated="2"/>
          <table:table-cell table:style-name="ce337"/>
          <table:table-cell table:style-name="ce274" office:value-type="float" office:value="38" calcext:value-type="float">
            <text:p>38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15]=0;[.N115]=&quot;&quot;); &quot;&quot;; [.O115]*ROUND([.U115];0))">
            <text:p/>
          </table:table-cell>
          <table:table-cell table:style-name="ce465" table:formula="of:=IF(AND([.N115]=&quot;&quot;; [.U115]&lt;&gt;&quot;&quot;);&quot;?&quot;;IF(AND([.W115]&lt;&gt;0;[.W115]&lt;&gt;&quot;&quot;); &quot;р.&quot;; &quot;&quot;))">
            <text:p/>
          </table:table-cell>
          <table:table-cell table:style-name="ce505" table:formula="of:=IF(AND([.S115]&gt;0;[.U115]&gt;0); [.S115]*ROUND([.U115];0) / 1000; &quot;&quot;)">
            <text:p/>
          </table:table-cell>
          <table:table-cell table:style-name="ce465" table:formula="of:=IF(AND([.Y115]&lt;&gt;0;[.Y11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51" office:value-type="string" calcext:value-type="string">
            <text:p>3302.371601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116]=0;[.N116]=&quot;&quot;); &quot;&quot;; [.O116]*ROUND([.U116];0))">
            <text:p/>
          </table:table-cell>
          <table:table-cell table:style-name="ce543" table:formula="of:=IF(AND([.N116]=&quot;&quot;; [.U116]&lt;&gt;&quot;&quot;);&quot;?&quot;;IF(AND([.W116]&lt;&gt;0;[.W116]&lt;&gt;&quot;&quot;); &quot;р.&quot;; &quot;&quot;))">
            <text:p/>
          </table:table-cell>
          <table:table-cell table:style-name="ce562" table:formula="of:=IF(AND([.S116]&gt;0;[.U116]&gt;0); [.S116]*ROUND([.U116];0) / 1000; &quot;&quot;)">
            <text:p/>
          </table:table-cell>
          <table:table-cell table:style-name="ce543" table:formula="of:=IF(AND([.Y116]&lt;&gt;0;[.Y11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1&quot;; &quot;1352.3768-01&quot;)" office:value-type="string" office:string-value="1352.3768-01" calcext:value-type="string">
            <text:p>1352.3768-01</text:p>
          </table:table-cell>
          <table:table-cell table:style-name="ce122" office:value-type="string" calcext:value-type="string">
            <text:p>ВК24-1 (⬡ 27)</text:p>
          </table:table-cell>
          <table:table-cell table:style-name="ce122" table:number-columns-repeated="2"/>
          <table:table-cell table:style-name="ce159" office:value-type="string" calcext:value-type="string">
            <text:p>выключатель света заднего ход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ЗИЛ, КАМАЗ, МАЗ, Урал</text:p>
          </table:table-cell>
          <table:table-cell table:style-name="ce122" table:number-columns-repeated="2"/>
          <table:table-cell table:style-name="ce384" office:value-type="float" office:value="198" calcext:value-type="float">
            <text:p>198,00</text:p>
          </table:table-cell>
          <table:table-cell table:style-name="ce384" table:formula="of:=ROUND([.N117]*1.22; 2)" office:value-type="float" office:value="241.56" calcext:value-type="float">
            <text:p>241,56</text:p>
          </table:table-cell>
          <table:table-cell table:number-columns-repeated="2"/>
          <table:table-cell table:style-name="ce337"/>
          <table:table-cell table:style-name="ce274" office:value-type="float" office:value="40" calcext:value-type="float">
            <text:p>40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17]=0;[.N117]=&quot;&quot;); &quot;&quot;; [.O117]*ROUND([.U117];0))">
            <text:p/>
          </table:table-cell>
          <table:table-cell table:style-name="ce465" table:formula="of:=IF(AND([.N117]=&quot;&quot;; [.U117]&lt;&gt;&quot;&quot;);&quot;?&quot;;IF(AND([.W117]&lt;&gt;0;[.W117]&lt;&gt;&quot;&quot;); &quot;р.&quot;; &quot;&quot;))">
            <text:p/>
          </table:table-cell>
          <table:table-cell table:style-name="ce505" table:formula="of:=IF(AND([.S117]&gt;0;[.U117]&gt;0); [.S117]*ROUND([.U117];0) / 1000; &quot;&quot;)">
            <text:p/>
          </table:table-cell>
          <table:table-cell table:style-name="ce465" table:formula="of:=IF(AND([.Y117]&lt;&gt;0;[.Y11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с байонетным разъёмом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118]=0;[.N118]=&quot;&quot;); &quot;&quot;; [.O118]*ROUND([.U118];0))">
            <text:p/>
          </table:table-cell>
          <table:table-cell table:style-name="ce543" table:formula="of:=IF(AND([.N118]=&quot;&quot;; [.U118]&lt;&gt;&quot;&quot;);&quot;?&quot;;IF(AND([.W118]&lt;&gt;0;[.W118]&lt;&gt;&quot;&quot;); &quot;р.&quot;; &quot;&quot;))">
            <text:p/>
          </table:table-cell>
          <table:table-cell table:style-name="ce562" table:formula="of:=IF(AND([.S118]&gt;0;[.U118]&gt;0); [.S118]*ROUND([.U118];0) / 1000; &quot;&quot;)">
            <text:p/>
          </table:table-cell>
          <table:table-cell table:style-name="ce543" table:formula="of:=IF(AND([.Y118]&lt;&gt;0;[.Y11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80" table:formula="of:=HYPERLINK(&quot;https://www.emi-penza.ru/p/1352.3768-01_SO_M18&quot;; &quot;1352.3768-01 СЗ М18&quot;)" office:value-type="string" office:string-value="1352.3768-01 СЗ М18" calcext:value-type="string">
            <text:p>1352.3768-01 СЗ М18</text:p>
          </table:table-cell>
          <table:table-cell table:style-name="ce111" table:number-columns-repeated="2"/>
          <table:table-cell table:style-name="ce111" office:value-type="string" calcext:value-type="string">
            <text:p>0501.331.660 <text:s text:c="5"/>выключатель света заднего хода </text:p>
          </table:table-cell>
          <table:table-cell table:style-name="ce158"/>
          <table:table-cell table:style-name="ce269" table:number-columns-repeated="3"/>
          <table:table-cell table:style-name="ce320" office:value-type="string" calcext:value-type="string">
            <text:p>КАМАЗ</text:p>
          </table:table-cell>
          <table:table-cell table:style-name="ce269" table:number-columns-repeated="2"/>
          <table:table-cell table:style-name="ce406" office:value-type="float" office:value="205" calcext:value-type="float">
            <text:p>205,00</text:p>
          </table:table-cell>
          <table:table-cell table:style-name="ce248" table:formula="of:=ROUND([.N119]*1.22; 2)" office:value-type="float" office:value="250.1" calcext:value-type="float">
            <text:p>250,10</text:p>
          </table:table-cell>
          <table:table-cell table:style-name="ce3"/>
          <table:table-cell/>
          <table:table-cell table:style-name="ce437"/>
          <table:table-cell table:style-name="ce273" office:value-type="float" office:value="52" calcext:value-type="float">
            <text:p>5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19]=0;[.N119]=&quot;&quot;); &quot;&quot;; [.O119]*ROUND([.U119];0))">
            <text:p/>
          </table:table-cell>
          <table:table-cell table:style-name="ce355" table:formula="of:=IF(AND([.N119]=&quot;&quot;; [.U119]&lt;&gt;&quot;&quot;);&quot;?&quot;;IF(AND([.W119]&lt;&gt;0;[.W119]&lt;&gt;&quot;&quot;); &quot;р.&quot;; &quot;&quot;))">
            <text:p/>
          </table:table-cell>
          <table:table-cell table:style-name="ce375" table:formula="of:=IF(AND([.S119]&gt;0;[.U119]&gt;0); [.S119]*ROUND([.U119];0) / 1000; &quot;&quot;)">
            <text:p/>
          </table:table-cell>
          <table:table-cell table:style-name="ce355" table:formula="of:=IF(AND([.Y119]&lt;&gt;0;[.Y119]&lt;&gt;&quot;&quot;); &quot;кг&quot;; &quot;&quot;)">
            <text:p/>
          </table:table-cell>
          <table:table-cell table:style-name="ce437"/>
          <table:table-cell table:style-name="ce3"/>
          <table:table-cell table:number-columns-repeated="973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2&quot;; &quot;1352.3768-02&quot;)" office:value-type="string" office:string-value="1352.3768-02" calcext:value-type="string">
            <text:p>1352.3768-02</text:p>
          </table:table-cell>
          <table:table-cell table:style-name="ce122" office:value-type="string" calcext:value-type="string">
            <text:p>ВК 403, ВЗХ-2</text:p>
          </table:table-cell>
          <table:table-cell table:style-name="ce122" table:number-columns-repeated="2"/>
          <table:table-cell table:style-name="ce159" office:value-type="string" calcext:value-type="string">
            <text:p>выключатель света заднего ход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тягачи КАМАЗ, БАЗ</text:p>
          </table:table-cell>
          <table:table-cell table:style-name="ce122"/>
          <table:table-cell table:style-name="ce361" office:value-type="string" calcext:value-type="string">
            <text:p>с винтом</text:p>
          </table:table-cell>
          <table:table-cell table:style-name="ce384" office:value-type="float" office:value="118" calcext:value-type="float">
            <text:p>118,00</text:p>
          </table:table-cell>
          <table:table-cell table:style-name="ce384" table:formula="of:=ROUND([.N120]*1.22; 2)" office:value-type="float" office:value="143.96" calcext:value-type="float">
            <text:p>143,96</text:p>
          </table:table-cell>
          <table:table-cell table:number-columns-repeated="2"/>
          <table:table-cell table:style-name="ce337"/>
          <table:table-cell table:style-name="ce274" office:value-type="float" office:value="44" calcext:value-type="float">
            <text:p>44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20]=0;[.N120]=&quot;&quot;); &quot;&quot;; [.O120]*ROUND([.U120];0))">
            <text:p/>
          </table:table-cell>
          <table:table-cell table:style-name="ce465" table:formula="of:=IF(AND([.N120]=&quot;&quot;; [.U120]&lt;&gt;&quot;&quot;);&quot;?&quot;;IF(AND([.W120]&lt;&gt;0;[.W120]&lt;&gt;&quot;&quot;); &quot;р.&quot;; &quot;&quot;))">
            <text:p/>
          </table:table-cell>
          <table:table-cell table:style-name="ce505" table:formula="of:=IF(AND([.S120]&gt;0;[.U120]&gt;0); [.S120]*ROUND([.U120];0) / 1000; &quot;&quot;)">
            <text:p/>
          </table:table-cell>
          <table:table-cell table:style-name="ce465" table:formula="of:=IF(AND([.Y120]&lt;&gt;0;[.Y12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362" office:value-type="string" calcext:value-type="string">
            <text:p>с болтом</text:p>
          </table:table-cell>
          <table:table-cell table:style-name="ce250" office:value-type="float" office:value="126" calcext:value-type="float">
            <text:p>126,00</text:p>
          </table:table-cell>
          <table:table-cell table:style-name="ce250" table:formula="of:=ROUND([.N121]*1.22; 2)" office:value-type="float" office:value="153.72" calcext:value-type="float">
            <text:p>153,72</text:p>
          </table:table-cell>
          <table:table-cell table:number-columns-repeated="2"/>
          <table:table-cell table:style-name="ce337"/>
          <table:table-cell table:style-name="ce275" office:value-type="float" office:value="44" calcext:value-type="float">
            <text:p>44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121]=0;[.N121]=&quot;&quot;); &quot;&quot;; [.O121]*ROUND([.U121];0))">
            <text:p/>
          </table:table-cell>
          <table:table-cell table:style-name="ce543" table:formula="of:=IF(AND([.N121]=&quot;&quot;; [.U121]&lt;&gt;&quot;&quot;);&quot;?&quot;;IF(AND([.W121]&lt;&gt;0;[.W121]&lt;&gt;&quot;&quot;); &quot;р.&quot;; &quot;&quot;))">
            <text:p/>
          </table:table-cell>
          <table:table-cell table:style-name="ce562" table:formula="of:=IF(AND([.S121]&gt;0;[.U121]&gt;0); [.S121]*ROUND([.U121];0) / 1000; &quot;&quot;)">
            <text:p/>
          </table:table-cell>
          <table:table-cell table:style-name="ce543" table:formula="of:=IF(AND([.Y121]&lt;&gt;0;[.Y12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3&quot;; &quot;1352.3768-03&quot;)" office:value-type="string" office:string-value="1352.3768-03" calcext:value-type="string">
            <text:p>1352.3768-03</text:p>
          </table:table-cell>
          <table:table-cell table:style-name="ce111" office:value-type="string" calcext:value-type="string">
            <text:p>ВК 418 Д (⬡ 27)</text:p>
          </table:table-cell>
          <table:table-cell table:style-name="ce111" table:number-columns-repeated="2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, МАЗ, КАМАЗ, КРАЗ, КАВЗ, трактора</text:p>
          </table:table-cell>
          <table:table-cell table:style-name="ce111" table:number-columns-repeated="2"/>
          <table:table-cell table:style-name="ce248" office:value-type="float" office:value="108" calcext:value-type="float">
            <text:p>108,00</text:p>
          </table:table-cell>
          <table:table-cell table:style-name="ce248" table:formula="of:=ROUND([.N122]*1.22; 2)" office:value-type="float" office:value="131.76" calcext:value-type="float">
            <text:p>131,76</text:p>
          </table:table-cell>
          <table:table-cell table:number-columns-repeated="2"/>
          <table:table-cell table:style-name="ce337"/>
          <table:table-cell table:style-name="ce273" office:value-type="float" office:value="44" calcext:value-type="float">
            <text:p>4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22]=0;[.N122]=&quot;&quot;); &quot;&quot;; [.O122]*ROUND([.U122];0))">
            <text:p/>
          </table:table-cell>
          <table:table-cell table:style-name="ce355" table:formula="of:=IF(AND([.N122]=&quot;&quot;; [.U122]&lt;&gt;&quot;&quot;);&quot;?&quot;;IF(AND([.W122]&lt;&gt;0;[.W122]&lt;&gt;&quot;&quot;); &quot;р.&quot;; &quot;&quot;))">
            <text:p/>
          </table:table-cell>
          <table:table-cell table:style-name="ce375" table:formula="of:=IF(AND([.S122]&gt;0;[.U122]&gt;0); [.S122]*ROUND([.U122];0) / 1000; &quot;&quot;)">
            <text:p/>
          </table:table-cell>
          <table:table-cell table:style-name="ce355" table:formula="of:=IF(AND([.Y122]&lt;&gt;0;[.Y12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80" table:formula="of:=HYPERLINK(&quot;https://www.emi-penza.ru/p/1352.3768-04_SO_M18&quot;; &quot;1352.3768-04 СЗ М18&quot;)" office:value-type="string" office:string-value="1352.3768-04 СЗ М18" calcext:value-type="string">
            <text:p>1352.3768-04 СЗ М18</text:p>
          </table:table-cell>
          <table:table-cell table:style-name="ce111" table:number-columns-repeated="2"/>
          <table:table-cell table:style-name="ce111" office:value-type="string" calcext:value-type="string">
            <text:p>0501.219.858 <text:s text:c="4"/>выключатель нейтрали</text:p>
          </table:table-cell>
          <table:table-cell table:style-name="ce158"/>
          <table:table-cell table:style-name="ce269" table:number-columns-repeated="3"/>
          <table:table-cell table:style-name="ce320" office:value-type="string" calcext:value-type="string">
            <text:p>КАМАЗ</text:p>
          </table:table-cell>
          <table:table-cell table:style-name="ce269" table:number-columns-repeated="2"/>
          <table:table-cell table:style-name="ce406" office:value-type="float" office:value="220" calcext:value-type="float">
            <text:p>220,00</text:p>
          </table:table-cell>
          <table:table-cell table:style-name="ce248" table:formula="of:=ROUND([.N123]*1.22; 2)" office:value-type="float" office:value="268.4" calcext:value-type="float">
            <text:p>268,40</text:p>
          </table:table-cell>
          <table:table-cell table:style-name="ce3"/>
          <table:table-cell/>
          <table:table-cell table:style-name="ce437"/>
          <table:table-cell table:style-name="ce273" office:value-type="float" office:value="60" calcext:value-type="float">
            <text:p>6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23]=0;[.N123]=&quot;&quot;); &quot;&quot;; [.O123]*ROUND([.U123];0))">
            <text:p/>
          </table:table-cell>
          <table:table-cell table:style-name="ce355" table:formula="of:=IF(AND([.N123]=&quot;&quot;; [.U123]&lt;&gt;&quot;&quot;);&quot;?&quot;;IF(AND([.W123]&lt;&gt;0;[.W123]&lt;&gt;&quot;&quot;); &quot;р.&quot;; &quot;&quot;))">
            <text:p/>
          </table:table-cell>
          <table:table-cell table:style-name="ce375" table:formula="of:=IF(AND([.S123]&gt;0;[.U123]&gt;0); [.S123]*ROUND([.U123];0) / 1000; &quot;&quot;)">
            <text:p/>
          </table:table-cell>
          <table:table-cell table:style-name="ce355" table:formula="of:=IF(AND([.Y123]&lt;&gt;0;[.Y123]&lt;&gt;&quot;&quot;); &quot;кг&quot;; &quot;&quot;)">
            <text:p/>
          </table:table-cell>
          <table:table-cell table:style-name="ce437"/>
          <table:table-cell table:style-name="ce3"/>
          <table:table-cell table:number-columns-repeated="973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5&quot;; &quot;1352.3768-05&quot;)" office:value-type="string" office:string-value="1352.3768-05" calcext:value-type="string">
            <text:p>1352.3768-05</text:p>
          </table:table-cell>
          <table:table-cell table:style-name="ce154" office:value-type="string" calcext:value-type="string">
            <text:p>ВК24-5</text:p>
          </table:table-cell>
          <table:table-cell table:style-name="ce122" table:number-columns-repeated="2"/>
          <table:table-cell table:style-name="ce159" office:value-type="string" calcext:value-type="string">
            <text:p>выключатель делителя заднего ход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МАЗ</text:p>
          </table:table-cell>
          <table:table-cell table:style-name="ce122"/>
          <table:table-cell table:style-name="ce361"/>
          <table:table-cell table:style-name="ce384" office:value-type="float" office:value="200" calcext:value-type="float">
            <text:p>200,00</text:p>
          </table:table-cell>
          <table:table-cell table:style-name="ce384" table:formula="of:=ROUND([.N124]*1.22; 2)" office:value-type="float" office:value="244" calcext:value-type="float">
            <text:p>244,00</text:p>
          </table:table-cell>
          <table:table-cell table:number-columns-repeated="2"/>
          <table:table-cell table:style-name="ce337"/>
          <table:table-cell table:style-name="ce274" office:value-type="float" office:value="41" calcext:value-type="float">
            <text:p>41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24]=0;[.N124]=&quot;&quot;); &quot;&quot;; [.O124]*ROUND([.U124];0))">
            <text:p/>
          </table:table-cell>
          <table:table-cell table:style-name="ce465" table:formula="of:=IF(AND([.N124]=&quot;&quot;; [.U124]&lt;&gt;&quot;&quot;);&quot;?&quot;;IF(AND([.W124]&lt;&gt;0;[.W124]&lt;&gt;&quot;&quot;); &quot;р.&quot;; &quot;&quot;))">
            <text:p/>
          </table:table-cell>
          <table:table-cell table:style-name="ce505" table:formula="of:=IF(AND([.S124]&gt;0;[.U124]&gt;0); [.S124]*ROUND([.U124];0) / 1000; &quot;&quot;)">
            <text:p/>
          </table:table-cell>
          <table:table-cell table:style-name="ce465" table:formula="of:=IF(AND([.Y124]&lt;&gt;0;[.Y12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60" office:value-type="string" calcext:value-type="string">
            <text:p>(ЦИКС.642241.021)</text:p>
          </table:table-cell>
          <table:table-cell table:style-name="ce123" table:number-columns-repeated="2"/>
          <table:table-cell table:style-name="ce161" office:value-type="string" calcext:value-type="string">
            <text:p>с байонетным разъёмом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125]=0;[.N125]=&quot;&quot;); &quot;&quot;; [.O125]*ROUND([.U125];0))">
            <text:p/>
          </table:table-cell>
          <table:table-cell table:style-name="ce543" table:formula="of:=IF(AND([.N125]=&quot;&quot;; [.U125]&lt;&gt;&quot;&quot;);&quot;?&quot;;IF(AND([.W125]&lt;&gt;0;[.W125]&lt;&gt;&quot;&quot;); &quot;р.&quot;; &quot;&quot;))">
            <text:p/>
          </table:table-cell>
          <table:table-cell table:style-name="ce562" table:formula="of:=IF(AND([.S125]&gt;0;[.U125]&gt;0); [.S125]*ROUND([.U125];0) / 1000; &quot;&quot;)">
            <text:p/>
          </table:table-cell>
          <table:table-cell table:style-name="ce543" table:formula="of:=IF(AND([.Y125]&lt;&gt;0;[.Y12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6&quot;; &quot;1352.3768-06&quot;)" office:value-type="string" office:string-value="1352.3768-06" calcext:value-type="string">
            <text:p>1352.3768-06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с байонетным разъёмом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 с кабиной Рестайлинг-2</text:p>
          </table:table-cell>
          <table:table-cell table:style-name="ce111" table:number-columns-repeated="2"/>
          <table:table-cell table:style-name="ce248" office:value-type="float" office:value="202" calcext:value-type="float">
            <text:p>202,00</text:p>
          </table:table-cell>
          <table:table-cell table:style-name="ce248" table:formula="of:=ROUND([.N126]*1.22; 2)" office:value-type="float" office:value="246.44" calcext:value-type="float">
            <text:p>246,44</text:p>
          </table:table-cell>
          <table:table-cell table:number-columns-repeated="2"/>
          <table:table-cell table:style-name="ce337"/>
          <table:table-cell table:style-name="ce273" office:value-type="float" office:value="50" calcext:value-type="float">
            <text:p>5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26]=0;[.N126]=&quot;&quot;); &quot;&quot;; [.O126]*ROUND([.U126];0))">
            <text:p/>
          </table:table-cell>
          <table:table-cell table:style-name="ce355" table:formula="of:=IF(AND([.N126]=&quot;&quot;; [.U126]&lt;&gt;&quot;&quot;);&quot;?&quot;;IF(AND([.W126]&lt;&gt;0;[.W126]&lt;&gt;&quot;&quot;); &quot;р.&quot;; &quot;&quot;))">
            <text:p/>
          </table:table-cell>
          <table:table-cell table:style-name="ce375" table:formula="of:=IF(AND([.S126]&gt;0;[.U126]&gt;0); [.S126]*ROUND([.U126];0) / 1000; &quot;&quot;)">
            <text:p/>
          </table:table-cell>
          <table:table-cell table:style-name="ce355" table:formula="of:=IF(AND([.Y126]&lt;&gt;0;[.Y12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7&quot;; &quot;1352.3768-07&quot;)" office:value-type="string" office:string-value="1352.3768-07" calcext:value-type="string">
            <text:p>1352.3768-07</text:p>
          </table:table-cell>
          <table:table-cell table:style-name="ce122" office:value-type="string" calcext:value-type="string">
            <text:p>ВК24-07</text:p>
          </table:table-cell>
          <table:table-cell table:style-name="ce122" table:number-columns-repeated="2"/>
          <table:table-cell table:style-name="ce159" office:value-type="string" calcext:value-type="string">
            <text:p>выключатель делителя заднего ход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МАЗ</text:p>
          </table:table-cell>
          <table:table-cell table:style-name="ce122"/>
          <table:table-cell table:style-name="ce361" office:value-type="string" calcext:value-type="string">
            <text:p>с винтом</text:p>
          </table:table-cell>
          <table:table-cell table:style-name="ce384" office:value-type="float" office:value="163" calcext:value-type="float">
            <text:p>163,00</text:p>
          </table:table-cell>
          <table:table-cell table:style-name="ce384" table:formula="of:=ROUND([.N127]*1.22; 2)" office:value-type="float" office:value="198.86" calcext:value-type="float">
            <text:p>198,86</text:p>
          </table:table-cell>
          <table:table-cell table:number-columns-repeated="2"/>
          <table:table-cell table:style-name="ce337"/>
          <table:table-cell table:style-name="ce274" office:value-type="float" office:value="41" calcext:value-type="float">
            <text:p>41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27]=0;[.N127]=&quot;&quot;); &quot;&quot;; [.O127]*ROUND([.U127];0))">
            <text:p/>
          </table:table-cell>
          <table:table-cell table:style-name="ce465" table:formula="of:=IF(AND([.N127]=&quot;&quot;; [.U127]&lt;&gt;&quot;&quot;);&quot;?&quot;;IF(AND([.W127]&lt;&gt;0;[.W127]&lt;&gt;&quot;&quot;); &quot;р.&quot;; &quot;&quot;))">
            <text:p/>
          </table:table-cell>
          <table:table-cell table:style-name="ce505" table:formula="of:=IF(AND([.S127]&gt;0;[.U127]&gt;0); [.S127]*ROUND([.U127];0) / 1000; &quot;&quot;)">
            <text:p/>
          </table:table-cell>
          <table:table-cell table:style-name="ce465" table:formula="of:=IF(AND([.Y127]&lt;&gt;0;[.Y12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362" office:value-type="string" calcext:value-type="string">
            <text:p>с болтом</text:p>
          </table:table-cell>
          <table:table-cell table:style-name="ce250" office:value-type="float" office:value="169" calcext:value-type="float">
            <text:p>169,00</text:p>
          </table:table-cell>
          <table:table-cell table:style-name="ce250" table:formula="of:=ROUND([.N128]*1.22; 2)" office:value-type="float" office:value="206.18" calcext:value-type="float">
            <text:p>206,18</text:p>
          </table:table-cell>
          <table:table-cell table:number-columns-repeated="2"/>
          <table:table-cell table:style-name="ce337"/>
          <table:table-cell table:style-name="ce275" office:value-type="float" office:value="41" calcext:value-type="float">
            <text:p>41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128]=0;[.N128]=&quot;&quot;); &quot;&quot;; [.O128]*ROUND([.U128];0))">
            <text:p/>
          </table:table-cell>
          <table:table-cell table:style-name="ce543" table:formula="of:=IF(AND([.N128]=&quot;&quot;; [.U128]&lt;&gt;&quot;&quot;);&quot;?&quot;;IF(AND([.W128]&lt;&gt;0;[.W128]&lt;&gt;&quot;&quot;); &quot;р.&quot;; &quot;&quot;))">
            <text:p/>
          </table:table-cell>
          <table:table-cell table:style-name="ce562" table:formula="of:=IF(AND([.S128]&gt;0;[.U128]&gt;0); [.S128]*ROUND([.U128];0) / 1000; &quot;&quot;)">
            <text:p/>
          </table:table-cell>
          <table:table-cell table:style-name="ce543" table:formula="of:=IF(AND([.Y128]&lt;&gt;0;[.Y12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8&quot;; &quot;1352.3768-08&quot;)" office:value-type="string" office:string-value="1352.3768-08" calcext:value-type="string">
            <text:p>1352.3768-08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Газель Next с турбодизелем Volkswagen и 6-ступенч. КП</text:p>
          </table:table-cell>
          <table:table-cell table:style-name="ce111" table:number-columns-repeated="2"/>
          <table:table-cell table:style-name="ce248" office:value-type="float" office:value="289" calcext:value-type="float">
            <text:p>289,00</text:p>
          </table:table-cell>
          <table:table-cell table:style-name="ce248" table:formula="of:=ROUND([.N129]*1.22; 2)" office:value-type="float" office:value="352.58" calcext:value-type="float">
            <text:p>352,58</text:p>
          </table:table-cell>
          <table:table-cell table:number-columns-repeated="2"/>
          <table:table-cell table:style-name="ce337"/>
          <table:table-cell table:style-name="ce273" office:value-type="float" office:value="51" calcext:value-type="float">
            <text:p>51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29]=0;[.N129]=&quot;&quot;); &quot;&quot;; [.O129]*ROUND([.U129];0))">
            <text:p/>
          </table:table-cell>
          <table:table-cell table:style-name="ce355" table:formula="of:=IF(AND([.N129]=&quot;&quot;; [.U129]&lt;&gt;&quot;&quot;);&quot;?&quot;;IF(AND([.W129]&lt;&gt;0;[.W129]&lt;&gt;&quot;&quot;); &quot;р.&quot;; &quot;&quot;))">
            <text:p/>
          </table:table-cell>
          <table:table-cell table:style-name="ce375" table:formula="of:=IF(AND([.S129]&gt;0;[.U129]&gt;0); [.S129]*ROUND([.U129];0) / 1000; &quot;&quot;)">
            <text:p/>
          </table:table-cell>
          <table:table-cell table:style-name="ce355" table:formula="of:=IF(AND([.Y129]&lt;&gt;0;[.Y12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8_SO&quot;; &quot;1352.3768-08 СЗ&quot;)" office:value-type="string" office:string-value="1352.3768-08 СЗ" calcext:value-type="string">
            <text:p>1352.3768-08 СЗ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сельхозтехника Ростсельмаш, техника заказчика</text:p>
          </table:table-cell>
          <table:table-cell table:style-name="ce111" table:number-columns-repeated="2"/>
          <table:table-cell table:style-name="ce248" office:value-type="float" office:value="293" calcext:value-type="float">
            <text:p>293,00</text:p>
          </table:table-cell>
          <table:table-cell table:style-name="ce248" table:formula="of:=ROUND([.N130]*1.22; 2)" office:value-type="float" office:value="357.46" calcext:value-type="float">
            <text:p>357,46</text:p>
          </table:table-cell>
          <table:table-cell table:number-columns-repeated="2"/>
          <table:table-cell table:style-name="ce337"/>
          <table:table-cell table:style-name="ce273" office:value-type="float" office:value="51" calcext:value-type="float">
            <text:p>51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30]=0;[.N130]=&quot;&quot;); &quot;&quot;; [.O130]*ROUND([.U130];0))">
            <text:p/>
          </table:table-cell>
          <table:table-cell table:style-name="ce355" table:formula="of:=IF(AND([.N130]=&quot;&quot;; [.U130]&lt;&gt;&quot;&quot;);&quot;?&quot;;IF(AND([.W130]&lt;&gt;0;[.W130]&lt;&gt;&quot;&quot;); &quot;р.&quot;; &quot;&quot;))">
            <text:p/>
          </table:table-cell>
          <table:table-cell table:style-name="ce375" table:formula="of:=IF(AND([.S130]&gt;0;[.U130]&gt;0); [.S130]*ROUND([.U130];0) / 1000; &quot;&quot;)">
            <text:p/>
          </table:table-cell>
          <table:table-cell table:style-name="ce355" table:formula="of:=IF(AND([.Y130]&lt;&gt;0;[.Y13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9&quot;; &quot;1352.3768-09&quot;)" office:value-type="string" office:string-value="1352.3768-09" calcext:value-type="string">
            <text:p>1352.3768-09</text:p>
          </table:table-cell>
          <table:table-cell table:style-name="ce122" office:value-type="string" calcext:value-type="string">
            <text:p>ВК 12-4,</text:p>
          </table:table-cell>
          <table:table-cell table:style-name="ce122" table:number-columns-repeated="2"/>
          <table:table-cell table:style-name="ce159" office:value-type="string" calcext:value-type="string">
            <text:p>выключатель блокировки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тракторы, комбайны: СК-7, «НИВА», К-701, Т-250, МТЗ, КЗС</text:p>
          </table:table-cell>
          <table:table-cell table:style-name="ce122"/>
          <table:table-cell table:style-name="ce361"/>
          <table:table-cell table:style-name="ce384" office:value-type="float" office:value="147" calcext:value-type="float">
            <text:p>147,00</text:p>
          </table:table-cell>
          <table:table-cell table:style-name="ce384" table:formula="of:=ROUND([.N131]*1.22; 2)" office:value-type="float" office:value="179.34" calcext:value-type="float">
            <text:p>179,34</text:p>
          </table:table-cell>
          <table:table-cell table:number-columns-repeated="2"/>
          <table:table-cell table:style-name="ce337"/>
          <table:table-cell table:style-name="ce274" office:value-type="float" office:value="41" calcext:value-type="float">
            <text:p>41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31]=0;[.N131]=&quot;&quot;); &quot;&quot;; [.O131]*ROUND([.U131];0))">
            <text:p/>
          </table:table-cell>
          <table:table-cell table:style-name="ce465" table:formula="of:=IF(AND([.N131]=&quot;&quot;; [.U131]&lt;&gt;&quot;&quot;);&quot;?&quot;;IF(AND([.W131]&lt;&gt;0;[.W131]&lt;&gt;&quot;&quot;); &quot;р.&quot;; &quot;&quot;))">
            <text:p/>
          </table:table-cell>
          <table:table-cell table:style-name="ce505" table:formula="of:=IF(AND([.S131]&gt;0;[.U131]&gt;0); [.S131]*ROUND([.U131];0) / 1000; &quot;&quot;)">
            <text:p/>
          </table:table-cell>
          <table:table-cell table:style-name="ce465" table:formula="of:=IF(AND([.Y131]&lt;&gt;0;[.Y13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51" office:value-type="string" calcext:value-type="string">
            <text:p>15.3710</text:p>
          </table:table-cell>
          <table:table-cell table:style-name="ce123" table:number-columns-repeated="2"/>
          <table:table-cell table:style-name="ce161" office:value-type="string" calcext:value-type="string">
            <text:p>промежуточного реле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ДТ-75, КД-5РМ, «Сибиряк», КСС, ДОН-680, Т-75Б, Т75М</text:p>
          </table:table-cell>
          <table:table-cell table:style-name="ce123"/>
          <table:table-cell table:style-name="ce36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132]=0;[.N132]=&quot;&quot;); &quot;&quot;; [.O132]*ROUND([.U132];0))">
            <text:p/>
          </table:table-cell>
          <table:table-cell table:style-name="ce543" table:formula="of:=IF(AND([.N132]=&quot;&quot;; [.U132]&lt;&gt;&quot;&quot;);&quot;?&quot;;IF(AND([.W132]&lt;&gt;0;[.W132]&lt;&gt;&quot;&quot;); &quot;р.&quot;; &quot;&quot;))">
            <text:p/>
          </table:table-cell>
          <table:table-cell table:style-name="ce562" table:formula="of:=IF(AND([.S132]&gt;0;[.U132]&gt;0); [.S132]*ROUND([.U132];0) / 1000; &quot;&quot;)">
            <text:p/>
          </table:table-cell>
          <table:table-cell table:style-name="ce543" table:formula="of:=IF(AND([.Y132]&lt;&gt;0;[.Y13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10&quot;; &quot;1352.3768-10&quot;)" office:value-type="string" office:string-value="1352.3768-10" calcext:value-type="string">
            <text:p>1352.3768-10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Урал</text:p>
          </table:table-cell>
          <table:table-cell table:style-name="ce111" table:number-columns-repeated="2"/>
          <table:table-cell table:style-name="ce248" office:value-type="float" office:value="227" calcext:value-type="float">
            <text:p>227,00</text:p>
          </table:table-cell>
          <table:table-cell table:style-name="ce248" table:formula="of:=ROUND([.N133]*1.22; 2)" office:value-type="float" office:value="276.94" calcext:value-type="float">
            <text:p>276,94</text:p>
          </table:table-cell>
          <table:table-cell table:number-columns-repeated="2"/>
          <table:table-cell table:style-name="ce337"/>
          <table:table-cell table:style-name="ce273" office:value-type="float" office:value="41" calcext:value-type="float">
            <text:p>41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33]=0;[.N133]=&quot;&quot;); &quot;&quot;; [.O133]*ROUND([.U133];0))">
            <text:p/>
          </table:table-cell>
          <table:table-cell table:style-name="ce355" table:formula="of:=IF(AND([.N133]=&quot;&quot;; [.U133]&lt;&gt;&quot;&quot;);&quot;?&quot;;IF(AND([.W133]&lt;&gt;0;[.W133]&lt;&gt;&quot;&quot;); &quot;р.&quot;; &quot;&quot;))">
            <text:p/>
          </table:table-cell>
          <table:table-cell table:style-name="ce375" table:formula="of:=IF(AND([.S133]&gt;0;[.U133]&gt;0); [.S133]*ROUND([.U133];0) / 1000; &quot;&quot;)">
            <text:p/>
          </table:table-cell>
          <table:table-cell table:style-name="ce355" table:formula="of:=IF(AND([.Y133]&lt;&gt;0;[.Y13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20&quot;; &quot;1352.3768-20&quot;)" office:value-type="string" office:string-value="1352.3768-20" calcext:value-type="string">
            <text:p>1352.3768-20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гидрозамка 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294" calcext:value-type="float">
            <text:p>294,00</text:p>
          </table:table-cell>
          <table:table-cell table:style-name="ce248" table:formula="of:=ROUND([.N134]*1.22; 2)" office:value-type="float" office:value="358.68" calcext:value-type="float">
            <text:p>358,68</text:p>
          </table:table-cell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34]=0;[.N134]=&quot;&quot;); &quot;&quot;; [.O134]*ROUND([.U134];0))">
            <text:p/>
          </table:table-cell>
          <table:table-cell table:style-name="ce355" table:formula="of:=IF(AND([.N134]=&quot;&quot;; [.U134]&lt;&gt;&quot;&quot;);&quot;?&quot;;IF(AND([.W134]&lt;&gt;0;[.W134]&lt;&gt;&quot;&quot;); &quot;р.&quot;; &quot;&quot;))">
            <text:p/>
          </table:table-cell>
          <table:table-cell table:style-name="ce375" table:formula="of:=IF(AND([.S134]&gt;0;[.U134]&gt;0); [.S134]*ROUND([.U134];0) / 1000; &quot;&quot;)">
            <text:p/>
          </table:table-cell>
          <table:table-cell table:style-name="ce355" table:formula="of:=IF(AND([.Y134]&lt;&gt;0;[.Y13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_tail_no_border"/>
          <table:table-cell table:style-name="ce52_tail_no_border_middle" table:formula="of:=HYPERLINK(&quot;https://www.emi-penza.ru/p/1362.3768&quot;; &quot;1362.3768&quot;)" office:value-type="string" office:string-value="1362.3768" calcext:value-type="string">
            <text:p>1362.3768</text:p>
          </table:table-cell>
          <table:table-cell table:style-name="ce122_tail_no_border_middle" office:value-type="string" calcext:value-type="string">
            <text:p>ВЗХ-5 (ВЭЛКОНТ)</text:p>
          </table:table-cell>
          <table:table-cell table:style-name="ce122_tail_no_border_middle" table:number-columns-repeated="2"/>
          <table:table-cell table:style-name="ce159_tail_no_border_middle" office:value-type="string" calcext:value-type="string">
            <text:p>выключатель света заднего хода</text:p>
          </table:table-cell>
          <table:table-cell table:style-name="ce122_tail_no_border_middle"/>
          <table:table-cell table:style-name="ce188_tail_no_border_middle" table:number-columns-repeated="2"/>
          <table:table-cell table:style-name="ce122_tail_no_border_middle" office:value-type="string" calcext:value-type="string">
            <text:p>Шевроле Нива</text:p>
          </table:table-cell>
          <table:table-cell table:style-name="ce122_tail_no_border_middle" table:number-columns-repeated="2"/>
          <table:table-cell table:style-name="ce253_tail_no_border_middle" office:value-type="float" office:value="176" calcext:value-type="float">
            <text:p>176,00</text:p>
          </table:table-cell>
          <table:table-cell table:style-name="ce253_tail_no_border_middle" table:formula="of:=ROUND([.N135]*1.22; 2)" office:value-type="float" office:value="214.72" calcext:value-type="float">
            <text:p>214,72</text:p>
          </table:table-cell>
          <table:table-cell table:number-columns-repeated="2"/>
          <table:table-cell table:style-name="ce335"/>
          <table:table-cell table:style-name="ce274_tail_no_border_middle" office:value-type="float" office:value="77" calcext:value-type="float">
            <text:p>77</text:p>
          </table:table-cell>
          <table:table-cell table:style-name="ce274_tail_no_border_middle"/>
          <table:table-cell table:style-name="ce299_tail_no_border_middle" office:value-type="float" office:value="0" calcext:value-type="float">
            <text:p>0</text:p>
          </table:table-cell>
          <table:table-cell table:style-name="ce274_tail_no_border_middle"/>
          <table:table-cell table:style-name="ce409_tail_no_border_middle" table:formula="of:=IF(OR([.U135]=0;[.N135]=&quot;&quot;); &quot;&quot;; [.O135]*ROUND([.U135];0))">
            <text:p/>
          </table:table-cell>
          <table:table-cell table:style-name="ce442_tail_no_border_middle" table:formula="of:=IF(AND([.N135]=&quot;&quot;; [.U135]&lt;&gt;&quot;&quot;);&quot;?&quot;;IF(AND([.W135]&lt;&gt;0;[.W135]&lt;&gt;&quot;&quot;); &quot;р.&quot;; &quot;&quot;))">
            <text:p/>
          </table:table-cell>
          <table:table-cell table:style-name="ce459_tail_no_border_middle" table:formula="of:=IF(AND([.S135]&gt;0;[.U135]&gt;0); [.S135]*ROUND([.U135];0) / 1000; &quot;&quot;)">
            <text:p/>
          </table:table-cell>
          <table:table-cell table:style-name="ce442_tail_no_border_middle" table:formula="of:=IF(AND([.Y135]&lt;&gt;0;[.Y135]&lt;&gt;&quot;&quot;); &quot;кг&quot;; &quot;&quot;)">
            <text:p/>
          </table:table-cell>
          <table:table-cell table:style-name="ce335"/>
          <table:table-cell table:number-columns-repeated="974"/>
        </table:table-row>
        <table:table-row table:style-name="ro17">
          <table:table-cell/>
          <table:table-cell table:style-name="ce3_tail_no_border"/>
          <table:table-cell table:number-columns-repeated="15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136]=0;[.N136]=&quot;&quot;); &quot;&quot;; [.O136]*ROUND([.U136];0))">
            <text:p/>
          </table:table-cell>
          <table:table-cell table:style-name="ce548_tail_no_border" table:formula="of:=IF(AND([.N136]=&quot;&quot;; [.U136]&lt;&gt;&quot;&quot;);&quot;?&quot;;IF(AND([.W136]&lt;&gt;0;[.W136]&lt;&gt;&quot;&quot;); &quot;р.&quot;; &quot;&quot;))">
            <text:p/>
          </table:table-cell>
          <table:table-cell table:style-name="ce459_tail_no_border" table:formula="of:=IF(AND([.S136]&gt;0;[.U136]&gt;0); [.S136]*ROUND([.U136];0) / 1000; &quot;&quot;)">
            <text:p/>
          </table:table-cell>
          <table:table-cell table:style-name="ce548_tail_no_border" table:formula="of:=IF(AND([.Y136]&lt;&gt;0;[.Y136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датчики и выключатели для других отраслей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299"/>
          <table:table-cell table:style-name="ce404"/>
          <table:table-cell table:style-name="ce422" table:number-columns-repeated="5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299"/>
          <table:table-cell table:style-name="ce422" table:number-columns-repeated="6"/>
          <table:table-cell table:number-columns-repeated="974"/>
        </table:table-row>
        <table:table-row table:style-name="ro19">
          <table:table-cell/>
          <table:table-cell table:style-name="ce16_note_no_border"/>
          <table:table-cell table:style-name="ce83_note_no_border" office:value-type="string" calcext:value-type="string" table:number-columns-spanned="13" table:number-rows-spanned="1">
            <text:p>Применяемость: сельхозтехника, железнодорожный транспорт, речной и морской флот, пневматические и гидравлические системы, снегоходы, садовая техника и т. д. Диапазон срабатывания у датчиков давления от 0,1 до 7,0 кг/см² по требованию заказчика.</text:p>
            <text:p/>
            <text:p>Цена указана при заказе от 1 тарного места.</text:p>
          </table:table-cell>
          <table:covered-table-cell table:style-name="ce134_note_no_border"/>
          <table:covered-table-cell table:number-columns-repeated="4" table:style-name="ce175"/>
          <table:covered-table-cell table:number-columns-repeated="2" table:style-name="ce227_note_no_border"/>
          <table:covered-table-cell table:number-columns-repeated="3" table:style-name="ce175"/>
          <table:covered-table-cell table:style-name="ce310_note_no_border"/>
          <table:covered-table-cell table:style-name="ce310_note_no_border" table:formula="of:=ROUND([.N133]*1.2; 2)" office:value-type="float" office:value="0" calcext:value-type="float">
            <text:p>0,00</text:p>
          </table:covered-table-cell>
          <table:table-cell table:style-name="ce175"/>
          <table:table-cell/>
          <table:table-cell table:style-name="ce439_note_no_border" table:number-columns-repeated="3"/>
          <table:table-cell table:style-name="ce495_note_no_border"/>
          <table:table-cell table:style-name="ce515_note_no_border" table:number-columns-repeated="6"/>
          <table:table-cell table:style-name="ce175" table:number-columns-repeated="3"/>
          <table:table-cell table:style-name="ce582_note_no_border" table:number-columns-repeated="971"/>
        </table:table-row>
        <table:table-row table:style-name="ro20">
          <table:table-cell/>
          <table:table-cell table:style-name="ce10_note_no_border" table:number-columns-repeated="16"/>
          <table:table-cell table:style-name="ce347_tail_no_border"/>
          <table:table-cell table:style-name="ce274_tail_no_border" table:number-columns-repeated="2"/>
          <table:table-cell table:style-name="ce409_tail_no_border" table:number-columns-repeated="7"/>
          <table:table-cell table:number-columns-repeated="974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10"/>
          <table:table-cell table:number-columns-spanned="2" table:number-rows-spanned="1"/>
          <table:covered-table-cell/>
          <table:table-cell table:number-columns-repeated="2"/>
          <table:table-cell table:style-name="ce337" table:number-columns-repeated="3"/>
          <table:table-cell table:style-name="ce285"/>
          <table:table-cell table:style-name="ce337"/>
          <table:table-cell table:style-name="ce405" table:formula="of:=IF(OR([.U141]=0;[.N141]=&quot;&quot;); &quot;&quot;; [.O141]*ROUND([.U141];0))">
            <text:p/>
          </table:table-cell>
          <table:table-cell table:style-name="ce453" table:formula="of:=IF(AND([.N141]=&quot;&quot;; [.U141]&lt;&gt;&quot;&quot;);&quot;?&quot;;IF(AND([.W141]&lt;&gt;0;[.W141]&lt;&gt;&quot;&quot;); &quot;р.&quot;; &quot;&quot;))">
            <text:p/>
          </table:table-cell>
          <table:table-cell table:style-name="ce493" table:formula="of:=IF(AND([.S141]&gt;0;[.U141]&gt;0); [.S141]*ROUND([.U141];0) / 1000; &quot;&quot;)">
            <text:p/>
          </table:table-cell>
          <table:table-cell table:style-name="ce385" table:formula="of:=IF(AND([.Y141]&lt;&gt;0;[.Y14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32.3829-01_SO&quot;; &quot;6032.3829-01 СЗ&quot;)" office:value-type="string" office:string-value="6032.3829-01 СЗ" calcext:value-type="string">
            <text:p>6032.3829-01 СЗ</text:p>
          </table:table-cell>
          <table:table-cell table:style-name="ce111" table:number-columns-repeated="3"/>
          <table:table-cell table:style-name="ce158" office:value-type="string" calcext:value-type="string">
            <text:p>датчик вакуума (от −0,1 до −0,8 кгс/см²)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</text:p>
          </table:table-cell>
          <table:table-cell table:style-name="ce111" table:number-columns-repeated="2"/>
          <table:table-cell table:style-name="ce248" office:value-type="float" office:value="890" calcext:value-type="float">
            <text:p>890,00</text:p>
          </table:table-cell>
          <table:table-cell table:style-name="ce248" table:formula="of:=ROUND([.N142]*1.22; 2)" office:value-type="float" office:value="1085.8" calcext:value-type="float">
            <text:p>1085,80</text:p>
          </table:table-cell>
          <table:table-cell table:number-columns-repeated="2"/>
          <table:table-cell table:style-name="ce337"/>
          <table:table-cell table:style-name="ce273" office:value-type="float" office:value="41" calcext:value-type="float">
            <text:p>41</text:p>
          </table:table-cell>
          <table:table-cell table:style-name="ce273"/>
          <table:table-cell table:style-name="ce497" office:value-type="string" calcext:value-type="string">
            <text:p>←</text:p>
          </table:table-cell>
          <table:table-cell table:style-name="ce408" office:value-type="string" calcext:value-type="string" table:number-columns-spanned="5" table:number-rows-spanned="5">
            <text:p>по этим позициями проще договариваться по телефону или электронной почте</text:p>
          </table:table-cell>
          <table:covered-table-cell table:number-columns-repeated="4" table:style-name="ce422"/>
          <table:table-cell table:style-name="ce337"/>
          <table:table-cell table:number-columns-repeated="974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32.3829-03&quot;; &quot;6032.3829-03&quot;)" office:value-type="string" office:string-value="6032.3829-03" calcext:value-type="string">
            <text:p>6032.3829-03</text:p>
          </table:table-cell>
          <table:table-cell table:style-name="ce122" table:number-columns-repeated="3"/>
          <table:table-cell table:style-name="ce159" office:value-type="string" calcext:value-type="string">
            <text:p>датчик аварийного давления воздуха, масла</text:p>
          </table:table-cell>
          <table:table-cell table:style-name="ce122"/>
          <table:table-cell table:style-name="ce188" table:number-columns-repeated="2"/>
          <table:table-cell table:style-name="ce230" office:value-type="string" calcext:value-type="string">
            <text:p>техника заказчика</text:p>
          </table:table-cell>
          <table:table-cell table:style-name="ce122" table:number-columns-repeated="2"/>
          <table:table-cell table:style-name="ce326" office:value-type="string" calcext:value-type="string">
            <text:p>от 295,00</text:p>
          </table:table-cell>
          <table:table-cell table:style-name="ce326"/>
          <table:table-cell table:number-columns-repeated="2"/>
          <table:table-cell table:style-name="ce337"/>
          <table:table-cell table:style-name="ce274" office:value-type="float" office:value="47" calcext:value-type="float">
            <text:p>47</text:p>
          </table:table-cell>
          <table:table-cell table:style-name="ce274"/>
          <table:table-cell table:style-name="ce398"/>
          <table:covered-table-cell table:number-columns-repeated="5" table:style-name="ce422"/>
          <table:table-cell table:style-name="ce422"/>
          <table:table-cell table:number-columns-repeated="974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233" office:value-type="string" calcext:value-type="string">
            <text:p>с байонетным разъёмом (диапазон</text:p>
          </table:table-cell>
          <table:table-cell table:style-name="ce146"/>
          <table:table-cell table:style-name="ce199" table:number-columns-repeated="2"/>
          <table:table-cell table:style-name="ce231"/>
          <table:table-cell table:style-name="ce146" table:number-columns-repeated="2"/>
          <table:table-cell table:style-name="ce253" table:number-columns-repeated="2"/>
          <table:table-cell table:number-columns-repeated="2"/>
          <table:table-cell table:style-name="ce337"/>
          <table:table-cell table:style-name="ce279" table:number-columns-repeated="2"/>
          <table:table-cell table:style-name="ce398"/>
          <table:covered-table-cell table:number-columns-repeated="2" table:style-name="ce398"/>
          <table:covered-table-cell table:style-name="ce472"/>
          <table:covered-table-cell table:style-name="ce503"/>
          <table:covered-table-cell table:style-name="ce472"/>
          <table:table-cell table:style-name="ce422"/>
          <table:table-cell table:number-columns-repeated="974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срабатывания по требованию заказчика от 0,3 до 5,0 кг/см²)</text:p>
          </table:table-cell>
          <table:table-cell table:style-name="ce123"/>
          <table:table-cell table:style-name="ce189" table:number-columns-repeated="2"/>
          <table:table-cell table:style-name="ce232"/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399"/>
          <table:covered-table-cell table:style-name="ce364"/>
          <table:covered-table-cell table:style-name="ce435"/>
          <table:covered-table-cell table:style-name="ce472"/>
          <table:covered-table-cell table:style-name="ce503"/>
          <table:covered-table-cell table:style-name="ce472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32.3829-03_SO&quot;; &quot;6032.3829-03 СЗ&quot;)" office:value-type="string" office:string-value="6032.3829-03 СЗ" calcext:value-type="string">
            <text:p>6032.3829-03 СЗ</text:p>
          </table:table-cell>
          <table:table-cell table:style-name="ce111" table:number-columns-repeated="3"/>
          <table:table-cell table:style-name="ce158" office:value-type="string" calcext:value-type="string">
            <text:p>датчик загрязнения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, КАМАЗ</text:p>
          </table:table-cell>
          <table:table-cell table:style-name="ce111" table:number-columns-repeated="2"/>
          <table:table-cell table:style-name="ce264" office:value-type="string" calcext:value-type="string">
            <text:p>от 295,00</text:p>
          </table:table-cell>
          <table:table-cell table:style-name="ce264"/>
          <table:table-cell table:number-columns-repeated="2"/>
          <table:table-cell table:style-name="ce337"/>
          <table:table-cell table:style-name="ce273" office:value-type="float" office:value="47" calcext:value-type="float">
            <text:p>47</text:p>
          </table:table-cell>
          <table:table-cell table:style-name="ce273"/>
          <table:table-cell table:style-name="ce299"/>
          <table:covered-table-cell table:style-name="ce426"/>
          <table:covered-table-cell table:style-name="ce422"/>
          <table:covered-table-cell table:style-name="ce465"/>
          <table:covered-table-cell table:style-name="ce505"/>
          <table:covered-table-cell table:style-name="ce465"/>
          <table:table-cell table:style-name="ce337"/>
          <table:table-cell table:number-columns-repeated="974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42.3829-01&quot;; &quot;6042.3829-01&quot;)" office:value-type="string" office:string-value="6042.3829-01" calcext:value-type="string">
            <text:p>6042.3829-01</text:p>
          </table:table-cell>
          <table:table-cell table:style-name="ce122" table:number-columns-repeated="3"/>
          <table:table-cell table:style-name="ce159" office:value-type="string" calcext:value-type="string">
            <text:p>датчик аварийного давления воздуха, масла</text:p>
          </table:table-cell>
          <table:table-cell table:style-name="ce122"/>
          <table:table-cell table:style-name="ce188" table:number-columns-repeated="2"/>
          <table:table-cell table:style-name="ce230" office:value-type="string" calcext:value-type="string">
            <text:p>техника заказчика</text:p>
          </table:table-cell>
          <table:table-cell table:style-name="ce122" table:number-columns-repeated="2"/>
          <table:table-cell table:style-name="ce326" office:value-type="string" calcext:value-type="string">
            <text:p>от 295,00</text:p>
          </table:table-cell>
          <table:table-cell table:style-name="ce326"/>
          <table:table-cell table:number-columns-repeated="2"/>
          <table:table-cell table:style-name="ce337"/>
          <table:table-cell table:style-name="ce274" office:value-type="float" office:value="27" calcext:value-type="float">
            <text:p>27</text:p>
          </table:table-cell>
          <table:table-cell table:style-name="ce274"/>
          <table:table-cell table:style-name="ce299"/>
          <table:table-cell table:style-name="ce426"/>
          <table:table-cell table:style-name="ce422"/>
          <table:table-cell table:style-name="ce465"/>
          <table:table-cell table:style-name="ce505"/>
          <table:table-cell table:style-name="ce465"/>
          <table:table-cell table:style-name="ce337"/>
          <table:table-cell table:number-columns-repeated="974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185" office:value-type="string" calcext:value-type="string">
            <text:p>(диапазон срабатывания по требованию</text:p>
          </table:table-cell>
          <table:table-cell table:style-name="ce146"/>
          <table:table-cell table:style-name="ce199" table:number-columns-repeated="2"/>
          <table:table-cell table:style-name="ce231"/>
          <table:table-cell table:style-name="ce146" table:number-columns-repeated="2"/>
          <table:table-cell table:style-name="ce253" table:number-columns-repeated="2"/>
          <table:table-cell table:number-columns-repeated="2"/>
          <table:table-cell table:style-name="ce337"/>
          <table:table-cell table:style-name="ce279" table:number-columns-repeated="2"/>
          <table:table-cell table:style-name="ce304"/>
          <table:table-cell table:style-name="ce279"/>
          <table:table-cell table:style-name="ce398" table:formula="of:=IF(OR([.U148]=0;[.N148]=&quot;&quot;); &quot;&quot;; [.O148]*ROUND([.U148];0))">
            <text:p/>
          </table:table-cell>
          <table:table-cell table:style-name="ce442" table:formula="of:=IF(AND([.N148]=&quot;&quot;; [.U148]&lt;&gt;&quot;&quot;);&quot;?&quot;;IF(AND([.W148]&lt;&gt;0;[.W148]&lt;&gt;&quot;&quot;); &quot;р.&quot;; &quot;&quot;))">
            <text:p/>
          </table:table-cell>
          <table:table-cell table:style-name="ce459" table:formula="of:=IF(AND([.S148]&gt;0;[.U148]&gt;0); [.S148]*ROUND([.U148];0) / 1000; &quot;&quot;)">
            <text:p/>
          </table:table-cell>
          <table:table-cell table:style-name="ce442" table:formula="of:=IF(AND([.Y148]&lt;&gt;0;[.Y14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заказчика от 0,1 до 3,0 кг/см²)</text:p>
          </table:table-cell>
          <table:table-cell table:style-name="ce123"/>
          <table:table-cell table:style-name="ce189" table:number-columns-repeated="2"/>
          <table:table-cell table:style-name="ce232"/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399"/>
          <table:table-cell table:style-name="ce364"/>
          <table:table-cell table:style-name="ce409_tail_no_border_second" table:formula="of:=IF(OR([.U149]=0;[.N149]=&quot;&quot;); &quot;&quot;; [.O149]*ROUND([.U149];0))">
            <text:p/>
          </table:table-cell>
          <table:table-cell table:style-name="ce442_tail_no_border_second" table:formula="of:=IF(AND([.N149]=&quot;&quot;; [.U149]&lt;&gt;&quot;&quot;);&quot;?&quot;;IF(AND([.W149]&lt;&gt;0;[.W149]&lt;&gt;&quot;&quot;); &quot;р.&quot;; &quot;&quot;))">
            <text:p/>
          </table:table-cell>
          <table:table-cell table:style-name="ce459_tail_no_border_second" table:formula="of:=IF(AND([.S149]&gt;0;[.U149]&gt;0); [.S149]*ROUND([.U149];0) / 1000; &quot;&quot;)">
            <text:p/>
          </table:table-cell>
          <table:table-cell table:style-name="ce442_tail_no_border_second" table:formula="of:=IF(AND([.Y149]&lt;&gt;0;[.Y14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42.3829-03&quot;; &quot;6042.3829-03&quot;)" office:value-type="string" office:string-value="6042.3829-03" calcext:value-type="string">
            <text:p>6042.3829-03</text:p>
          </table:table-cell>
          <table:table-cell table:style-name="ce122" table:number-columns-repeated="3"/>
          <table:table-cell table:style-name="ce159" office:value-type="string" calcext:value-type="string">
            <text:p>датчик аварийного давления воздуха, масла</text:p>
          </table:table-cell>
          <table:table-cell table:style-name="ce122"/>
          <table:table-cell table:style-name="ce188" table:number-columns-repeated="2"/>
          <table:table-cell table:style-name="ce230" office:value-type="string" calcext:value-type="string">
            <text:p>техника заказчика</text:p>
          </table:table-cell>
          <table:table-cell table:style-name="ce122" table:number-columns-repeated="2"/>
          <table:table-cell table:style-name="ce326" office:value-type="string" calcext:value-type="string">
            <text:p>от 295,00</text:p>
          </table:table-cell>
          <table:table-cell table:style-name="ce326"/>
          <table:table-cell table:number-columns-repeated="2"/>
          <table:table-cell table:style-name="ce337"/>
          <table:table-cell table:style-name="ce274" office:value-type="float" office:value="27" calcext:value-type="float">
            <text:p>27</text:p>
          </table:table-cell>
          <table:table-cell table:style-name="ce274"/>
          <table:table-cell table:style-name="ce299"/>
          <table:table-cell table:style-name="ce426"/>
          <table:table-cell table:style-name="ce422" table:formula="of:=IF(OR([.U150]=0;[.N150]=&quot;&quot;); &quot;&quot;; [.O150]*ROUND([.U150];0))">
            <text:p/>
          </table:table-cell>
          <table:table-cell table:style-name="ce465" table:formula="of:=IF(AND([.N150]=&quot;&quot;; [.U150]&lt;&gt;&quot;&quot;);&quot;?&quot;;IF(AND([.W150]&lt;&gt;0;[.W150]&lt;&gt;&quot;&quot;); &quot;р.&quot;; &quot;&quot;))">
            <text:p/>
          </table:table-cell>
          <table:table-cell table:style-name="ce505" table:formula="of:=IF(AND([.S150]&gt;0;[.U150]&gt;0); [.S150]*ROUND([.U150];0) / 1000; &quot;&quot;)">
            <text:p/>
          </table:table-cell>
          <table:table-cell table:style-name="ce465" table:formula="of:=IF(AND([.Y150]&lt;&gt;0;[.Y15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185" office:value-type="string" calcext:value-type="string">
            <text:p>(диапазон срабатывания по требованию</text:p>
          </table:table-cell>
          <table:table-cell table:style-name="ce146"/>
          <table:table-cell table:style-name="ce199" table:number-columns-repeated="2"/>
          <table:table-cell table:style-name="ce231"/>
          <table:table-cell table:style-name="ce146" table:number-columns-repeated="2"/>
          <table:table-cell table:style-name="ce253" table:number-columns-repeated="2"/>
          <table:table-cell table:number-columns-repeated="2"/>
          <table:table-cell table:style-name="ce337"/>
          <table:table-cell table:style-name="ce279" table:number-columns-repeated="2"/>
          <table:table-cell table:style-name="ce304"/>
          <table:table-cell table:style-name="ce279"/>
          <table:table-cell table:style-name="ce398" table:formula="of:=IF(OR([.U151]=0;[.N151]=&quot;&quot;); &quot;&quot;; [.O151]*ROUND([.U151];0))">
            <text:p/>
          </table:table-cell>
          <table:table-cell table:style-name="ce442" table:formula="of:=IF(AND([.N151]=&quot;&quot;; [.U151]&lt;&gt;&quot;&quot;);&quot;?&quot;;IF(AND([.W151]&lt;&gt;0;[.W151]&lt;&gt;&quot;&quot;); &quot;р.&quot;; &quot;&quot;))">
            <text:p/>
          </table:table-cell>
          <table:table-cell table:style-name="ce459" table:formula="of:=IF(AND([.S151]&gt;0;[.U151]&gt;0); [.S151]*ROUND([.U151];0) / 1000; &quot;&quot;)">
            <text:p/>
          </table:table-cell>
          <table:table-cell table:style-name="ce442" table:formula="of:=IF(AND([.Y151]&lt;&gt;0;[.Y15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заказчика от 0,1 до 3,0 кг/см²)</text:p>
          </table:table-cell>
          <table:table-cell table:style-name="ce123"/>
          <table:table-cell table:style-name="ce189" table:number-columns-repeated="2"/>
          <table:table-cell table:style-name="ce232"/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399"/>
          <table:table-cell table:style-name="ce364"/>
          <table:table-cell table:style-name="ce409_tail_no_border_second" table:formula="of:=IF(OR([.U152]=0;[.N152]=&quot;&quot;); &quot;&quot;; [.O152]*ROUND([.U152];0))">
            <text:p/>
          </table:table-cell>
          <table:table-cell table:style-name="ce442_tail_no_border_second" table:formula="of:=IF(AND([.N152]=&quot;&quot;; [.U152]&lt;&gt;&quot;&quot;);&quot;?&quot;;IF(AND([.W152]&lt;&gt;0;[.W152]&lt;&gt;&quot;&quot;); &quot;р.&quot;; &quot;&quot;))">
            <text:p/>
          </table:table-cell>
          <table:table-cell table:style-name="ce459_tail_no_border_second" table:formula="of:=IF(AND([.S152]&gt;0;[.U152]&gt;0); [.S152]*ROUND([.U152];0) / 1000; &quot;&quot;)">
            <text:p/>
          </table:table-cell>
          <table:table-cell table:style-name="ce442_tail_no_border_second" table:formula="of:=IF(AND([.Y152]&lt;&gt;0;[.Y15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52.3829-01 (22)&quot;; &quot;6052.3829-01 (22)&quot;)" office:value-type="string" office:string-value="6052.3829-01 (22)" calcext:value-type="string">
            <text:p>6052.3829-01 (22)</text:p>
          </table:table-cell>
          <table:table-cell table:style-name="ce122" table:number-columns-repeated="3"/>
          <table:table-cell table:style-name="ce159" office:value-type="string" calcext:value-type="string">
            <text:p>выключатель пневмат. сигнала торможения</text:p>
          </table:table-cell>
          <table:table-cell table:style-name="ce122"/>
          <table:table-cell table:style-name="ce188" table:number-columns-repeated="2"/>
          <table:table-cell table:style-name="ce230" office:value-type="string" calcext:value-type="string">
            <text:p>техника заказчика</text:p>
          </table:table-cell>
          <table:table-cell table:style-name="ce122" table:number-columns-repeated="2"/>
          <table:table-cell table:style-name="ce326" office:value-type="string" calcext:value-type="string">
            <text:p>от 295,00</text:p>
          </table:table-cell>
          <table:table-cell table:style-name="ce326"/>
          <table:table-cell table:number-columns-repeated="2"/>
          <table:table-cell table:style-name="ce337"/>
          <table:table-cell table:style-name="ce274" office:value-type="float" office:value="22" calcext:value-type="float">
            <text:p>22</text:p>
          </table:table-cell>
          <table:table-cell table:style-name="ce274"/>
          <table:table-cell table:style-name="ce299"/>
          <table:table-cell table:style-name="ce426"/>
          <table:table-cell table:style-name="ce422" table:formula="of:=IF(OR([.U153]=0;[.N153]=&quot;&quot;); &quot;&quot;; [.O153]*ROUND([.U153];0))">
            <text:p/>
          </table:table-cell>
          <table:table-cell table:style-name="ce465" table:formula="of:=IF(AND([.N153]=&quot;&quot;; [.U153]&lt;&gt;&quot;&quot;);&quot;?&quot;;IF(AND([.W153]&lt;&gt;0;[.W153]&lt;&gt;&quot;&quot;); &quot;р.&quot;; &quot;&quot;))">
            <text:p/>
          </table:table-cell>
          <table:table-cell table:style-name="ce505" table:formula="of:=IF(AND([.S153]&gt;0;[.U153]&gt;0); [.S153]*ROUND([.U153];0) / 1000; &quot;&quot;)">
            <text:p/>
          </table:table-cell>
          <table:table-cell table:style-name="ce465" table:formula="of:=IF(AND([.Y153]&lt;&gt;0;[.Y15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с байонетным разъёмом (шестигранник ⬡ 22) </text:p>
          </table:table-cell>
          <table:table-cell table:style-name="ce123"/>
          <table:table-cell table:style-name="ce189" table:number-columns-repeated="2"/>
          <table:table-cell table:style-name="ce232"/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399"/>
          <table:table-cell table:style-name="ce364"/>
          <table:table-cell table:style-name="ce409_tail_no_border_second" table:formula="of:=IF(OR([.U154]=0;[.N154]=&quot;&quot;); &quot;&quot;; [.O154]*ROUND([.U154];0))">
            <text:p/>
          </table:table-cell>
          <table:table-cell table:style-name="ce442_tail_no_border_second" table:formula="of:=IF(AND([.N154]=&quot;&quot;; [.U154]&lt;&gt;&quot;&quot;);&quot;?&quot;;IF(AND([.W154]&lt;&gt;0;[.W154]&lt;&gt;&quot;&quot;); &quot;р.&quot;; &quot;&quot;))">
            <text:p/>
          </table:table-cell>
          <table:table-cell table:style-name="ce459_tail_no_border_second" table:formula="of:=IF(AND([.S154]&gt;0;[.U154]&gt;0); [.S154]*ROUND([.U154];0) / 1000; &quot;&quot;)">
            <text:p/>
          </table:table-cell>
          <table:table-cell table:style-name="ce442_tail_no_border_second" table:formula="of:=IF(AND([.Y154]&lt;&gt;0;[.Y15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1">
          <table:table-cell/>
          <table:table-cell table:style-name="ce4"/>
          <table:table-cell table:style-name="ce52" table:formula="of:=HYPERLINK(&quot;https://www.emi-penza.ru/p/6052.3829-04&quot;; &quot;6052.3829-04&quot;)" office:value-type="string" office:string-value="6052.3829-04" calcext:value-type="string">
            <text:p>6052.3829-04</text:p>
          </table:table-cell>
          <table:table-cell table:style-name="ce122" table:number-columns-repeated="3"/>
          <table:table-cell table:style-name="ce159" office:value-type="string" calcext:value-type="string">
            <text:p>датчик аварийного давления воздуха, масла</text:p>
          </table:table-cell>
          <table:table-cell table:style-name="ce122"/>
          <table:table-cell table:style-name="ce188" table:number-columns-repeated="2"/>
          <table:table-cell table:style-name="ce230" office:value-type="string" calcext:value-type="string">
            <text:p>техника заказчика</text:p>
          </table:table-cell>
          <table:table-cell table:style-name="ce122" table:number-columns-repeated="2"/>
          <table:table-cell table:style-name="ce326" office:value-type="string" calcext:value-type="string">
            <text:p>от 295,00</text:p>
          </table:table-cell>
          <table:table-cell table:style-name="ce326"/>
          <table:table-cell table:number-columns-repeated="2"/>
          <table:table-cell table:style-name="ce337"/>
          <table:table-cell table:style-name="ce274" office:value-type="float" office:value="40" calcext:value-type="float">
            <text:p>40</text:p>
          </table:table-cell>
          <table:table-cell table:style-name="ce274"/>
          <table:table-cell table:style-name="ce299"/>
          <table:table-cell table:style-name="ce426"/>
          <table:table-cell table:style-name="ce422" table:formula="of:=IF(OR([.U155]=0;[.N155]=&quot;&quot;); &quot;&quot;; [.O155]*ROUND([.U155];0))">
            <text:p/>
          </table:table-cell>
          <table:table-cell table:style-name="ce465" table:formula="of:=IF(AND([.N155]=&quot;&quot;; [.U155]&lt;&gt;&quot;&quot;);&quot;?&quot;;IF(AND([.W155]&lt;&gt;0;[.W155]&lt;&gt;&quot;&quot;); &quot;р.&quot;; &quot;&quot;))">
            <text:p/>
          </table:table-cell>
          <table:table-cell table:style-name="ce505" table:formula="of:=IF(AND([.S155]&gt;0;[.U155]&gt;0); [.S155]*ROUND([.U155];0) / 1000; &quot;&quot;)">
            <text:p/>
          </table:table-cell>
          <table:table-cell table:style-name="ce465" table:formula="of:=IF(AND([.Y155]&lt;&gt;0;[.Y15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185" office:value-type="string" calcext:value-type="string">
            <text:p>(диапазон срабатывания по требованию</text:p>
          </table:table-cell>
          <table:table-cell table:style-name="ce146"/>
          <table:table-cell table:style-name="ce199" table:number-columns-repeated="2"/>
          <table:table-cell table:style-name="ce231"/>
          <table:table-cell table:style-name="ce146" table:number-columns-repeated="2"/>
          <table:table-cell table:style-name="ce253" table:number-columns-repeated="2"/>
          <table:table-cell table:number-columns-repeated="2"/>
          <table:table-cell table:style-name="ce337"/>
          <table:table-cell table:style-name="ce279" table:number-columns-repeated="2"/>
          <table:table-cell table:style-name="ce304"/>
          <table:table-cell table:style-name="ce279"/>
          <table:table-cell table:style-name="ce398" table:formula="of:=IF(OR([.U156]=0;[.N156]=&quot;&quot;); &quot;&quot;; [.O156]*ROUND([.U156];0))">
            <text:p/>
          </table:table-cell>
          <table:table-cell table:style-name="ce442" table:formula="of:=IF(AND([.N156]=&quot;&quot;; [.U156]&lt;&gt;&quot;&quot;);&quot;?&quot;;IF(AND([.W156]&lt;&gt;0;[.W156]&lt;&gt;&quot;&quot;); &quot;р.&quot;; &quot;&quot;))">
            <text:p/>
          </table:table-cell>
          <table:table-cell table:style-name="ce459" table:formula="of:=IF(AND([.S156]&gt;0;[.U156]&gt;0); [.S156]*ROUND([.U156];0) / 1000; &quot;&quot;)">
            <text:p/>
          </table:table-cell>
          <table:table-cell table:style-name="ce442" table:formula="of:=IF(AND([.Y156]&lt;&gt;0;[.Y15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заказчика от 0,3 до 1,2 кг/см²), байонетный разъём</text:p>
          </table:table-cell>
          <table:table-cell table:style-name="ce123"/>
          <table:table-cell table:style-name="ce189" table:number-columns-repeated="2"/>
          <table:table-cell table:style-name="ce232"/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399"/>
          <table:table-cell table:style-name="ce364"/>
          <table:table-cell table:style-name="ce409_tail_no_border_second" table:formula="of:=IF(OR([.U157]=0;[.N157]=&quot;&quot;); &quot;&quot;; [.O157]*ROUND([.U157];0))">
            <text:p/>
          </table:table-cell>
          <table:table-cell table:style-name="ce442_tail_no_border_second" table:formula="of:=IF(AND([.N157]=&quot;&quot;; [.U157]&lt;&gt;&quot;&quot;);&quot;?&quot;;IF(AND([.W157]&lt;&gt;0;[.W157]&lt;&gt;&quot;&quot;); &quot;р.&quot;; &quot;&quot;))">
            <text:p/>
          </table:table-cell>
          <table:table-cell table:style-name="ce459_tail_no_border_second" table:formula="of:=IF(AND([.S157]&gt;0;[.U157]&gt;0); [.S157]*ROUND([.U157];0) / 1000; &quot;&quot;)">
            <text:p/>
          </table:table-cell>
          <table:table-cell table:style-name="ce442_tail_no_border_second" table:formula="of:=IF(AND([.Y157]&lt;&gt;0;[.Y15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72.3829-01&quot;; &quot;6072.3829-01&quot;)" office:value-type="string" office:string-value="6072.3829-01" calcext:value-type="string">
            <text:p>6072.3829-01</text:p>
          </table:table-cell>
          <table:table-cell table:style-name="ce122" table:number-columns-repeated="3"/>
          <table:table-cell table:style-name="ce159" office:value-type="string" calcext:value-type="string">
            <text:p>датчик аварийного давления воздуха, масла</text:p>
          </table:table-cell>
          <table:table-cell table:style-name="ce122"/>
          <table:table-cell table:style-name="ce188" table:number-columns-repeated="2"/>
          <table:table-cell table:style-name="ce230" office:value-type="string" calcext:value-type="string">
            <text:p>техника заказчика с требованием 2-проводной цепи,</text:p>
          </table:table-cell>
          <table:table-cell table:style-name="ce122" table:number-columns-repeated="2"/>
          <table:table-cell table:style-name="ce326" office:value-type="string" calcext:value-type="string">
            <text:p>от 295,00</text:p>
          </table:table-cell>
          <table:table-cell table:style-name="ce326"/>
          <table:table-cell table:number-columns-repeated="2"/>
          <table:table-cell table:style-name="ce337"/>
          <table:table-cell table:style-name="ce274" office:value-type="float" office:value="39" calcext:value-type="float">
            <text:p>39</text:p>
          </table:table-cell>
          <table:table-cell table:style-name="ce274"/>
          <table:table-cell table:style-name="ce299"/>
          <table:table-cell table:style-name="ce426"/>
          <table:table-cell table:style-name="ce422" table:formula="of:=IF(OR([.U158]=0;[.N158]=&quot;&quot;); &quot;&quot;; [.O158]*ROUND([.U158];0))">
            <text:p/>
          </table:table-cell>
          <table:table-cell table:style-name="ce465" table:formula="of:=IF(AND([.N158]=&quot;&quot;; [.U158]&lt;&gt;&quot;&quot;);&quot;?&quot;;IF(AND([.W158]&lt;&gt;0;[.W158]&lt;&gt;&quot;&quot;); &quot;р.&quot;; &quot;&quot;))">
            <text:p/>
          </table:table-cell>
          <table:table-cell table:style-name="ce505" table:formula="of:=IF(AND([.S158]&gt;0;[.U158]&gt;0); [.S158]*ROUND([.U158];0) / 1000; &quot;&quot;)">
            <text:p/>
          </table:table-cell>
          <table:table-cell table:style-name="ce465" table:formula="of:=IF(AND([.Y158]&lt;&gt;0;[.Y15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185" office:value-type="string" calcext:value-type="string">
            <text:p>(диапазон срабатывания по требованию</text:p>
          </table:table-cell>
          <table:table-cell table:style-name="ce146"/>
          <table:table-cell table:style-name="ce199" table:number-columns-repeated="2"/>
          <table:table-cell table:style-name="ce231" office:value-type="string" calcext:value-type="string">
            <text:p>изолированной от корпуса датчика</text:p>
          </table:table-cell>
          <table:table-cell table:style-name="ce146" table:number-columns-repeated="2"/>
          <table:table-cell table:style-name="ce253" table:number-columns-repeated="2"/>
          <table:table-cell table:number-columns-repeated="2"/>
          <table:table-cell table:style-name="ce337"/>
          <table:table-cell table:style-name="ce279" table:number-columns-repeated="2"/>
          <table:table-cell table:style-name="ce304"/>
          <table:table-cell table:style-name="ce279"/>
          <table:table-cell table:style-name="ce398" table:formula="of:=IF(OR([.U159]=0;[.N159]=&quot;&quot;); &quot;&quot;; [.O159]*ROUND([.U159];0))">
            <text:p/>
          </table:table-cell>
          <table:table-cell table:style-name="ce442" table:formula="of:=IF(AND([.N159]=&quot;&quot;; [.U159]&lt;&gt;&quot;&quot;);&quot;?&quot;;IF(AND([.W159]&lt;&gt;0;[.W159]&lt;&gt;&quot;&quot;); &quot;р.&quot;; &quot;&quot;))">
            <text:p/>
          </table:table-cell>
          <table:table-cell table:style-name="ce459" table:formula="of:=IF(AND([.S159]&gt;0;[.U159]&gt;0); [.S159]*ROUND([.U159];0) / 1000; &quot;&quot;)">
            <text:p/>
          </table:table-cell>
          <table:table-cell table:style-name="ce442" table:formula="of:=IF(AND([.Y159]&lt;&gt;0;[.Y15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заказчика от 0,3 до 7,0 кг/см²)</text:p>
          </table:table-cell>
          <table:table-cell table:style-name="ce123"/>
          <table:table-cell table:style-name="ce189" table:number-columns-repeated="2"/>
          <table:table-cell table:style-name="ce232"/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399"/>
          <table:table-cell table:style-name="ce364"/>
          <table:table-cell table:style-name="ce409_tail_no_border_second" table:formula="of:=IF(OR([.U160]=0;[.N160]=&quot;&quot;); &quot;&quot;; [.O160]*ROUND([.U160];0))">
            <text:p/>
          </table:table-cell>
          <table:table-cell table:style-name="ce442_tail_no_border_second" table:formula="of:=IF(AND([.N160]=&quot;&quot;; [.U160]&lt;&gt;&quot;&quot;);&quot;?&quot;;IF(AND([.W160]&lt;&gt;0;[.W160]&lt;&gt;&quot;&quot;); &quot;р.&quot;; &quot;&quot;))">
            <text:p/>
          </table:table-cell>
          <table:table-cell table:style-name="ce459_tail_no_border_second" table:formula="of:=IF(AND([.S160]&gt;0;[.U160]&gt;0); [.S160]*ROUND([.U160];0) / 1000; &quot;&quot;)">
            <text:p/>
          </table:table-cell>
          <table:table-cell table:style-name="ce442_tail_no_border_second" table:formula="of:=IF(AND([.Y160]&lt;&gt;0;[.Y16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1">
          <table:table-cell/>
          <table:table-cell table:style-name="ce4"/>
          <table:table-cell table:style-name="ce52" table:formula="of:=HYPERLINK(&quot;https://www.emi-penza.ru/p/6072.3829-01_SO_K18&quot;; &quot;6072.3829-01 СЗ К1/8&quot;)" office:value-type="string" office:string-value="6072.3829-01 СЗ К1/8" calcext:value-type="string">
            <text:p>6072.3829-01 СЗ К1/8</text:p>
          </table:table-cell>
          <table:table-cell table:style-name="ce122" table:number-columns-repeated="3"/>
          <table:table-cell table:style-name="ce159" office:value-type="string" calcext:value-type="string">
            <text:p>датчик аварийного давления воздуха, масла</text:p>
          </table:table-cell>
          <table:table-cell table:style-name="ce122"/>
          <table:table-cell table:style-name="ce188" table:number-columns-repeated="2"/>
          <table:table-cell table:style-name="ce230" office:value-type="string" calcext:value-type="string">
            <text:p>техника заказчика</text:p>
          </table:table-cell>
          <table:table-cell table:style-name="ce122" table:number-columns-repeated="2"/>
          <table:table-cell table:style-name="ce326" office:value-type="string" calcext:value-type="string">
            <text:p>от 330,00</text:p>
          </table:table-cell>
          <table:table-cell table:style-name="ce326"/>
          <table:table-cell table:number-columns-repeated="2"/>
          <table:table-cell table:style-name="ce337"/>
          <table:table-cell table:style-name="ce274" office:value-type="float" office:value="39" calcext:value-type="float">
            <text:p>39</text:p>
          </table:table-cell>
          <table:table-cell table:style-name="ce274"/>
          <table:table-cell table:style-name="ce299"/>
          <table:table-cell table:style-name="ce426"/>
          <table:table-cell table:style-name="ce422" table:formula="of:=IF(OR([.U161]=0;[.N161]=&quot;&quot;); &quot;&quot;; [.O161]*ROUND([.U161];0))">
            <text:p/>
          </table:table-cell>
          <table:table-cell table:style-name="ce465" table:formula="of:=IF(AND([.N161]=&quot;&quot;; [.U161]&lt;&gt;&quot;&quot;);&quot;?&quot;;IF(AND([.W161]&lt;&gt;0;[.W161]&lt;&gt;&quot;&quot;); &quot;р.&quot;; &quot;&quot;))">
            <text:p/>
          </table:table-cell>
          <table:table-cell table:style-name="ce505" table:formula="of:=IF(AND([.S161]&gt;0;[.U161]&gt;0); [.S161]*ROUND([.U161];0) / 1000; &quot;&quot;)">
            <text:p/>
          </table:table-cell>
          <table:table-cell table:style-name="ce465" table:formula="of:=IF(AND([.Y161]&lt;&gt;0;[.Y16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(давление срабатывания 0,2 кг/см²)</text:p>
          </table:table-cell>
          <table:table-cell table:style-name="ce123"/>
          <table:table-cell table:style-name="ce189" table:number-columns-repeated="2"/>
          <table:table-cell table:style-name="ce232"/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399"/>
          <table:table-cell table:style-name="ce364"/>
          <table:table-cell table:style-name="ce409_tail_no_border_second" table:formula="of:=IF(OR([.U162]=0;[.N162]=&quot;&quot;); &quot;&quot;; [.O162]*ROUND([.U162];0))">
            <text:p/>
          </table:table-cell>
          <table:table-cell table:style-name="ce442_tail_no_border_second" table:formula="of:=IF(AND([.N162]=&quot;&quot;; [.U162]&lt;&gt;&quot;&quot;);&quot;?&quot;;IF(AND([.W162]&lt;&gt;0;[.W162]&lt;&gt;&quot;&quot;); &quot;р.&quot;; &quot;&quot;))">
            <text:p/>
          </table:table-cell>
          <table:table-cell table:style-name="ce459_tail_no_border_second" table:formula="of:=IF(AND([.S162]&gt;0;[.U162]&gt;0); [.S162]*ROUND([.U162];0) / 1000; &quot;&quot;)">
            <text:p/>
          </table:table-cell>
          <table:table-cell table:style-name="ce442_tail_no_border_second" table:formula="of:=IF(AND([.Y162]&lt;&gt;0;[.Y16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72.3829-07&quot;; &quot;6072.3829-07&quot;)" office:value-type="string" office:string-value="6072.3829-07" calcext:value-type="string">
            <text:p>6072.3829-07</text:p>
          </table:table-cell>
          <table:table-cell table:style-name="ce122" table:number-columns-repeated="3"/>
          <table:table-cell table:style-name="ce159" office:value-type="string" calcext:value-type="string">
            <text:p>датчик аварийного давления воздуха, масла</text:p>
          </table:table-cell>
          <table:table-cell table:style-name="ce122"/>
          <table:table-cell table:style-name="ce188" table:number-columns-repeated="2"/>
          <table:table-cell table:style-name="ce230" office:value-type="string" calcext:value-type="string">
            <text:p>техника заказчика</text:p>
          </table:table-cell>
          <table:table-cell table:style-name="ce122" table:number-columns-repeated="2"/>
          <table:table-cell table:style-name="ce326" office:value-type="string" calcext:value-type="string">
            <text:p>от 295,00</text:p>
          </table:table-cell>
          <table:table-cell table:style-name="ce326"/>
          <table:table-cell table:number-columns-repeated="2"/>
          <table:table-cell table:style-name="ce337"/>
          <table:table-cell table:style-name="ce274" office:value-type="float" office:value="45" calcext:value-type="float">
            <text:p>45</text:p>
          </table:table-cell>
          <table:table-cell table:style-name="ce274"/>
          <table:table-cell table:style-name="ce299"/>
          <table:table-cell table:style-name="ce426"/>
          <table:table-cell table:style-name="ce422" table:formula="of:=IF(OR([.U163]=0;[.N163]=&quot;&quot;); &quot;&quot;; [.O163]*ROUND([.U163];0))">
            <text:p/>
          </table:table-cell>
          <table:table-cell table:style-name="ce465" table:formula="of:=IF(AND([.N163]=&quot;&quot;; [.U163]&lt;&gt;&quot;&quot;);&quot;?&quot;;IF(AND([.W163]&lt;&gt;0;[.W163]&lt;&gt;&quot;&quot;); &quot;р.&quot;; &quot;&quot;))">
            <text:p/>
          </table:table-cell>
          <table:table-cell table:style-name="ce505" table:formula="of:=IF(AND([.S163]&gt;0;[.U163]&gt;0); [.S163]*ROUND([.U163];0) / 1000; &quot;&quot;)">
            <text:p/>
          </table:table-cell>
          <table:table-cell table:style-name="ce465" table:formula="of:=IF(AND([.Y163]&lt;&gt;0;[.Y16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2">
          <table:table-cell/>
          <table:table-cell table:style-name="ce3"/>
          <table:table-cell table:style-name="ce72"/>
          <table:table-cell table:style-name="ce146" table:number-columns-repeated="3"/>
          <table:table-cell table:style-name="ce185" office:value-type="string" calcext:value-type="string">
            <text:p>(диапазон срабатывания по требованию</text:p>
          </table:table-cell>
          <table:table-cell table:style-name="ce146"/>
          <table:table-cell table:style-name="ce199" table:number-columns-repeated="2"/>
          <table:table-cell table:style-name="ce231"/>
          <table:table-cell table:style-name="ce146" table:number-columns-repeated="2"/>
          <table:table-cell table:style-name="ce253" table:number-columns-repeated="2"/>
          <table:table-cell table:number-columns-repeated="2"/>
          <table:table-cell table:style-name="ce337"/>
          <table:table-cell table:style-name="ce279" table:number-columns-repeated="2"/>
          <table:table-cell table:style-name="ce304"/>
          <table:table-cell table:style-name="ce279"/>
          <table:table-cell table:style-name="ce398" table:formula="of:=IF(OR([.U164]=0;[.N164]=&quot;&quot;); &quot;&quot;; [.O164]*ROUND([.U164];0))">
            <text:p/>
          </table:table-cell>
          <table:table-cell table:style-name="ce442" table:formula="of:=IF(AND([.N164]=&quot;&quot;; [.U164]&lt;&gt;&quot;&quot;);&quot;?&quot;;IF(AND([.W164]&lt;&gt;0;[.W164]&lt;&gt;&quot;&quot;); &quot;р.&quot;; &quot;&quot;))">
            <text:p/>
          </table:table-cell>
          <table:table-cell table:style-name="ce459" table:formula="of:=IF(AND([.S164]&gt;0;[.U164]&gt;0); [.S164]*ROUND([.U164];0) / 1000; &quot;&quot;)">
            <text:p/>
          </table:table-cell>
          <table:table-cell table:style-name="ce442" table:formula="of:=IF(AND([.Y164]&lt;&gt;0;[.Y16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заказчика от 0,3 до 7,0 кг/см²)</text:p>
          </table:table-cell>
          <table:table-cell table:style-name="ce123"/>
          <table:table-cell table:style-name="ce189" table:number-columns-repeated="2"/>
          <table:table-cell table:style-name="ce232"/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399"/>
          <table:table-cell table:style-name="ce364"/>
          <table:table-cell table:style-name="ce409_tail_no_border_second" table:formula="of:=IF(OR([.U165]=0;[.N165]=&quot;&quot;); &quot;&quot;; [.O165]*ROUND([.U165];0))">
            <text:p/>
          </table:table-cell>
          <table:table-cell table:style-name="ce442_tail_no_border_second" table:formula="of:=IF(AND([.N165]=&quot;&quot;; [.U165]&lt;&gt;&quot;&quot;);&quot;?&quot;;IF(AND([.W165]&lt;&gt;0;[.W165]&lt;&gt;&quot;&quot;); &quot;р.&quot;; &quot;&quot;))">
            <text:p/>
          </table:table-cell>
          <table:table-cell table:style-name="ce459_tail_no_border_second" table:formula="of:=IF(AND([.S165]&gt;0;[.U165]&gt;0); [.S165]*ROUND([.U165];0) / 1000; &quot;&quot;)">
            <text:p/>
          </table:table-cell>
          <table:table-cell table:style-name="ce442_tail_no_border_second" table:formula="of:=IF(AND([.Y165]&lt;&gt;0;[.Y16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-08&quot;; &quot;6072.3829-08&quot;)" office:value-type="string" office:string-value="6072.3829-08" calcext:value-type="string">
            <text:p>6072.3829-08</text:p>
          </table:table-cell>
          <table:table-cell table:style-name="ce111" table:number-columns-repeated="3"/>
          <table:table-cell table:style-name="ce158" office:value-type="string" calcext:value-type="string">
            <text:p>датчик аварийного давления масл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Газон Next E6 и ПАЗ Вектор Е6 с системой ADAS,</text:p>
          </table:table-cell>
          <table:table-cell table:style-name="ce111" table:number-columns-repeated="2"/>
          <table:table-cell table:style-name="ce264" office:value-type="string" calcext:value-type="string">
            <text:p>от 295,00</text:p>
          </table:table-cell>
          <table:table-cell table:style-name="ce264"/>
          <table:table-cell table:number-columns-repeated="2"/>
          <table:table-cell table:style-name="ce337"/>
          <table:table-cell table:style-name="ce273" office:value-type="float" office:value="47" calcext:value-type="float">
            <text:p>47</text:p>
          </table:table-cell>
          <table:table-cell table:style-name="ce273"/>
          <table:table-cell table:style-name="ce399"/>
          <table:table-cell table:style-name="ce364"/>
          <table:table-cell table:style-name="ce409_tail_no_border_second" table:formula="of:=IF(OR([.U166]=0;[.N166]=&quot;&quot;); &quot;&quot;; [.O166]*ROUND([.U166];0))">
            <text:p/>
          </table:table-cell>
          <table:table-cell table:style-name="ce442_tail_no_border_second" table:formula="of:=IF(AND([.N166]=&quot;&quot;; [.U166]&lt;&gt;&quot;&quot;);&quot;?&quot;;IF(AND([.W166]&lt;&gt;0;[.W166]&lt;&gt;&quot;&quot;); &quot;р.&quot;; &quot;&quot;))">
            <text:p/>
          </table:table-cell>
          <table:table-cell table:style-name="ce459_tail_no_border_second" table:formula="of:=IF(AND([.S166]&gt;0;[.U166]&gt;0); [.S166]*ROUND([.U166];0) / 1000; &quot;&quot;)">
            <text:p/>
          </table:table-cell>
          <table:table-cell table:style-name="ce465" table:formula="of:=IF(AND([.Y166]&lt;&gt;0;[.Y16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1">
          <table:table-cell/>
          <table:table-cell table:style-name="ce9" office:value-type="string" calcext:value-type="string">
            <text:p>•</text:p>
          </table:table-cell>
          <table:table-cell table:style-name="ce52" table:formula="of:=HYPERLINK(&quot;https://www.emi-penza.ru/p/6072.3829-09&quot;; &quot;6072.3829-09&quot;)" office:value-type="string" office:string-value="6072.3829-09" calcext:value-type="string">
            <text:p>6072.3829-09</text:p>
          </table:table-cell>
          <table:table-cell table:style-name="ce122" table:number-columns-repeated="3"/>
          <table:table-cell table:style-name="ce159" office:value-type="string" calcext:value-type="string">
            <text:p>датчик</text:p>
          </table:table-cell>
          <table:table-cell table:style-name="ce122"/>
          <table:table-cell table:style-name="ce188" table:number-columns-repeated="2"/>
          <table:table-cell table:style-name="ce230" office:value-type="string" calcext:value-type="string">
            <text:p>техника заказчика</text:p>
          </table:table-cell>
          <table:table-cell table:style-name="ce122" table:number-columns-repeated="2"/>
          <table:table-cell table:style-name="ce326" office:value-type="string" calcext:value-type="string">
            <text:p>от 295,00</text:p>
          </table:table-cell>
          <table:table-cell table:style-name="ce326"/>
          <table:table-cell table:number-columns-repeated="2"/>
          <table:table-cell table:style-name="ce337"/>
          <table:table-cell table:style-name="ce274" office:value-type="float" office:value="40" calcext:value-type="float">
            <text:p>40</text:p>
          </table:table-cell>
          <table:table-cell table:style-name="ce274"/>
          <table:table-cell table:style-name="ce299"/>
          <table:table-cell table:style-name="ce426"/>
          <table:table-cell table:style-name="ce422" table:formula="of:=IF(OR([.U167]=0;[.N167]=&quot;&quot;); &quot;&quot;; [.O167]*ROUND([.U167];0))">
            <text:p/>
          </table:table-cell>
          <table:table-cell table:style-name="ce465" table:formula="of:=IF(AND([.N167]=&quot;&quot;; [.U167]&lt;&gt;&quot;&quot;);&quot;?&quot;;IF(AND([.W167]&lt;&gt;0;[.W167]&lt;&gt;&quot;&quot;); &quot;р.&quot;; &quot;&quot;))">
            <text:p/>
          </table:table-cell>
          <table:table-cell table:style-name="ce505" table:formula="of:=IF(AND([.S167]&gt;0;[.U167]&gt;0); [.S167]*ROUND([.U167];0) / 1000; &quot;&quot;)">
            <text:p/>
          </table:table-cell>
          <table:table-cell table:style-name="ce465" table:formula="of:=IF(AND([.Y167]&lt;&gt;0;[.Y16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2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85_tail_no_border" office:value-type="string" calcext:value-type="string">
            <text:p>(диапазон срабатывания по требованию</text:p>
          </table:table-cell>
          <table:table-cell table:style-name="ce122_tail_no_border"/>
          <table:table-cell table:style-name="ce188_tail_no_border" table:number-columns-repeated="2"/>
          <table:table-cell table:style-name="ce230_tail_no_border" office:value-type="string" calcext:value-type="string">
            <text:p>техника заказчика</text:p>
          </table:table-cell>
          <table:table-cell table:style-name="ce122_tail_no_border" table:number-columns-repeated="2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168]=0;[.N168]=&quot;&quot;); &quot;&quot;; [.O168]*ROUND([.U168];0))">
            <text:p/>
          </table:table-cell>
          <table:table-cell table:style-name="ce442_tail_no_border" table:formula="of:=IF(AND([.N168]=&quot;&quot;; [.U168]&lt;&gt;&quot;&quot;);&quot;?&quot;;IF(AND([.W168]&lt;&gt;0;[.W168]&lt;&gt;&quot;&quot;); &quot;р.&quot;; &quot;&quot;))">
            <text:p/>
          </table:table-cell>
          <table:table-cell table:style-name="ce459_tail_no_border" table:formula="of:=IF(AND([.S168]&gt;0;[.U168]&gt;0); [.S168]*ROUND([.U168];0) / 1000; &quot;&quot;)">
            <text:p/>
          </table:table-cell>
          <table:table-cell table:style-name="ce442_tail_no_border" table:formula="of:=IF(AND([.Y168]&lt;&gt;0;[.Y168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8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 office:value-type="string" calcext:value-type="string">
            <text:p>заказчика от 0,3 до 7,0 кг/см²)</text:p>
          </table:table-cell>
          <table:table-cell table:style-name="ce122_tail_no_border"/>
          <table:table-cell table:style-name="ce188_tail_no_border" table:number-columns-repeated="2"/>
          <table:table-cell table:style-name="ce122_tail_no_border" table:number-columns-repeated="3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169]=0;[.N169]=&quot;&quot;); &quot;&quot;; [.O169]*ROUND([.U169];0))">
            <text:p/>
          </table:table-cell>
          <table:table-cell table:style-name="ce442_tail_no_border" table:formula="of:=IF(AND([.N169]=&quot;&quot;; [.U169]&lt;&gt;&quot;&quot;);&quot;?&quot;;IF(AND([.W169]&lt;&gt;0;[.W169]&lt;&gt;&quot;&quot;); &quot;р.&quot;; &quot;&quot;))">
            <text:p/>
          </table:table-cell>
          <table:table-cell table:style-name="ce459_tail_no_border" table:formula="of:=IF(AND([.S169]&gt;0;[.U169]&gt;0); [.S169]*ROUND([.U169];0) / 1000; &quot;&quot;)">
            <text:p/>
          </table:table-cell>
          <table:table-cell table:style-name="ce442_tail_no_border" table:formula="of:=IF(AND([.Y169]&lt;&gt;0;[.Y169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6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3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/>
          <table:table-cell table:style-name="ce442_tail_no_border"/>
          <table:table-cell table:style-name="ce459_tail_no_border"/>
          <table:table-cell table:style-name="ce442_tail_no_border" table:formula="of:=IF(AND([.Y170]&lt;&gt;0;[.Y170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02.3768_SO_M16_rod_18_mm&quot;; &quot;1302.3768 СЗ М16 шток 18 мм&quot;)" office:value-type="string" office:string-value="1302.3768 СЗ М16 шток 18 мм" calcext:value-type="string">
            <text:p>1302.3768 СЗ М16 шток 18 мм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гусеничные экскаваторы моделей Е 225.Е245,ТХ-220</text:p>
          </table:table-cell>
          <table:table-cell table:style-name="ce111" table:number-columns-repeated="2"/>
          <table:table-cell table:style-name="ce264" office:value-type="string" calcext:value-type="string">
            <text:p>от 499,00</text:p>
          </table:table-cell>
          <table:table-cell table:style-name="ce264"/>
          <table:table-cell table:number-columns-repeated="2"/>
          <table:table-cell table:style-name="ce337"/>
          <table:table-cell table:style-name="ce273" office:value-type="float" office:value="38" calcext:value-type="float">
            <text:p>38</text:p>
          </table:table-cell>
          <table:table-cell table:style-name="ce273"/>
          <table:table-cell table:style-name="ce399"/>
          <table:table-cell table:style-name="ce364"/>
          <table:table-cell table:style-name="ce409_tail_no_border_second" table:formula="of:=IF(OR([.U171]=0;[.N171]=&quot;&quot;); &quot;&quot;; [.O171]*ROUND([.U171];0))">
            <text:p/>
          </table:table-cell>
          <table:table-cell table:style-name="ce442_tail_no_border_second" table:formula="of:=IF(AND([.N171]=&quot;&quot;; [.U171]&lt;&gt;&quot;&quot;);&quot;?&quot;;IF(AND([.W171]&lt;&gt;0;[.W171]&lt;&gt;&quot;&quot;); &quot;р.&quot;; &quot;&quot;))">
            <text:p/>
          </table:table-cell>
          <table:table-cell table:style-name="ce459_tail_no_border_second" table:formula="of:=IF(AND([.S171]&gt;0;[.U171]&gt;0); [.S171]*ROUND([.U171];0) / 1000; &quot;&quot;)">
            <text:p/>
          </table:table-cell>
          <table:table-cell table:style-name="ce465" table:formula="of:=IF(AND([.Y171]&lt;&gt;0;[.Y17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1332.3768-01_SO&quot;; &quot;1332.3768-01 СЗ&quot;)" office:value-type="string" office:string-value="1332.3768-01 СЗ" calcext:value-type="string">
            <text:p>1332.3768-01 СЗ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</text:p>
          </table:table-cell>
          <table:table-cell table:style-name="ce111" table:number-columns-repeated="2"/>
          <table:table-cell table:style-name="ce264" office:value-type="string" calcext:value-type="string">
            <text:p>от 295,00</text:p>
          </table:table-cell>
          <table:table-cell table:style-name="ce264"/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399"/>
          <table:table-cell table:style-name="ce364"/>
          <table:table-cell table:style-name="ce409_tail_no_border_second" table:formula="of:=IF(OR([.U172]=0;[.N172]=&quot;&quot;); &quot;&quot;; [.O172]*ROUND([.U172];0))">
            <text:p/>
          </table:table-cell>
          <table:table-cell table:style-name="ce442_tail_no_border_second" table:formula="of:=IF(AND([.N172]=&quot;&quot;; [.U172]&lt;&gt;&quot;&quot;);&quot;?&quot;;IF(AND([.W172]&lt;&gt;0;[.W172]&lt;&gt;&quot;&quot;); &quot;р.&quot;; &quot;&quot;))">
            <text:p/>
          </table:table-cell>
          <table:table-cell table:style-name="ce459_tail_no_border_second" table:formula="of:=IF(AND([.S172]&gt;0;[.U172]&gt;0); [.S172]*ROUND([.U172];0) / 1000; &quot;&quot;)">
            <text:p/>
          </table:table-cell>
          <table:table-cell table:style-name="ce465" table:formula="of:=IF(AND([.Y172]&lt;&gt;0;[.Y17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1332.3768-04&quot;; &quot;1332.3768-04&quot;)" office:value-type="string" office:string-value="1332.3768-04" calcext:value-type="string">
            <text:p>1332.3768-04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концевой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автобусы, троллейбусы, электробусы</text:p>
          </table:table-cell>
          <table:table-cell table:style-name="ce111" table:number-columns-repeated="2"/>
          <table:table-cell table:style-name="ce264" office:value-type="float" office:value="1000" calcext:value-type="float">
            <text:p>1000,00</text:p>
          </table:table-cell>
          <table:table-cell table:style-name="ce264" table:formula="of:=ROUND([.N173]*1.22; 2)" office:value-type="float" office:value="1220" calcext:value-type="float">
            <text:p>1220,00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399"/>
          <table:table-cell table:style-name="ce364"/>
          <table:table-cell table:style-name="ce409_tail_no_border_second"/>
          <table:table-cell table:style-name="ce442_tail_no_border_second"/>
          <table:table-cell table:style-name="ce459_tail_no_border_second"/>
          <table:table-cell table:style-name="ce465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1332.3768-05_SO&quot;; &quot;1332.3768-05 СЗ&quot;)" office:value-type="string" office:string-value="1332.3768-05 СЗ" calcext:value-type="string">
            <text:p>1332.3768-05 СЗ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</text:p>
          </table:table-cell>
          <table:table-cell table:style-name="ce111" table:number-columns-repeated="2"/>
          <table:table-cell table:style-name="ce264" office:value-type="string" calcext:value-type="string">
            <text:p>от 295,00</text:p>
          </table:table-cell>
          <table:table-cell table:style-name="ce264"/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399"/>
          <table:table-cell table:style-name="ce364"/>
          <table:table-cell table:style-name="ce409_tail_no_border_second" table:formula="of:=IF(OR([.U174]=0;[.N174]=&quot;&quot;); &quot;&quot;; [.O174]*ROUND([.U174];0))">
            <text:p/>
          </table:table-cell>
          <table:table-cell table:style-name="ce442_tail_no_border_second" table:formula="of:=IF(AND([.N174]=&quot;&quot;; [.U174]&lt;&gt;&quot;&quot;);&quot;?&quot;;IF(AND([.W174]&lt;&gt;0;[.W174]&lt;&gt;&quot;&quot;); &quot;р.&quot;; &quot;&quot;))">
            <text:p/>
          </table:table-cell>
          <table:table-cell table:style-name="ce459_tail_no_border_second" table:formula="of:=IF(AND([.S174]&gt;0;[.U174]&gt;0); [.S174]*ROUND([.U174];0) / 1000; &quot;&quot;)">
            <text:p/>
          </table:table-cell>
          <table:table-cell table:style-name="ce465" table:formula="of:=IF(AND([.Y174]&lt;&gt;0;[.Y17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1_SO&quot;; &quot;1352.3768-01 СЗ&quot;)" office:value-type="string" office:string-value="1352.3768-01 СЗ" calcext:value-type="string">
            <text:p>1352.3768-01 СЗ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</text:p>
          </table:table-cell>
          <table:table-cell table:style-name="ce111" table:number-columns-repeated="2"/>
          <table:table-cell table:style-name="ce264" office:value-type="string" calcext:value-type="string">
            <text:p>от 295,00</text:p>
          </table:table-cell>
          <table:table-cell table:style-name="ce264"/>
          <table:table-cell table:number-columns-repeated="2"/>
          <table:table-cell table:style-name="ce337"/>
          <table:table-cell table:style-name="ce273" office:value-type="float" office:value="41" calcext:value-type="float">
            <text:p>41</text:p>
          </table:table-cell>
          <table:table-cell table:style-name="ce273"/>
          <table:table-cell table:style-name="ce399"/>
          <table:table-cell table:style-name="ce364"/>
          <table:table-cell table:style-name="ce409_tail_no_border_second" table:formula="of:=IF(OR([.U175]=0;[.N175]=&quot;&quot;); &quot;&quot;; [.O175]*ROUND([.U175];0))">
            <text:p/>
          </table:table-cell>
          <table:table-cell table:style-name="ce442_tail_no_border_second" table:formula="of:=IF(AND([.N175]=&quot;&quot;; [.U175]&lt;&gt;&quot;&quot;);&quot;?&quot;;IF(AND([.W175]&lt;&gt;0;[.W175]&lt;&gt;&quot;&quot;); &quot;р.&quot;; &quot;&quot;))">
            <text:p/>
          </table:table-cell>
          <table:table-cell table:style-name="ce459_tail_no_border_second" table:formula="of:=IF(AND([.S175]&gt;0;[.U175]&gt;0); [.S175]*ROUND([.U175];0) / 1000; &quot;&quot;)">
            <text:p/>
          </table:table-cell>
          <table:table-cell table:style-name="ce465" table:formula="of:=IF(AND([.Y175]&lt;&gt;0;[.Y17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6_SO&quot;; &quot;1352.3768-06 СЗ&quot;)" office:value-type="string" office:string-value="1352.3768-06 СЗ" calcext:value-type="string">
            <text:p>1352.3768-06 СЗ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</text:p>
          </table:table-cell>
          <table:table-cell table:style-name="ce111" table:number-columns-repeated="2"/>
          <table:table-cell table:style-name="ce264" office:value-type="string" calcext:value-type="string">
            <text:p>от 295,00</text:p>
          </table:table-cell>
          <table:table-cell table:style-name="ce264"/>
          <table:table-cell table:number-columns-repeated="2"/>
          <table:table-cell table:style-name="ce337"/>
          <table:table-cell table:style-name="ce273" table:number-columns-repeated="2"/>
          <table:table-cell table:style-name="ce399"/>
          <table:table-cell table:style-name="ce364"/>
          <table:table-cell table:style-name="ce409_tail_no_border_second"/>
          <table:table-cell table:style-name="ce442_tail_no_border_second"/>
          <table:table-cell table:style-name="ce459_tail_no_border_second"/>
          <table:table-cell table:style-name="ce465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6_SO_M14&quot;; &quot;1352.3768-06 СЗ М14&quot;)" office:value-type="string" office:string-value="1352.3768-06 СЗ М14" calcext:value-type="string">
            <text:p>1352.3768-06 СЗ М14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</text:p>
          </table:table-cell>
          <table:table-cell table:style-name="ce111" table:number-columns-repeated="2"/>
          <table:table-cell table:style-name="ce264" office:value-type="string" calcext:value-type="string">
            <text:p>от 295,00</text:p>
          </table:table-cell>
          <table:table-cell table:style-name="ce264"/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399"/>
          <table:table-cell table:style-name="ce364"/>
          <table:table-cell table:style-name="ce409_tail_no_border_second"/>
          <table:table-cell table:style-name="ce442_tail_no_border_second"/>
          <table:table-cell table:style-name="ce459_tail_no_border_second"/>
          <table:table-cell table:style-name="ce465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6_SO_G12&quot;; &quot;1352.3768-06 СЗ G1/2&quot;)" office:value-type="string" office:string-value="1352.3768-06 СЗ G1/2" calcext:value-type="string">
            <text:p>1352.3768-06 СЗ G1/2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</text:p>
          </table:table-cell>
          <table:table-cell table:style-name="ce111" table:number-columns-repeated="2"/>
          <table:table-cell table:style-name="ce264" office:value-type="string" calcext:value-type="string">
            <text:p>от 295,00</text:p>
          </table:table-cell>
          <table:table-cell table:style-name="ce264"/>
          <table:table-cell table:number-columns-repeated="2"/>
          <table:table-cell table:style-name="ce337"/>
          <table:table-cell table:style-name="ce273" office:value-type="float" office:value="47" calcext:value-type="float">
            <text:p>47</text:p>
          </table:table-cell>
          <table:table-cell table:style-name="ce273"/>
          <table:table-cell table:style-name="ce399"/>
          <table:table-cell table:style-name="ce364"/>
          <table:table-cell table:style-name="ce409_tail_no_border_second" table:formula="of:=IF(OR([.U178]=0;[.N178]=&quot;&quot;); &quot;&quot;; [.O178]*ROUND([.U178];0))">
            <text:p/>
          </table:table-cell>
          <table:table-cell table:style-name="ce442_tail_no_border_second" table:formula="of:=IF(AND([.N178]=&quot;&quot;; [.U178]&lt;&gt;&quot;&quot;);&quot;?&quot;;IF(AND([.W178]&lt;&gt;0;[.W178]&lt;&gt;&quot;&quot;); &quot;р.&quot;; &quot;&quot;))">
            <text:p/>
          </table:table-cell>
          <table:table-cell table:style-name="ce459_tail_no_border_second" table:formula="of:=IF(AND([.S178]&gt;0;[.U178]&gt;0); [.S178]*ROUND([.U178];0) / 1000; &quot;&quot;)">
            <text:p/>
          </table:table-cell>
          <table:table-cell table:style-name="ce465" table:formula="of:=IF(AND([.Y178]&lt;&gt;0;[.Y17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office:value-type="string" calcext:value-type="string">
            <text:p>1352.3768-11</text:p>
          </table:table-cell>
          <table:table-cell table:style-name="ce111" table:number-columns-repeated="3"/>
          <table:table-cell table:style-name="ce158" office:value-type="string" calcext:value-type="string">
            <text:p>выключатель света заднего хода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техника заказчика, трактор Buhler Versatile 2375</text:p>
          </table:table-cell>
          <table:table-cell table:style-name="ce111" table:number-columns-repeated="2"/>
          <table:table-cell table:style-name="ce264" office:value-type="string" calcext:value-type="string">
            <text:p>от 330,00</text:p>
          </table:table-cell>
          <table:table-cell table:style-name="ce264"/>
          <table:table-cell table:number-columns-repeated="2"/>
          <table:table-cell table:style-name="ce337"/>
          <table:table-cell table:style-name="ce273" office:value-type="float" office:value="32" calcext:value-type="float">
            <text:p>32</text:p>
          </table:table-cell>
          <table:table-cell table:style-name="ce273"/>
          <table:table-cell table:style-name="ce399"/>
          <table:table-cell table:style-name="ce364"/>
          <table:table-cell table:style-name="ce409_tail_no_border_second"/>
          <table:table-cell table:style-name="ce442_tail_no_border_second"/>
          <table:table-cell table:style-name="ce459_tail_no_border_second"/>
          <table:table-cell table:style-name="ce465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_tail_no_border"/>
          <table:table-cell table:style-name="ce52_tail_no_border_middle" table:formula="of:=HYPERLINK(&quot;https://www.emi-penza.ru/p/1352.3768-20_SO&quot;; &quot;1352.3768-20 СЗ&quot;)" office:value-type="string" office:string-value="1352.3768-20 СЗ" calcext:value-type="string">
            <text:p>1352.3768-20 СЗ</text:p>
          </table:table-cell>
          <table:table-cell table:style-name="ce122_tail_no_border_middle" table:number-columns-repeated="3"/>
          <table:table-cell table:style-name="ce159_tail_no_border_middle" office:value-type="string" calcext:value-type="string">
            <text:p>выключатель с байонетным разъёмом</text:p>
          </table:table-cell>
          <table:table-cell table:style-name="ce122_tail_no_border_middle"/>
          <table:table-cell table:style-name="ce188_tail_no_border_middle" table:number-columns-repeated="2"/>
          <table:table-cell table:style-name="ce122_tail_no_border_middle" office:value-type="string" calcext:value-type="string">
            <text:p>техника заказчика</text:p>
          </table:table-cell>
          <table:table-cell table:style-name="ce122_tail_no_border_middle" table:number-columns-repeated="2"/>
          <table:table-cell table:style-name="ce316_tail_no_border_middle" office:value-type="string" calcext:value-type="string">
            <text:p>от 295,00</text:p>
          </table:table-cell>
          <table:table-cell table:style-name="ce316_tail_no_border_middle"/>
          <table:table-cell table:number-columns-repeated="2"/>
          <table:table-cell table:style-name="ce335"/>
          <table:table-cell table:style-name="ce274_tail_no_border_middle" office:value-type="float" office:value="40" calcext:value-type="float">
            <text:p>40</text:p>
          </table:table-cell>
          <table:table-cell table:style-name="ce274_tail_no_border_middle"/>
          <table:table-cell table:style-name="ce299_tail_no_border_middle"/>
          <table:table-cell table:style-name="ce431_tail_no_border_middle"/>
          <table:table-cell table:style-name="ce409_tail_no_border_middle" table:formula="of:=IF(OR([.U180]=0;[.N180]=&quot;&quot;); &quot;&quot;; [.O180]*ROUND([.U180];0))">
            <text:p/>
          </table:table-cell>
          <table:table-cell table:style-name="ce442_tail_no_border_middle" table:formula="of:=IF(AND([.N180]=&quot;&quot;; [.U180]&lt;&gt;&quot;&quot;);&quot;?&quot;;IF(AND([.W180]&lt;&gt;0;[.W180]&lt;&gt;&quot;&quot;); &quot;р.&quot;; &quot;&quot;))">
            <text:p/>
          </table:table-cell>
          <table:table-cell table:style-name="ce459_tail_no_border_middle" table:formula="of:=IF(AND([.S180]&gt;0;[.U180]&gt;0); [.S180]*ROUND([.U180];0) / 1000; &quot;&quot;)">
            <text:p/>
          </table:table-cell>
          <table:table-cell table:style-name="ce442_tail_no_border_middle" table:formula="of:=IF(AND([.Y180]&lt;&gt;0;[.Y180]&lt;&gt;&quot;&quot;); &quot;кг&quot;; &quot;&quot;)">
            <text:p/>
          </table:table-cell>
          <table:table-cell table:style-name="ce335"/>
          <table:table-cell table:number-columns-repeated="974"/>
        </table:table-row>
        <table:table-row table:style-name="ro8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3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181]=0;[.N181]=&quot;&quot;); &quot;&quot;; [.O181]*ROUND([.U181];0))">
            <text:p/>
          </table:table-cell>
          <table:table-cell table:style-name="ce442_tail_no_border" table:formula="of:=IF(AND([.N181]=&quot;&quot;; [.U181]&lt;&gt;&quot;&quot;);&quot;?&quot;;IF(AND([.W181]&lt;&gt;0;[.W181]&lt;&gt;&quot;&quot;); &quot;р.&quot;; &quot;&quot;))">
            <text:p/>
          </table:table-cell>
          <table:table-cell table:style-name="ce459_tail_no_border" table:formula="of:=IF(AND([.S181]&gt;0;[.U181]&gt;0); [.S181]*ROUND([.U181];0) / 1000; &quot;&quot;)">
            <text:p/>
          </table:table-cell>
          <table:table-cell table:style-name="ce442_tail_no_border"/>
          <table:table-cell table:style-name="ce347_tail_no_border"/>
          <table:table-cell table:number-columns-repeated="974"/>
        </table:table-row>
        <table:table-row table:style-name="ro17">
          <table:table-cell/>
          <table:table-cell table:style-name="ce3_tail_no_border"/>
          <table:table-cell table:number-columns-repeated="15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182]=0;[.N182]=&quot;&quot;); &quot;&quot;; [.O182]*ROUND([.U182];0))">
            <text:p/>
          </table:table-cell>
          <table:table-cell table:style-name="ce548_tail_no_border" table:formula="of:=IF(AND([.N182]=&quot;&quot;; [.U182]&lt;&gt;&quot;&quot;);&quot;?&quot;;IF(AND([.W182]&lt;&gt;0;[.W182]&lt;&gt;&quot;&quot;); &quot;р.&quot;; &quot;&quot;))">
            <text:p/>
          </table:table-cell>
          <table:table-cell table:style-name="ce459_tail_no_border" table:formula="of:=IF(AND([.S182]&gt;0;[.U182]&gt;0); [.S182]*ROUND([.U182];0) / 1000; &quot;&quot;)">
            <text:p/>
          </table:table-cell>
          <table:table-cell table:style-name="ce548_tail_no_border" table:formula="of:=IF(AND([.Y182]&lt;&gt;0;[.Y182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автоэлектроника — регуляторы напряжения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492"/>
          <table:table-cell table:style-name="ce458"/>
          <table:table-cell table:style-name="ce527" table:formula="of:=IF(OR([.U183]=0;[.N183]=&quot;&quot;); &quot;&quot;; [.O183]*ROUND([.U183];0))">
            <text:p/>
          </table:table-cell>
          <table:table-cell table:style-name="ce547" table:formula="of:=IF(AND([.N183]=&quot;&quot;; [.U183]&lt;&gt;&quot;&quot;);&quot;?&quot;;IF(AND([.W183]&lt;&gt;0;[.W183]&lt;&gt;&quot;&quot;); &quot;р.&quot;; &quot;&quot;))">
            <text:p/>
          </table:table-cell>
          <table:table-cell table:style-name="ce566" table:formula="of:=IF(AND([.S183]&gt;0;[.U183]&gt;0); [.S183]*ROUND([.U183];0) / 1000; &quot;&quot;)">
            <text:p/>
          </table:table-cell>
          <table:table-cell table:style-name="ce547" table:formula="of:=IF(AND([.Y183]&lt;&gt;0;[.Y18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184]=0;[.N184]=&quot;&quot;); &quot;&quot;; [.O184]*ROUND([.U184];0))">
            <text:p/>
          </table:table-cell>
          <table:table-cell table:style-name="ce548" table:formula="of:=IF(AND([.N184]=&quot;&quot;; [.U184]&lt;&gt;&quot;&quot;);&quot;?&quot;;IF(AND([.W184]&lt;&gt;0;[.W184]&lt;&gt;&quot;&quot;); &quot;р.&quot;; &quot;&quot;))">
            <text:p/>
          </table:table-cell>
          <table:table-cell table:style-name="ce493" table:formula="of:=IF(AND([.S184]&gt;0;[.U184]&gt;0); [.S184]*ROUND([.U184];0) / 1000; &quot;&quot;)">
            <text:p/>
          </table:table-cell>
          <table:table-cell table:style-name="ce548" table:formula="of:=IF(AND([.Y184]&lt;&gt;0;[.Y18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21.3772&quot;; &quot;21.3772&quot;)" office:value-type="string" office:string-value="21.3772" calcext:value-type="string">
            <text:p>21.3772</text:p>
          </table:table-cell>
          <table:table-cell table:style-name="ce122" office:value-type="string" calcext:value-type="string">
            <text:p>Я112А с ЩУ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Москвич, УАЗ нового образца</text:p>
          </table:table-cell>
          <table:table-cell table:style-name="ce122" table:number-columns-repeated="2"/>
          <table:table-cell table:style-name="ce384" office:value-type="float" office:value="149" calcext:value-type="float">
            <text:p>149,00</text:p>
          </table:table-cell>
          <table:table-cell table:style-name="ce384" table:formula="of:=ROUND([.N185]*1.22; 2)" office:value-type="float" office:value="181.78" calcext:value-type="float">
            <text:p>181,78</text:p>
          </table:table-cell>
          <table:table-cell table:number-columns-repeated="2"/>
          <table:table-cell table:style-name="ce337"/>
          <table:table-cell table:style-name="ce274" office:value-type="float" office:value="95" calcext:value-type="float">
            <text:p>9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85]=0;[.N185]=&quot;&quot;); &quot;&quot;; [.O185]*ROUND([.U185];0))">
            <text:p/>
          </table:table-cell>
          <table:table-cell table:style-name="ce465" table:formula="of:=IF(AND([.N185]=&quot;&quot;; [.U185]&lt;&gt;&quot;&quot;);&quot;?&quot;;IF(AND([.W185]&lt;&gt;0;[.W185]&lt;&gt;&quot;&quot;); &quot;р.&quot;; &quot;&quot;))">
            <text:p/>
          </table:table-cell>
          <table:table-cell table:style-name="ce505" table:formula="of:=IF(AND([.S185]&gt;0;[.U185]&gt;0); [.S185]*ROUND([.U185];0) / 1000; &quot;&quot;)">
            <text:p/>
          </table:table-cell>
          <table:table-cell table:style-name="ce465" table:formula="of:=IF(AND([.Y185]&lt;&gt;0;[.Y18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41.3702 с ЩУ</text:p>
          </table:table-cell>
          <table:table-cell table:style-name="ce123" table:number-columns-repeated="2"/>
          <table:table-cell table:style-name="ce161" office:value-type="string" calcext:value-type="string">
            <text:p>с щёточным узлом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186]=0;[.N186]=&quot;&quot;); &quot;&quot;; [.O186]*ROUND([.U186];0))">
            <text:p/>
          </table:table-cell>
          <table:table-cell table:style-name="ce543" table:formula="of:=IF(AND([.N186]=&quot;&quot;; [.U186]&lt;&gt;&quot;&quot;);&quot;?&quot;;IF(AND([.W186]&lt;&gt;0;[.W186]&lt;&gt;&quot;&quot;); &quot;р.&quot;; &quot;&quot;))">
            <text:p/>
          </table:table-cell>
          <table:table-cell table:style-name="ce562" table:formula="of:=IF(AND([.S186]&gt;0;[.U186]&gt;0); [.S186]*ROUND([.U186];0) / 1000; &quot;&quot;)">
            <text:p/>
          </table:table-cell>
          <table:table-cell table:style-name="ce543" table:formula="of:=IF(AND([.Y186]&lt;&gt;0;[.Y18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3.3702-01_SU&quot;; &quot;773.3702-01 с ЩУ&quot;)" office:value-type="string" office:string-value="773.3702-01 с ЩУ" calcext:value-type="string">
            <text:p>773.3702-01 с ЩУ</text:p>
          </table:table-cell>
          <table:table-cell table:style-name="ce129" office:value-type="string" calcext:value-type="string">
            <text:p>6015.3702А с ЩУ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Ода с генератором</text:p>
          </table:table-cell>
          <table:table-cell table:style-name="ce122"/>
          <table:table-cell table:style-name="ce361" office:value-type="string" calcext:value-type="string">
            <text:p>провод с клеммой Ø 6мм</text:p>
          </table:table-cell>
          <table:table-cell table:style-name="ce384" office:value-type="float" office:value="157.4" calcext:value-type="float">
            <text:p>157,40</text:p>
          </table:table-cell>
          <table:table-cell table:style-name="ce384" table:formula="of:=ROUND([.N187]*1.22; 2)" office:value-type="float" office:value="192.03" calcext:value-type="float">
            <text:p>192,03</text:p>
          </table:table-cell>
          <table:table-cell table:number-columns-repeated="2"/>
          <table:table-cell table:style-name="ce337"/>
          <table:table-cell table:style-name="ce274" office:value-type="float" office:value="95" calcext:value-type="float">
            <text:p>9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87]=0;[.N187]=&quot;&quot;); &quot;&quot;; [.O187]*ROUND([.U187];0))">
            <text:p/>
          </table:table-cell>
          <table:table-cell table:style-name="ce465" table:formula="of:=IF(AND([.N187]=&quot;&quot;; [.U187]&lt;&gt;&quot;&quot;);&quot;?&quot;;IF(AND([.W187]&lt;&gt;0;[.W187]&lt;&gt;&quot;&quot;); &quot;р.&quot;; &quot;&quot;))">
            <text:p/>
          </table:table-cell>
          <table:table-cell table:style-name="ce505" table:formula="of:=IF(AND([.S187]&gt;0;[.U187]&gt;0); [.S187]*ROUND([.U187];0) / 1000; &quot;&quot;)">
            <text:p/>
          </table:table-cell>
          <table:table-cell table:style-name="ce465" table:formula="of:=IF(AND([.Y187]&lt;&gt;0;[.Y18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30" office:value-type="string" calcext:value-type="string">
            <text:p>Я112В1с ЩУ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Г-222</text:p>
          </table:table-cell>
          <table:table-cell table:style-name="ce123"/>
          <table:table-cell table:style-name="ce362" office:value-type="string" calcext:value-type="string">
            <text:p>провод с разъёмом</text:p>
          </table:table-cell>
          <table:table-cell table:style-name="ce250" office:value-type="float" office:value="159.4" calcext:value-type="float">
            <text:p>159,40</text:p>
          </table:table-cell>
          <table:table-cell table:style-name="ce250" table:formula="of:=ROUND([.N179]*1.22; 2)" office:value-type="float" office:value="194.47" calcext:value-type="float">
            <text:p>194,47</text:p>
          </table:table-cell>
          <table:table-cell table:number-columns-repeated="2"/>
          <table:table-cell table:style-name="ce337"/>
          <table:table-cell table:style-name="ce275" office:value-type="float" office:value="95" calcext:value-type="float">
            <text:p>95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188]=0;[.N188]=&quot;&quot;); &quot;&quot;; [.O188]*ROUND([.U188];0))">
            <text:p/>
          </table:table-cell>
          <table:table-cell table:style-name="ce543" table:formula="of:=IF(AND([.N188]=&quot;&quot;; [.U188]&lt;&gt;&quot;&quot;);&quot;?&quot;;IF(AND([.W188]&lt;&gt;0;[.W188]&lt;&gt;&quot;&quot;); &quot;р.&quot;; &quot;&quot;))">
            <text:p/>
          </table:table-cell>
          <table:table-cell table:style-name="ce562" table:formula="of:=IF(AND([.S188]&gt;0;[.U188]&gt;0); [.S188]*ROUND([.U188];0) / 1000; &quot;&quot;)">
            <text:p/>
          </table:table-cell>
          <table:table-cell table:style-name="ce543" table:formula="of:=IF(AND([.Y188]&lt;&gt;0;[.Y18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.3702-01_SU&quot;; &quot;77.3702-01 с ЩУ  &quot;)" office:value-type="string" office:string-value="77.3702-01 с ЩУ  " calcext:value-type="string">
            <text:p>77.3702-01 с ЩУ  </text:p>
          </table:table-cell>
          <table:table-cell table:style-name="ce122" office:value-type="string" calcext:value-type="string">
            <text:p>Я120М12И с ЩУ,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28 В</text:p>
          </table:table-cell>
          <table:table-cell table:style-name="ce188"/>
          <table:table-cell table:style-name="ce122" office:value-type="string" calcext:value-type="string">
            <text:p>КАМАЗ с генератором</text:p>
          </table:table-cell>
          <table:table-cell table:style-name="ce122"/>
          <table:table-cell table:style-name="ce361" office:value-type="string" calcext:value-type="string">
            <text:p>провод с клеммой Ø 6мм</text:p>
          </table:table-cell>
          <table:table-cell table:style-name="ce384" office:value-type="float" office:value="165.4" calcext:value-type="float">
            <text:p>165,40</text:p>
          </table:table-cell>
          <table:table-cell table:style-name="ce384" table:formula="of:=ROUND([.N189]*1.22; 2)" office:value-type="float" office:value="201.79" calcext:value-type="float">
            <text:p>201,79</text:p>
          </table:table-cell>
          <table:table-cell table:number-columns-repeated="2"/>
          <table:table-cell table:style-name="ce337"/>
          <table:table-cell table:style-name="ce274" office:value-type="float" office:value="95" calcext:value-type="float">
            <text:p>9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89]=0;[.N189]=&quot;&quot;); &quot;&quot;; [.O189]*ROUND([.U189];0))">
            <text:p/>
          </table:table-cell>
          <table:table-cell table:style-name="ce465" table:formula="of:=IF(AND([.N189]=&quot;&quot;; [.U189]&lt;&gt;&quot;&quot;);&quot;?&quot;;IF(AND([.W189]&lt;&gt;0;[.W189]&lt;&gt;&quot;&quot;); &quot;р.&quot;; &quot;&quot;))">
            <text:p/>
          </table:table-cell>
          <table:table-cell table:style-name="ce505" table:formula="of:=IF(AND([.S189]&gt;0;[.U189]&gt;0); [.S189]*ROUND([.U189];0) / 1000; &quot;&quot;)">
            <text:p/>
          </table:table-cell>
          <table:table-cell table:style-name="ce465" table:formula="of:=IF(AND([.Y189]&lt;&gt;0;[.Y18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Я120М12 с ЩУ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3112.3771, 3122.3711</text:p>
          </table:table-cell>
          <table:table-cell table:style-name="ce123"/>
          <table:table-cell table:style-name="ce362" office:value-type="string" calcext:value-type="string">
            <text:p>провод с разъёмом</text:p>
          </table:table-cell>
          <table:table-cell table:style-name="ce250" office:value-type="float" office:value="167.4" calcext:value-type="float">
            <text:p>167,40</text:p>
          </table:table-cell>
          <table:table-cell table:style-name="ce250" table:formula="of:=ROUND([.N181]*1.22; 2)" office:value-type="float" office:value="204.23" calcext:value-type="float">
            <text:p>204,23</text:p>
          </table:table-cell>
          <table:table-cell table:number-columns-repeated="2"/>
          <table:table-cell table:style-name="ce337"/>
          <table:table-cell table:style-name="ce275" office:value-type="float" office:value="95" calcext:value-type="float">
            <text:p>95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190]=0;[.N190]=&quot;&quot;); &quot;&quot;; [.O190]*ROUND([.U190];0))">
            <text:p/>
          </table:table-cell>
          <table:table-cell table:style-name="ce543" table:formula="of:=IF(AND([.N190]=&quot;&quot;; [.U190]&lt;&gt;&quot;&quot;);&quot;?&quot;;IF(AND([.W190]&lt;&gt;0;[.W190]&lt;&gt;&quot;&quot;); &quot;р.&quot;; &quot;&quot;))">
            <text:p/>
          </table:table-cell>
          <table:table-cell table:style-name="ce562" table:formula="of:=IF(AND([.S190]&gt;0;[.U190]&gt;0); [.S190]*ROUND([.U190];0) / 1000; &quot;&quot;)">
            <text:p/>
          </table:table-cell>
          <table:table-cell table:style-name="ce543" table:formula="of:=IF(AND([.Y190]&lt;&gt;0;[.Y19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52" table:formula="of:=HYPERLINK(&quot;https://www.emi-penza.ru/p/77.3702&quot;; &quot;77.3702&quot;)" office:value-type="string" office:string-value="77.3702" calcext:value-type="string">
            <text:p>77.3702</text:p>
          </table:table-cell>
          <table:table-cell table:style-name="ce122" office:value-type="string" calcext:value-type="string">
            <text:p>Я120, 412.3702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28 В</text:p>
          </table:table-cell>
          <table:table-cell table:style-name="ce188"/>
          <table:table-cell table:style-name="ce122" office:value-type="string" calcext:value-type="string">
            <text:p>КАМАЗ, МАЗ, ГАЗ 3309</text:p>
          </table:table-cell>
          <table:table-cell table:style-name="ce122" table:number-columns-repeated="2"/>
          <table:table-cell table:style-name="ce384" office:value-type="float" office:value="92.95" calcext:value-type="float">
            <text:p>92,95</text:p>
          </table:table-cell>
          <table:table-cell table:style-name="ce384" table:formula="of:=ROUND([.N191]*1.22; 2)" office:value-type="float" office:value="113.4" calcext:value-type="float">
            <text:p>113,40</text:p>
          </table:table-cell>
          <table:table-cell table:number-columns-repeated="2"/>
          <table:table-cell table:style-name="ce337"/>
          <table:table-cell table:style-name="ce274" office:value-type="float" office:value="22" calcext:value-type="float">
            <text:p>22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91]=0;[.N191]=&quot;&quot;); &quot;&quot;; [.O191]*ROUND([.U191];0))">
            <text:p/>
          </table:table-cell>
          <table:table-cell table:style-name="ce465" table:formula="of:=IF(AND([.N191]=&quot;&quot;; [.U191]&lt;&gt;&quot;&quot;);&quot;?&quot;;IF(AND([.W191]&lt;&gt;0;[.W191]&lt;&gt;&quot;&quot;); &quot;р.&quot;; &quot;&quot;))">
            <text:p/>
          </table:table-cell>
          <table:table-cell table:style-name="ce505" table:formula="of:=IF(AND([.S191]&gt;0;[.U191]&gt;0); [.S191]*ROUND([.U191];0) / 1000; &quot;&quot;)">
            <text:p/>
          </table:table-cell>
          <table:table-cell table:style-name="ce465" table:formula="of:=IF(AND([.Y191]&lt;&gt;0;[.Y19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с увеличенным ресурсом в блистерной упаковке</text:p>
          </table:table-cell>
          <table:table-cell table:style-name="ce250" office:value-type="float" office:value="101" calcext:value-type="float">
            <text:p>101,00</text:p>
          </table:table-cell>
          <table:table-cell table:style-name="ce250" table:formula="of:=ROUND([.N192]*1.22; 2)" office:value-type="float" office:value="123.22" calcext:value-type="float">
            <text:p>123,22</text:p>
          </table:table-cell>
          <table:table-cell table:number-columns-repeated="2"/>
          <table:table-cell table:style-name="ce337"/>
          <table:table-cell table:style-name="ce275" office:value-type="float" office:value="26" calcext:value-type="float">
            <text:p>26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192]=0;[.N192]=&quot;&quot;); &quot;&quot;; [.O192]*ROUND([.U192];0))">
            <text:p/>
          </table:table-cell>
          <table:table-cell table:style-name="ce543" table:formula="of:=IF(AND([.N192]=&quot;&quot;; [.U192]&lt;&gt;&quot;&quot;);&quot;?&quot;;IF(AND([.W192]&lt;&gt;0;[.W192]&lt;&gt;&quot;&quot;); &quot;р.&quot;; &quot;&quot;))">
            <text:p/>
          </table:table-cell>
          <table:table-cell table:style-name="ce562" table:formula="of:=IF(AND([.S192]&gt;0;[.U192]&gt;0); [.S192]*ROUND([.U192];0) / 1000; &quot;&quot;)">
            <text:p/>
          </table:table-cell>
          <table:table-cell table:style-name="ce543" table:formula="of:=IF(AND([.Y192]&lt;&gt;0;[.Y19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.3702-01&quot;; &quot;77.3702-01&quot;)" office:value-type="string" office:string-value="77.3702-01" calcext:value-type="string">
            <text:p>77.3702-01</text:p>
          </table:table-cell>
          <table:table-cell table:style-name="ce122" office:value-type="string" calcext:value-type="string">
            <text:p>Я120М12,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28 В</text:p>
          </table:table-cell>
          <table:table-cell table:style-name="ce188"/>
          <table:table-cell table:style-name="ce122" office:value-type="string" calcext:value-type="string">
            <text:p>КАМАЗ, МАЗ, Урал, ЗИЛ-6309 и др. с генератором</text:p>
          </table:table-cell>
          <table:table-cell table:style-name="ce122" table:number-columns-repeated="2"/>
          <table:table-cell table:style-name="ce384" office:value-type="float" office:value="102.95" calcext:value-type="float">
            <text:p>102,95</text:p>
          </table:table-cell>
          <table:table-cell table:style-name="ce384" table:formula="of:=ROUND([.N193]*1.22; 2)" office:value-type="float" office:value="125.6" calcext:value-type="float">
            <text:p>125,60</text:p>
          </table:table-cell>
          <table:table-cell table:number-columns-repeated="2"/>
          <table:table-cell table:style-name="ce337"/>
          <table:table-cell table:style-name="ce274" office:value-type="float" office:value="22" calcext:value-type="float">
            <text:p>22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93]=0;[.N193]=&quot;&quot;); &quot;&quot;; [.O193]*ROUND([.U193];0))">
            <text:p/>
          </table:table-cell>
          <table:table-cell table:style-name="ce465" table:formula="of:=IF(AND([.N193]=&quot;&quot;; [.U193]&lt;&gt;&quot;&quot;);&quot;?&quot;;IF(AND([.W193]&lt;&gt;0;[.W193]&lt;&gt;&quot;&quot;); &quot;р.&quot;; &quot;&quot;))">
            <text:p/>
          </table:table-cell>
          <table:table-cell table:style-name="ce505" table:formula="of:=IF(AND([.S193]&gt;0;[.U193]&gt;0); [.S193]*ROUND([.U193];0) / 1000; &quot;&quot;)">
            <text:p/>
          </table:table-cell>
          <table:table-cell table:style-name="ce465" table:formula="of:=IF(AND([.Y193]&lt;&gt;0;[.Y19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Я120М12И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3112.3771, 3122.3771</text:p>
          </table:table-cell>
          <table:table-cell table:style-name="ce123"/>
          <table:table-cell table:style-name="ce267" office:value-type="string" calcext:value-type="string">
            <text:p>в блистерной упаковке</text:p>
          </table:table-cell>
          <table:table-cell table:style-name="ce250" office:value-type="float" office:value="107" calcext:value-type="float">
            <text:p>107,00</text:p>
          </table:table-cell>
          <table:table-cell table:style-name="ce250" table:formula="of:=ROUND([.N194]*1.22; 2)" office:value-type="float" office:value="130.54" calcext:value-type="float">
            <text:p>130,54</text:p>
          </table:table-cell>
          <table:table-cell table:number-columns-repeated="2"/>
          <table:table-cell table:style-name="ce337"/>
          <table:table-cell table:style-name="ce275" office:value-type="float" office:value="26" calcext:value-type="float">
            <text:p>26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194]=0;[.N194]=&quot;&quot;); &quot;&quot;; [.O194]*ROUND([.U194];0))">
            <text:p/>
          </table:table-cell>
          <table:table-cell table:style-name="ce543" table:formula="of:=IF(AND([.N194]=&quot;&quot;; [.U194]&lt;&gt;&quot;&quot;);&quot;?&quot;;IF(AND([.W194]&lt;&gt;0;[.W194]&lt;&gt;&quot;&quot;); &quot;р.&quot;; &quot;&quot;))">
            <text:p/>
          </table:table-cell>
          <table:table-cell table:style-name="ce562" table:formula="of:=IF(AND([.S194]&gt;0;[.U194]&gt;0); [.S194]*ROUND([.U194];0) / 1000; &quot;&quot;)">
            <text:p/>
          </table:table-cell>
          <table:table-cell table:style-name="ce543" table:formula="of:=IF(AND([.Y194]&lt;&gt;0;[.Y19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.3702-02&quot;; &quot;77.3702-02&quot;)" office:value-type="string" office:string-value="77.3702-02" calcext:value-type="string">
            <text:p>77.3702-02</text:p>
          </table:table-cell>
          <table:table-cell table:style-name="ce122" office:value-type="string" calcext:value-type="string">
            <text:p>Я120М1И2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28 В</text:p>
          </table:table-cell>
          <table:table-cell table:style-name="ce188"/>
          <table:table-cell table:style-name="ce122" office:value-type="string" calcext:value-type="string">
            <text:p>ГАЗ, УРАЛ, КамАЗ, МАЗ и др. с генераторами <text:s/>ГГ273В1-3,</text:p>
          </table:table-cell>
          <table:table-cell table:style-name="ce122" table:number-columns-repeated="2"/>
          <table:table-cell table:style-name="ce384" office:value-type="float" office:value="119.5" calcext:value-type="float">
            <text:p>119,50</text:p>
          </table:table-cell>
          <table:table-cell table:style-name="ce384" table:formula="of:=ROUND([.N195]*1.22; 2)" office:value-type="float" office:value="145.79" calcext:value-type="float">
            <text:p>145,79</text:p>
          </table:table-cell>
          <table:table-cell table:number-columns-repeated="2"/>
          <table:table-cell table:style-name="ce337"/>
          <table:table-cell table:style-name="ce274" office:value-type="float" office:value="22" calcext:value-type="float">
            <text:p>22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195]=0;[.N195]=&quot;&quot;); &quot;&quot;; [.O195]*ROUND([.U195];0))">
            <text:p/>
          </table:table-cell>
          <table:table-cell table:style-name="ce465" table:formula="of:=IF(AND([.N195]=&quot;&quot;; [.U195]&lt;&gt;&quot;&quot;);&quot;?&quot;;IF(AND([.W195]&lt;&gt;0;[.W195]&lt;&gt;&quot;&quot;); &quot;р.&quot;; &quot;&quot;))">
            <text:p/>
          </table:table-cell>
          <table:table-cell table:style-name="ce505" table:formula="of:=IF(AND([.S195]&gt;0;[.U195]&gt;0); [.S195]*ROUND([.U195];0) / 1000; &quot;&quot;)">
            <text:p/>
          </table:table-cell>
          <table:table-cell table:style-name="ce465" table:formula="of:=IF(AND([.Y195]&lt;&gt;0;[.Y19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1312.3771, 1322.-, 1342.-, 1352.-, 3112.-, 3122.-, 3142.- и др. </text:p>
          </table:table-cell>
          <table:table-cell table:style-name="ce123"/>
          <table:table-cell table:style-name="ce267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/>
          <table:table-cell table:style-name="ce543"/>
          <table:table-cell table:style-name="ce562"/>
          <table:table-cell table:style-name="ce543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3.3702&quot;; &quot;83.3702&quot;)" office:value-type="string" office:string-value="83.3702" calcext:value-type="string">
            <text:p>83.3702</text:p>
          </table:table-cell>
          <table:table-cell table:style-name="ce111" office:value-type="string" calcext:value-type="string">
            <text:p>121.3702М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 В</text:p>
          </table:table-cell>
          <table:table-cell table:style-name="ce187"/>
          <table:table-cell table:style-name="ce111" office:value-type="string" calcext:value-type="string">
            <text:p>ВАЗ «классика»</text:p>
          </table:table-cell>
          <table:table-cell table:style-name="ce111" table:number-columns-repeated="2"/>
          <table:table-cell table:style-name="ce248" office:value-type="float" office:value="94.45" calcext:value-type="float">
            <text:p>94,45</text:p>
          </table:table-cell>
          <table:table-cell table:style-name="ce248" table:formula="of:=ROUND([.N197]*1.22; 2)" office:value-type="float" office:value="115.23" calcext:value-type="float">
            <text:p>115,23</text:p>
          </table:table-cell>
          <table:table-cell table:number-columns-repeated="2"/>
          <table:table-cell table:style-name="ce337"/>
          <table:table-cell table:style-name="ce273" office:value-type="float" office:value="45" calcext:value-type="float">
            <text:p>4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197]=0;[.N197]=&quot;&quot;); &quot;&quot;; [.O197]*ROUND([.U197];0))">
            <text:p/>
          </table:table-cell>
          <table:table-cell table:style-name="ce355" table:formula="of:=IF(AND([.N197]=&quot;&quot;; [.U197]&lt;&gt;&quot;&quot;);&quot;?&quot;;IF(AND([.W197]&lt;&gt;0;[.W197]&lt;&gt;&quot;&quot;); &quot;р.&quot;; &quot;&quot;))">
            <text:p/>
          </table:table-cell>
          <table:table-cell table:style-name="ce375" table:formula="of:=IF(AND([.S197]&gt;0;[.U197]&gt;0); [.S197]*ROUND([.U197];0) / 1000; &quot;&quot;)">
            <text:p/>
          </table:table-cell>
          <table:table-cell table:style-name="ce355" table:formula="of:=IF(AND([.Y197]&lt;&gt;0;[.Y19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91.3702&quot;; &quot;91.3702&quot;)" office:value-type="string" office:string-value="91.3702" calcext:value-type="string">
            <text:p>91.3702</text:p>
          </table:table-cell>
          <table:table-cell table:style-name="ce122" office:value-type="string" calcext:value-type="string">
            <text:p>Я212А11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ВАЗ с генераторами 37.3701,371.3701,372.3701</text:p>
          </table:table-cell>
          <table:table-cell table:style-name="ce122" table:number-columns-repeated="2"/>
          <table:table-cell table:style-name="ce384" table:number-columns-repeated="2"/>
          <table:table-cell table:number-columns-repeated="2"/>
          <table:table-cell table:style-name="ce337"/>
          <table:table-cell table:style-name="ce274" office:value-type="float" office:value="38" calcext:value-type="float">
            <text:p>38</text:p>
          </table:table-cell>
          <table:table-cell table:style-name="ce274"/>
          <table:table-cell table:style-name="ce299"/>
          <table:table-cell table:style-name="ce274"/>
          <table:table-cell table:style-name="ce422" table:formula="of:=IF(OR([.U198]=0;[.N198]=&quot;&quot;); &quot;&quot;; [.O198]*ROUND([.U198];0))">
            <text:p/>
          </table:table-cell>
          <table:table-cell table:style-name="ce465" table:formula="of:=IF(AND([.N198]=&quot;&quot;; [.U198]&lt;&gt;&quot;&quot;);&quot;?&quot;;IF(AND([.W198]&lt;&gt;0;[.W198]&lt;&gt;&quot;&quot;); &quot;р.&quot;; &quot;&quot;))">
            <text:p/>
          </table:table-cell>
          <table:table-cell table:style-name="ce505" table:formula="of:=IF(AND([.S198]&gt;0;[.U198]&gt;0); [.S198]*ROUND([.U198];0) / 1000; &quot;&quot;)">
            <text:p/>
          </table:table-cell>
          <table:table-cell table:style-name="ce465" table:formula="of:=IF(AND([.Y198]&lt;&gt;0;[.Y19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в картонной коробке</text:p>
          </table:table-cell>
          <table:table-cell table:style-name="ce250" office:value-type="float" office:value="99.95" calcext:value-type="float">
            <text:p>99,95</text:p>
          </table:table-cell>
          <table:table-cell table:style-name="ce250" table:formula="of:=ROUND([.N199]*1.22; 2)" office:value-type="float" office:value="121.94" calcext:value-type="float">
            <text:p>121,94</text:p>
          </table:table-cell>
          <table:table-cell table:number-columns-repeated="2"/>
          <table:table-cell table:style-name="ce337"/>
          <table:table-cell table:style-name="ce275" office:value-type="float" office:value="47" calcext:value-type="float">
            <text:p>47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199]=0;[.N199]=&quot;&quot;); &quot;&quot;; [.O199]*ROUND([.U199];0))">
            <text:p/>
          </table:table-cell>
          <table:table-cell table:style-name="ce543" table:formula="of:=IF(AND([.N199]=&quot;&quot;; [.U199]&lt;&gt;&quot;&quot;);&quot;?&quot;;IF(AND([.W199]&lt;&gt;0;[.W199]&lt;&gt;&quot;&quot;); &quot;р.&quot;; &quot;&quot;))">
            <text:p/>
          </table:table-cell>
          <table:table-cell table:style-name="ce562" table:formula="of:=IF(AND([.S199]&gt;0;[.U199]&gt;0); [.S199]*ROUND([.U199];0) / 1000; &quot;&quot;)">
            <text:p/>
          </table:table-cell>
          <table:table-cell table:style-name="ce543" table:formula="of:=IF(AND([.Y199]&lt;&gt;0;[.Y19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1.3702&quot;; &quot;771.3702&quot;)" office:value-type="string" office:string-value="771.3702" calcext:value-type="string">
            <text:p>771.3702</text:p>
          </table:table-cell>
          <table:table-cell table:style-name="ce122" office:value-type="string" calcext:value-type="string">
            <text:p>Я112А, 41.3702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Москвич, УАЗ нового образца</text:p>
          </table:table-cell>
          <table:table-cell table:style-name="ce122" table:number-columns-repeated="2"/>
          <table:table-cell table:style-name="ce384" office:value-type="float" office:value="93.45" calcext:value-type="float">
            <text:p>93,45</text:p>
          </table:table-cell>
          <table:table-cell table:style-name="ce384" table:formula="of:=ROUND([.N200]*1.22; 2)" office:value-type="float" office:value="114.01" calcext:value-type="float">
            <text:p>114,01</text:p>
          </table:table-cell>
          <table:table-cell table:number-columns-repeated="2"/>
          <table:table-cell table:style-name="ce337"/>
          <table:table-cell table:style-name="ce274" office:value-type="float" office:value="28" calcext:value-type="float">
            <text:p>28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00]=0;[.N200]=&quot;&quot;); &quot;&quot;; [.O200]*ROUND([.U200];0))">
            <text:p/>
          </table:table-cell>
          <table:table-cell table:style-name="ce465" table:formula="of:=IF(AND([.N200]=&quot;&quot;; [.U200]&lt;&gt;&quot;&quot;);&quot;?&quot;;IF(AND([.W200]&lt;&gt;0;[.W200]&lt;&gt;&quot;&quot;); &quot;р.&quot;; &quot;&quot;))">
            <text:p/>
          </table:table-cell>
          <table:table-cell table:style-name="ce505" table:formula="of:=IF(AND([.S200]&gt;0;[.U200]&gt;0); [.S200]*ROUND([.U200];0) / 1000; &quot;&quot;)">
            <text:p/>
          </table:table-cell>
          <table:table-cell table:style-name="ce465" table:formula="of:=IF(AND([.Y200]&lt;&gt;0;[.Y20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с увеличенным ресурсом в блистерной упаковке</text:p>
          </table:table-cell>
          <table:table-cell table:style-name="ce250" office:value-type="float" office:value="98.95" calcext:value-type="float">
            <text:p>98,95</text:p>
          </table:table-cell>
          <table:table-cell table:style-name="ce250" table:formula="of:=ROUND([.N201]*1.22; 2)" office:value-type="float" office:value="120.72" calcext:value-type="float">
            <text:p>120,72</text:p>
          </table:table-cell>
          <table:table-cell table:number-columns-repeated="2"/>
          <table:table-cell table:style-name="ce337"/>
          <table:table-cell table:style-name="ce275" office:value-type="float" office:value="32" calcext:value-type="float">
            <text:p>32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01]=0;[.N201]=&quot;&quot;); &quot;&quot;; [.O201]*ROUND([.U201];0))">
            <text:p/>
          </table:table-cell>
          <table:table-cell table:style-name="ce543" table:formula="of:=IF(AND([.N201]=&quot;&quot;; [.U201]&lt;&gt;&quot;&quot;);&quot;?&quot;;IF(AND([.W201]&lt;&gt;0;[.W201]&lt;&gt;&quot;&quot;); &quot;р.&quot;; &quot;&quot;))">
            <text:p/>
          </table:table-cell>
          <table:table-cell table:style-name="ce562" table:formula="of:=IF(AND([.S201]&gt;0;[.U201]&gt;0); [.S201]*ROUND([.U201];0) / 1000; &quot;&quot;)">
            <text:p/>
          </table:table-cell>
          <table:table-cell table:style-name="ce543" table:formula="of:=IF(AND([.Y201]&lt;&gt;0;[.Y20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1.3702-01&quot;; &quot;771.3702-01&quot;)" office:value-type="string" office:string-value="771.3702-01" calcext:value-type="string">
            <text:p>771.3702-01</text:p>
          </table:table-cell>
          <table:table-cell table:style-name="ce111" office:value-type="string" calcext:value-type="string">
            <text:p>Я112А1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,1–14,5 В</text:p>
          </table:table-cell>
          <table:table-cell table:style-name="ce187"/>
          <table:table-cell table:style-name="ce111" office:value-type="string" calcext:value-type="string">
            <text:p>ГАЗ, УАЗ, ПАЗ, КАВЗ, Москвич, ЛАЗ, ЛиАЗ и др.</text:p>
          </table:table-cell>
          <table:table-cell table:style-name="ce111" table:number-columns-repeated="2"/>
          <table:table-cell table:style-name="ce248" office:value-type="float" office:value="101.95" calcext:value-type="float">
            <text:p>101,95</text:p>
          </table:table-cell>
          <table:table-cell table:style-name="ce248" table:formula="of:=ROUND([.N202]*1.22; 2)" office:value-type="float" office:value="124.38" calcext:value-type="float">
            <text:p>124,38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02]=0;[.N202]=&quot;&quot;); &quot;&quot;; [.O202]*ROUND([.U202];0))">
            <text:p/>
          </table:table-cell>
          <table:table-cell table:style-name="ce355" table:formula="of:=IF(AND([.N202]=&quot;&quot;; [.U202]&lt;&gt;&quot;&quot;);&quot;?&quot;;IF(AND([.W202]&lt;&gt;0;[.W202]&lt;&gt;&quot;&quot;); &quot;р.&quot;; &quot;&quot;))">
            <text:p/>
          </table:table-cell>
          <table:table-cell table:style-name="ce375" table:formula="of:=IF(AND([.S202]&gt;0;[.U202]&gt;0); [.S202]*ROUND([.U202];0) / 1000; &quot;&quot;)">
            <text:p/>
          </table:table-cell>
          <table:table-cell table:style-name="ce355" table:formula="of:=IF(AND([.Y202]&lt;&gt;0;[.Y20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2.3702&quot;; &quot;772.3702&quot;)" office:value-type="string" office:string-value="772.3702" calcext:value-type="string">
            <text:p>772.3702</text:p>
          </table:table-cell>
          <table:table-cell table:style-name="ce122" office:value-type="string" calcext:value-type="string">
            <text:p>Я112Б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трактор</text:p>
          </table:table-cell>
          <table:table-cell table:style-name="ce122" table:number-columns-repeated="2"/>
          <table:table-cell table:style-name="ce384" office:value-type="float" office:value="95.45" calcext:value-type="float">
            <text:p>95,45</text:p>
          </table:table-cell>
          <table:table-cell table:style-name="ce384" table:formula="of:=ROUND([.N203]*1.22; 2)" office:value-type="float" office:value="116.45" calcext:value-type="float">
            <text:p>116,45</text:p>
          </table:table-cell>
          <table:table-cell table:number-columns-repeated="2"/>
          <table:table-cell table:style-name="ce337"/>
          <table:table-cell table:style-name="ce274" office:value-type="float" office:value="28" calcext:value-type="float">
            <text:p>28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03]=0;[.N203]=&quot;&quot;); &quot;&quot;; [.O203]*ROUND([.U203];0))">
            <text:p/>
          </table:table-cell>
          <table:table-cell table:style-name="ce465" table:formula="of:=IF(AND([.N203]=&quot;&quot;; [.U203]&lt;&gt;&quot;&quot;);&quot;?&quot;;IF(AND([.W203]&lt;&gt;0;[.W203]&lt;&gt;&quot;&quot;); &quot;р.&quot;; &quot;&quot;))">
            <text:p/>
          </table:table-cell>
          <table:table-cell table:style-name="ce505" table:formula="of:=IF(AND([.S203]&gt;0;[.U203]&gt;0); [.S203]*ROUND([.U203];0) / 1000; &quot;&quot;)">
            <text:p/>
          </table:table-cell>
          <table:table-cell table:style-name="ce465" table:formula="of:=IF(AND([.Y203]&lt;&gt;0;[.Y20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с увеличенным ресурсом в блистерной упаковке</text:p>
          </table:table-cell>
          <table:table-cell table:style-name="ce250" office:value-type="float" office:value="100.95" calcext:value-type="float">
            <text:p>100,95</text:p>
          </table:table-cell>
          <table:table-cell table:style-name="ce250" table:formula="of:=ROUND([.N204]*1.22; 2)" office:value-type="float" office:value="123.16" calcext:value-type="float">
            <text:p>123,16</text:p>
          </table:table-cell>
          <table:table-cell table:number-columns-repeated="2"/>
          <table:table-cell table:style-name="ce337"/>
          <table:table-cell table:style-name="ce275" office:value-type="float" office:value="32" calcext:value-type="float">
            <text:p>32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04]=0;[.N204]=&quot;&quot;); &quot;&quot;; [.O204]*ROUND([.U204];0))">
            <text:p/>
          </table:table-cell>
          <table:table-cell table:style-name="ce543" table:formula="of:=IF(AND([.N204]=&quot;&quot;; [.U204]&lt;&gt;&quot;&quot;);&quot;?&quot;;IF(AND([.W204]&lt;&gt;0;[.W204]&lt;&gt;&quot;&quot;); &quot;р.&quot;; &quot;&quot;))">
            <text:p/>
          </table:table-cell>
          <table:table-cell table:style-name="ce562" table:formula="of:=IF(AND([.S204]&gt;0;[.U204]&gt;0); [.S204]*ROUND([.U204];0) / 1000; &quot;&quot;)">
            <text:p/>
          </table:table-cell>
          <table:table-cell table:style-name="ce543" table:formula="of:=IF(AND([.Y204]&lt;&gt;0;[.Y20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2.3702-02&quot;; &quot;772.3702-02&quot;)" office:value-type="string" office:string-value="772.3702-02" calcext:value-type="string">
            <text:p>772.3702-02</text:p>
          </table:table-cell>
          <table:table-cell table:style-name="ce122" office:value-type="string" calcext:value-type="string">
            <text:p>Я112Б1И2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ГАЗ-33104 и др. с генераторами 4202-1.3771,</text:p>
          </table:table-cell>
          <table:table-cell table:style-name="ce122" table:number-columns-repeated="2"/>
          <table:table-cell table:style-name="ce384" office:value-type="float" office:value="112" calcext:value-type="float">
            <text:p>112,00</text:p>
          </table:table-cell>
          <table:table-cell table:style-name="ce384" table:formula="of:=ROUND([.N205]*1.22; 2)" office:value-type="float" office:value="136.64" calcext:value-type="float">
            <text:p>136,64</text:p>
          </table:table-cell>
          <table:table-cell table:number-columns-repeated="2"/>
          <table:table-cell table:style-name="ce337"/>
          <table:table-cell table:style-name="ce274" office:value-type="float" office:value="28" calcext:value-type="float">
            <text:p>28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05]=0;[.N205]=&quot;&quot;); &quot;&quot;; [.O205]*ROUND([.U205];0))">
            <text:p/>
          </table:table-cell>
          <table:table-cell table:style-name="ce465" table:formula="of:=IF(AND([.N205]=&quot;&quot;; [.U205]&lt;&gt;&quot;&quot;);&quot;?&quot;;IF(AND([.W205]&lt;&gt;0;[.W205]&lt;&gt;&quot;&quot;); &quot;р.&quot;; &quot;&quot;))">
            <text:p/>
          </table:table-cell>
          <table:table-cell table:style-name="ce505" table:formula="of:=IF(AND([.S205]&gt;0;[.U205]&gt;0); [.S205]*ROUND([.U205];0) / 1000; &quot;&quot;)">
            <text:p/>
          </table:table-cell>
          <table:table-cell table:style-name="ce465" table:formula="of:=IF(AND([.Y205]&lt;&gt;0;[.Y20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221.3771, 221.3771-01</text:p>
          </table:table-cell>
          <table:table-cell table:style-name="ce123"/>
          <table:table-cell table:style-name="ce267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/>
          <table:table-cell table:style-name="ce543"/>
          <table:table-cell table:style-name="ce562"/>
          <table:table-cell table:style-name="ce543"/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3.3702&quot;; &quot;773.3702&quot;)" office:value-type="string" office:string-value="773.3702" calcext:value-type="string">
            <text:p>773.3702</text:p>
          </table:table-cell>
          <table:table-cell table:style-name="ce122" office:value-type="string" calcext:value-type="string">
            <text:p>Я112В, 411.3702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ВАЗ</text:p>
          </table:table-cell>
          <table:table-cell table:style-name="ce122" table:number-columns-repeated="2"/>
          <table:table-cell table:style-name="ce384" office:value-type="float" office:value="93.45" calcext:value-type="float">
            <text:p>93,45</text:p>
          </table:table-cell>
          <table:table-cell table:style-name="ce384" table:formula="of:=ROUND([.N207]*1.22; 2)" office:value-type="float" office:value="114.01" calcext:value-type="float">
            <text:p>114,01</text:p>
          </table:table-cell>
          <table:table-cell table:number-columns-repeated="2"/>
          <table:table-cell table:style-name="ce337"/>
          <table:table-cell table:style-name="ce274" office:value-type="float" office:value="28" calcext:value-type="float">
            <text:p>28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07]=0;[.N207]=&quot;&quot;); &quot;&quot;; [.O207]*ROUND([.U207];0))">
            <text:p/>
          </table:table-cell>
          <table:table-cell table:style-name="ce465" table:formula="of:=IF(AND([.N207]=&quot;&quot;; [.U207]&lt;&gt;&quot;&quot;);&quot;?&quot;;IF(AND([.W207]&lt;&gt;0;[.W207]&lt;&gt;&quot;&quot;); &quot;р.&quot;; &quot;&quot;))">
            <text:p/>
          </table:table-cell>
          <table:table-cell table:style-name="ce505" table:formula="of:=IF(AND([.S207]&gt;0;[.U207]&gt;0); [.S207]*ROUND([.U207];0) / 1000; &quot;&quot;)">
            <text:p/>
          </table:table-cell>
          <table:table-cell table:style-name="ce465" table:formula="of:=IF(AND([.Y207]&lt;&gt;0;[.Y20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с увеличенным ресурсом в блистерной упаковке</text:p>
          </table:table-cell>
          <table:table-cell table:style-name="ce250" office:value-type="float" office:value="100.95" calcext:value-type="float">
            <text:p>100,95</text:p>
          </table:table-cell>
          <table:table-cell table:style-name="ce250" table:formula="of:=ROUND([.N208]*1.22; 2)" office:value-type="float" office:value="123.16" calcext:value-type="float">
            <text:p>123,16</text:p>
          </table:table-cell>
          <table:table-cell table:number-columns-repeated="2"/>
          <table:table-cell table:style-name="ce337"/>
          <table:table-cell table:style-name="ce275" office:value-type="float" office:value="32" calcext:value-type="float">
            <text:p>32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08]=0;[.N208]=&quot;&quot;); &quot;&quot;; [.O208]*ROUND([.U208];0))">
            <text:p/>
          </table:table-cell>
          <table:table-cell table:style-name="ce543" table:formula="of:=IF(AND([.N208]=&quot;&quot;; [.U208]&lt;&gt;&quot;&quot;);&quot;?&quot;;IF(AND([.W208]&lt;&gt;0;[.W208]&lt;&gt;&quot;&quot;); &quot;р.&quot;; &quot;&quot;))">
            <text:p/>
          </table:table-cell>
          <table:table-cell table:style-name="ce562" table:formula="of:=IF(AND([.S208]&gt;0;[.U208]&gt;0); [.S208]*ROUND([.U208];0) / 1000; &quot;&quot;)">
            <text:p/>
          </table:table-cell>
          <table:table-cell table:style-name="ce543" table:formula="of:=IF(AND([.Y208]&lt;&gt;0;[.Y20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3.3702-01&quot;; &quot;773.3702-01&quot;)" office:value-type="string" office:string-value="773.3702-01" calcext:value-type="string">
            <text:p>773.3702-01</text:p>
          </table:table-cell>
          <table:table-cell table:style-name="ce122" office:value-type="string" calcext:value-type="string">
            <text:p>Я112В1,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Москвич ИЖ-2126 «ОДА», Генератор Г-222</text:p>
          </table:table-cell>
          <table:table-cell table:style-name="ce122" table:number-columns-repeated="2"/>
          <table:table-cell table:style-name="ce384" office:value-type="float" office:value="93.45" calcext:value-type="float">
            <text:p>93,45</text:p>
          </table:table-cell>
          <table:table-cell table:style-name="ce384" table:formula="of:=ROUND([.N209]*1.22; 2)" office:value-type="float" office:value="114.01" calcext:value-type="float">
            <text:p>114,01</text:p>
          </table:table-cell>
          <table:table-cell table:number-columns-repeated="2"/>
          <table:table-cell table:style-name="ce337"/>
          <table:table-cell table:style-name="ce274" office:value-type="float" office:value="25" calcext:value-type="float">
            <text:p>2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09]=0;[.N209]=&quot;&quot;); &quot;&quot;; [.O209]*ROUND([.U209];0))">
            <text:p/>
          </table:table-cell>
          <table:table-cell table:style-name="ce465" table:formula="of:=IF(AND([.N209]=&quot;&quot;; [.U209]&lt;&gt;&quot;&quot;);&quot;?&quot;;IF(AND([.W209]&lt;&gt;0;[.W209]&lt;&gt;&quot;&quot;); &quot;р.&quot;; &quot;&quot;))">
            <text:p/>
          </table:table-cell>
          <table:table-cell table:style-name="ce505" table:formula="of:=IF(AND([.S209]&gt;0;[.U209]&gt;0); [.S209]*ROUND([.U209];0) / 1000; &quot;&quot;)">
            <text:p/>
          </table:table-cell>
          <table:table-cell table:style-name="ce465" table:formula="of:=IF(AND([.Y209]&lt;&gt;0;[.Y20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6015.3702A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с увеличенным ресурсом</text:p>
          </table:table-cell>
          <table:table-cell table:style-name="ce250" office:value-type="float" office:value="100.95" calcext:value-type="float">
            <text:p>100,95</text:p>
          </table:table-cell>
          <table:table-cell table:style-name="ce250" table:formula="of:=ROUND([.N210]*1.22; 2)" office:value-type="float" office:value="123.16" calcext:value-type="float">
            <text:p>123,16</text:p>
          </table:table-cell>
          <table:table-cell table:number-columns-repeated="2"/>
          <table:table-cell table:style-name="ce337"/>
          <table:table-cell table:style-name="ce275" office:value-type="float" office:value="29" calcext:value-type="float">
            <text:p>29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10]=0;[.N210]=&quot;&quot;); &quot;&quot;; [.O210]*ROUND([.U210];0))">
            <text:p/>
          </table:table-cell>
          <table:table-cell table:style-name="ce543" table:formula="of:=IF(AND([.N210]=&quot;&quot;; [.U210]&lt;&gt;&quot;&quot;);&quot;?&quot;;IF(AND([.W210]&lt;&gt;0;[.W210]&lt;&gt;&quot;&quot;); &quot;р.&quot;; &quot;&quot;))">
            <text:p/>
          </table:table-cell>
          <table:table-cell table:style-name="ce562" table:formula="of:=IF(AND([.S210]&gt;0;[.U210]&gt;0); [.S210]*ROUND([.U210];0) / 1000; &quot;&quot;)">
            <text:p/>
          </table:table-cell>
          <table:table-cell table:style-name="ce543" table:formula="of:=IF(AND([.Y210]&lt;&gt;0;[.Y21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52" table:formula="of:=HYPERLINK(&quot;https://www.emi-penza.ru/p/774.3702&quot;; &quot;774.3702&quot;)" office:value-type="string" office:string-value="774.3702" calcext:value-type="string">
            <text:p>774.3702</text:p>
          </table:table-cell>
          <table:table-cell table:style-name="ce122" office:value-type="string" calcext:value-type="string">
            <text:p>РР-362 Б1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трактор</text:p>
          </table:table-cell>
          <table:table-cell table:style-name="ce122" table:number-columns-repeated="2"/>
          <table:table-cell table:style-name="ce384" office:value-type="float" office:value="120.5" calcext:value-type="float">
            <text:p>120,50</text:p>
          </table:table-cell>
          <table:table-cell table:style-name="ce384" table:formula="of:=ROUND([.N211]*1.22; 2)" office:value-type="float" office:value="147.01" calcext:value-type="float">
            <text:p>147,01</text:p>
          </table:table-cell>
          <table:table-cell table:number-columns-repeated="2"/>
          <table:table-cell table:style-name="ce337"/>
          <table:table-cell table:style-name="ce274" office:value-type="float" office:value="63" calcext:value-type="float">
            <text:p>63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11]=0;[.N211]=&quot;&quot;); &quot;&quot;; [.O211]*ROUND([.U211];0))">
            <text:p/>
          </table:table-cell>
          <table:table-cell table:style-name="ce465" table:formula="of:=IF(AND([.N211]=&quot;&quot;; [.U211]&lt;&gt;&quot;&quot;);&quot;?&quot;;IF(AND([.W211]&lt;&gt;0;[.W211]&lt;&gt;&quot;&quot;); &quot;р.&quot;; &quot;&quot;))">
            <text:p/>
          </table:table-cell>
          <table:table-cell table:style-name="ce505" table:formula="of:=IF(AND([.S211]&gt;0;[.U211]&gt;0); [.S211]*ROUND([.U211];0) / 1000; &quot;&quot;)">
            <text:p/>
          </table:table-cell>
          <table:table-cell table:style-name="ce465" table:formula="of:=IF(AND([.Y211]&lt;&gt;0;[.Y21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с переключателем «зима — лето»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12]=0;[.N212]=&quot;&quot;); &quot;&quot;; [.O212]*ROUND([.U212];0))">
            <text:p/>
          </table:table-cell>
          <table:table-cell table:style-name="ce543" table:formula="of:=IF(AND([.N212]=&quot;&quot;; [.U212]&lt;&gt;&quot;&quot;);&quot;?&quot;;IF(AND([.W212]&lt;&gt;0;[.W212]&lt;&gt;&quot;&quot;); &quot;р.&quot;; &quot;&quot;))">
            <text:p/>
          </table:table-cell>
          <table:table-cell table:style-name="ce562" table:formula="of:=IF(AND([.S212]&gt;0;[.U212]&gt;0); [.S212]*ROUND([.U212];0) / 1000; &quot;&quot;)">
            <text:p/>
          </table:table-cell>
          <table:table-cell table:style-name="ce543" table:formula="of:=IF(AND([.Y212]&lt;&gt;0;[.Y21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52" table:formula="of:=HYPERLINK(&quot;https://www.emi-penza.ru/p/774.3702-01&quot;; &quot;774.3702-01&quot;)" office:value-type="string" office:string-value="774.3702-01" calcext:value-type="string">
            <text:p>774.3702-01</text:p>
          </table:table-cell>
          <table:table-cell table:style-name="ce122" office:value-type="string" calcext:value-type="string">
            <text:p>РР-362 Б1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трактор</text:p>
          </table:table-cell>
          <table:table-cell table:style-name="ce122" table:number-columns-repeated="2"/>
          <table:table-cell table:style-name="ce384" office:value-type="float" office:value="130" calcext:value-type="float">
            <text:p>130,00</text:p>
          </table:table-cell>
          <table:table-cell table:style-name="ce384" table:formula="of:=ROUND([.N213]*1.22; 2)" office:value-type="float" office:value="158.6" calcext:value-type="float">
            <text:p>158,60</text:p>
          </table:table-cell>
          <table:table-cell table:number-columns-repeated="2"/>
          <table:table-cell table:style-name="ce337"/>
          <table:table-cell table:style-name="ce274" office:value-type="float" office:value="63" calcext:value-type="float">
            <text:p>63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13]=0;[.N213]=&quot;&quot;); &quot;&quot;; [.O213]*ROUND([.U213];0))">
            <text:p/>
          </table:table-cell>
          <table:table-cell table:style-name="ce465" table:formula="of:=IF(AND([.N213]=&quot;&quot;; [.U213]&lt;&gt;&quot;&quot;);&quot;?&quot;;IF(AND([.W213]&lt;&gt;0;[.W213]&lt;&gt;&quot;&quot;); &quot;р.&quot;; &quot;&quot;))">
            <text:p/>
          </table:table-cell>
          <table:table-cell table:style-name="ce505" table:formula="of:=IF(AND([.S213]&gt;0;[.U213]&gt;0); [.S213]*ROUND([.U213];0) / 1000; &quot;&quot;)">
            <text:p/>
          </table:table-cell>
          <table:table-cell table:style-name="ce465" table:formula="of:=IF(AND([.Y213]&lt;&gt;0;[.Y21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без переключателя «зима — лето»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14]=0;[.N214]=&quot;&quot;); &quot;&quot;; [.O214]*ROUND([.U214];0))">
            <text:p/>
          </table:table-cell>
          <table:table-cell table:style-name="ce543" table:formula="of:=IF(AND([.N214]=&quot;&quot;; [.U214]&lt;&gt;&quot;&quot;);&quot;?&quot;;IF(AND([.W214]&lt;&gt;0;[.W214]&lt;&gt;&quot;&quot;); &quot;р.&quot;; &quot;&quot;))">
            <text:p/>
          </table:table-cell>
          <table:table-cell table:style-name="ce562" table:formula="of:=IF(AND([.S214]&gt;0;[.U214]&gt;0); [.S214]*ROUND([.U214];0) / 1000; &quot;&quot;)">
            <text:p/>
          </table:table-cell>
          <table:table-cell table:style-name="ce543" table:formula="of:=IF(AND([.Y214]&lt;&gt;0;[.Y21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5.3702&quot;; &quot;775.3702&quot;)" office:value-type="string" office:string-value="775.3702" calcext:value-type="string">
            <text:p>775.3702</text:p>
          </table:table-cell>
          <table:table-cell table:style-name="ce111" office:value-type="string" calcext:value-type="string">
            <text:p>44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 В</text:p>
          </table:table-cell>
          <table:table-cell table:style-name="ce187"/>
          <table:table-cell table:style-name="ce111" office:value-type="string" calcext:value-type="string">
            <text:p>Газель</text:p>
          </table:table-cell>
          <table:table-cell table:style-name="ce111" table:number-columns-repeated="2"/>
          <table:table-cell table:style-name="ce248" office:value-type="float" office:value="93" calcext:value-type="float">
            <text:p>93,00</text:p>
          </table:table-cell>
          <table:table-cell table:style-name="ce248" table:formula="of:=ROUND([.N215]*1.22; 2)" office:value-type="float" office:value="113.46" calcext:value-type="float">
            <text:p>113,46</text:p>
          </table:table-cell>
          <table:table-cell table:number-columns-repeated="2"/>
          <table:table-cell table:style-name="ce337"/>
          <table:table-cell table:style-name="ce273" office:value-type="float" office:value="28" calcext:value-type="float">
            <text:p>28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15]=0;[.N215]=&quot;&quot;); &quot;&quot;; [.O215]*ROUND([.U215];0))">
            <text:p/>
          </table:table-cell>
          <table:table-cell table:style-name="ce355" table:formula="of:=IF(AND([.N215]=&quot;&quot;; [.U215]&lt;&gt;&quot;&quot;);&quot;?&quot;;IF(AND([.W215]&lt;&gt;0;[.W215]&lt;&gt;&quot;&quot;); &quot;р.&quot;; &quot;&quot;))">
            <text:p/>
          </table:table-cell>
          <table:table-cell table:style-name="ce375" table:formula="of:=IF(AND([.S215]&gt;0;[.U215]&gt;0); [.S215]*ROUND([.U215];0) / 1000; &quot;&quot;)">
            <text:p/>
          </table:table-cell>
          <table:table-cell table:style-name="ce355" table:formula="of:=IF(AND([.Y215]&lt;&gt;0;[.Y21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6.3702&quot;; &quot;776.3702&quot;)" office:value-type="string" office:string-value="776.3702" calcext:value-type="string">
            <text:p>776.3702</text:p>
          </table:table-cell>
          <table:table-cell table:style-name="ce111" office:value-type="string" calcext:value-type="string">
            <text:p>РР-356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28 В</text:p>
          </table:table-cell>
          <table:table-cell table:style-name="ce187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116" calcext:value-type="float">
            <text:p>116,00</text:p>
          </table:table-cell>
          <table:table-cell table:style-name="ce248" table:formula="of:=ROUND([.N216]*1.22; 2)" office:value-type="float" office:value="141.52" calcext:value-type="float">
            <text:p>141,52</text:p>
          </table:table-cell>
          <table:table-cell table:number-columns-repeated="2"/>
          <table:table-cell table:style-name="ce337"/>
          <table:table-cell table:style-name="ce273" office:value-type="float" office:value="37" calcext:value-type="float">
            <text:p>3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16]=0;[.N216]=&quot;&quot;); &quot;&quot;; [.O216]*ROUND([.U216];0))">
            <text:p/>
          </table:table-cell>
          <table:table-cell table:style-name="ce355" table:formula="of:=IF(AND([.N216]=&quot;&quot;; [.U216]&lt;&gt;&quot;&quot;);&quot;?&quot;;IF(AND([.W216]&lt;&gt;0;[.W216]&lt;&gt;&quot;&quot;); &quot;р.&quot;; &quot;&quot;))">
            <text:p/>
          </table:table-cell>
          <table:table-cell table:style-name="ce375" table:formula="of:=IF(AND([.S216]&gt;0;[.U216]&gt;0); [.S216]*ROUND([.U216];0) / 1000; &quot;&quot;)">
            <text:p/>
          </table:table-cell>
          <table:table-cell table:style-name="ce355" table:formula="of:=IF(AND([.Y216]&lt;&gt;0;[.Y21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7.3702&quot;; &quot;777.3702&quot;)" office:value-type="string" office:string-value="777.3702" calcext:value-type="string">
            <text:p>777.3702</text:p>
          </table:table-cell>
          <table:table-cell table:style-name="ce111" office:value-type="string" calcext:value-type="string">
            <text:p>13.3702-01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 В</text:p>
          </table:table-cell>
          <table:table-cell table:style-name="ce187"/>
          <table:table-cell table:style-name="ce111" office:value-type="string" calcext:value-type="string">
            <text:p>Газель, Волга, УАЗ</text:p>
          </table:table-cell>
          <table:table-cell table:style-name="ce111" table:number-columns-repeated="2"/>
          <table:table-cell table:style-name="ce248" office:value-type="float" office:value="101" calcext:value-type="float">
            <text:p>101,00</text:p>
          </table:table-cell>
          <table:table-cell table:style-name="ce248" table:formula="of:=ROUND([.N217]*1.22; 2)" office:value-type="float" office:value="123.22" calcext:value-type="float">
            <text:p>123,22</text:p>
          </table:table-cell>
          <table:table-cell table:number-columns-repeated="2"/>
          <table:table-cell table:style-name="ce337"/>
          <table:table-cell table:style-name="ce273" office:value-type="float" office:value="37" calcext:value-type="float">
            <text:p>3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17]=0;[.N217]=&quot;&quot;); &quot;&quot;; [.O217]*ROUND([.U217];0))">
            <text:p/>
          </table:table-cell>
          <table:table-cell table:style-name="ce355" table:formula="of:=IF(AND([.N217]=&quot;&quot;; [.U217]&lt;&gt;&quot;&quot;);&quot;?&quot;;IF(AND([.W217]&lt;&gt;0;[.W217]&lt;&gt;&quot;&quot;); &quot;р.&quot;; &quot;&quot;))">
            <text:p/>
          </table:table-cell>
          <table:table-cell table:style-name="ce375" table:formula="of:=IF(AND([.S217]&gt;0;[.U217]&gt;0); [.S217]*ROUND([.U217];0) / 1000; &quot;&quot;)">
            <text:p/>
          </table:table-cell>
          <table:table-cell table:style-name="ce355" table:formula="of:=IF(AND([.Y217]&lt;&gt;0;[.Y21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8.3702&quot;; &quot;778.3702&quot;)" office:value-type="string" office:string-value="778.3702" calcext:value-type="string">
            <text:p>778.3702</text:p>
          </table:table-cell>
          <table:table-cell table:style-name="ce122" office:value-type="string" calcext:value-type="string">
            <text:p>Я212А11Е, 36.3702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ВАЗ, ГАЗ с генератором 94.3701</text:p>
          </table:table-cell>
          <table:table-cell table:style-name="ce122" table:number-columns-repeated="2"/>
          <table:table-cell table:style-name="ce384" table:number-columns-repeated="2"/>
          <table:table-cell table:number-columns-repeated="2"/>
          <table:table-cell table:style-name="ce337"/>
          <table:table-cell table:style-name="ce274" office:value-type="float" office:value="29" calcext:value-type="float">
            <text:p>29</text:p>
          </table:table-cell>
          <table:table-cell table:style-name="ce274"/>
          <table:table-cell table:style-name="ce299"/>
          <table:table-cell table:style-name="ce274"/>
          <table:table-cell table:style-name="ce422" table:formula="of:=IF(OR([.U218]=0;[.N218]=&quot;&quot;); &quot;&quot;; [.O218]*ROUND([.U218];0))">
            <text:p/>
          </table:table-cell>
          <table:table-cell table:style-name="ce465" table:formula="of:=IF(AND([.N218]=&quot;&quot;; [.U218]&lt;&gt;&quot;&quot;);&quot;?&quot;;IF(AND([.W218]&lt;&gt;0;[.W218]&lt;&gt;&quot;&quot;); &quot;р.&quot;; &quot;&quot;))">
            <text:p/>
          </table:table-cell>
          <table:table-cell table:style-name="ce505" table:formula="of:=IF(AND([.S218]&gt;0;[.U218]&gt;0); [.S218]*ROUND([.U218];0) / 1000; &quot;&quot;)">
            <text:p/>
          </table:table-cell>
          <table:table-cell table:style-name="ce465" table:formula="of:=IF(AND([.Y218]&lt;&gt;0;[.Y21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в картонной коробке</text:p>
          </table:table-cell>
          <table:table-cell table:style-name="ce250" office:value-type="float" office:value="99.95" calcext:value-type="float">
            <text:p>99,95</text:p>
          </table:table-cell>
          <table:table-cell table:style-name="ce250" table:formula="of:=ROUND([.N219]*1.22; 2)" office:value-type="float" office:value="121.94" calcext:value-type="float">
            <text:p>121,94</text:p>
          </table:table-cell>
          <table:table-cell table:number-columns-repeated="2"/>
          <table:table-cell table:style-name="ce337"/>
          <table:table-cell table:style-name="ce275" office:value-type="float" office:value="36" calcext:value-type="float">
            <text:p>36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19]=0;[.N219]=&quot;&quot;); &quot;&quot;; [.O219]*ROUND([.U219];0))">
            <text:p/>
          </table:table-cell>
          <table:table-cell table:style-name="ce543" table:formula="of:=IF(AND([.N219]=&quot;&quot;; [.U219]&lt;&gt;&quot;&quot;);&quot;?&quot;;IF(AND([.W219]&lt;&gt;0;[.W219]&lt;&gt;&quot;&quot;); &quot;р.&quot;; &quot;&quot;))">
            <text:p/>
          </table:table-cell>
          <table:table-cell table:style-name="ce562" table:formula="of:=IF(AND([.S219]&gt;0;[.U219]&gt;0); [.S219]*ROUND([.U219];0) / 1000; &quot;&quot;)">
            <text:p/>
          </table:table-cell>
          <table:table-cell table:style-name="ce543" table:formula="of:=IF(AND([.Y219]&lt;&gt;0;[.Y21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8.3702-01&quot;; &quot;778.3702-01&quot;)" office:value-type="string" office:string-value="778.3702-01" calcext:value-type="string">
            <text:p>778.3702-01</text:p>
          </table:table-cell>
          <table:table-cell table:style-name="ce122" office:value-type="string" calcext:value-type="string">
            <text:p>611.3702-03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,5 В</text:p>
          </table:table-cell>
          <table:table-cell table:style-name="ce188"/>
          <table:table-cell table:style-name="ce122" office:value-type="string" calcext:value-type="string">
            <text:p>ВАЗ 2110, 2111, 2112, 2115, 2123, «Газель», «Соболь»</text:p>
          </table:table-cell>
          <table:table-cell table:style-name="ce122" table:number-columns-repeated="2"/>
          <table:table-cell table:style-name="ce384" table:number-columns-repeated="2"/>
          <table:table-cell table:number-columns-repeated="2"/>
          <table:table-cell table:style-name="ce337"/>
          <table:table-cell table:style-name="ce274" office:value-type="float" office:value="30" calcext:value-type="float">
            <text:p>30</text:p>
          </table:table-cell>
          <table:table-cell table:style-name="ce274"/>
          <table:table-cell table:style-name="ce299"/>
          <table:table-cell table:style-name="ce274"/>
          <table:table-cell table:style-name="ce422" table:formula="of:=IF(OR([.U220]=0;[.N220]=&quot;&quot;); &quot;&quot;; [.O220]*ROUND([.U220];0))">
            <text:p/>
          </table:table-cell>
          <table:table-cell table:style-name="ce465" table:formula="of:=IF(AND([.N220]=&quot;&quot;; [.U220]&lt;&gt;&quot;&quot;);&quot;?&quot;;IF(AND([.W220]&lt;&gt;0;[.W220]&lt;&gt;&quot;&quot;); &quot;р.&quot;; &quot;&quot;))">
            <text:p/>
          </table:table-cell>
          <table:table-cell table:style-name="ce505" table:formula="of:=IF(AND([.S220]&gt;0;[.U220]&gt;0); [.S220]*ROUND([.U220];0) / 1000; &quot;&quot;)">
            <text:p/>
          </table:table-cell>
          <table:table-cell table:style-name="ce465" table:formula="of:=IF(AND([.Y220]&lt;&gt;0;[.Y22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55.3702П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с генератором 9412.3701</text:p>
          </table:table-cell>
          <table:table-cell table:style-name="ce123"/>
          <table:table-cell table:style-name="ce267" office:value-type="string" calcext:value-type="string">
            <text:p>в картонной коробке</text:p>
          </table:table-cell>
          <table:table-cell table:style-name="ce250" office:value-type="float" office:value="107" calcext:value-type="float">
            <text:p>107,00</text:p>
          </table:table-cell>
          <table:table-cell table:style-name="ce250" table:formula="of:=ROUND([.N221]*1.22; 2)" office:value-type="float" office:value="130.54" calcext:value-type="float">
            <text:p>130,54</text:p>
          </table:table-cell>
          <table:table-cell table:number-columns-repeated="2"/>
          <table:table-cell table:style-name="ce337"/>
          <table:table-cell table:style-name="ce275" office:value-type="float" office:value="37" calcext:value-type="float">
            <text:p>37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21]=0;[.N221]=&quot;&quot;); &quot;&quot;; [.O221]*ROUND([.U221];0))">
            <text:p/>
          </table:table-cell>
          <table:table-cell table:style-name="ce543" table:formula="of:=IF(AND([.N221]=&quot;&quot;; [.U221]&lt;&gt;&quot;&quot;);&quot;?&quot;;IF(AND([.W221]&lt;&gt;0;[.W221]&lt;&gt;&quot;&quot;); &quot;р.&quot;; &quot;&quot;))">
            <text:p/>
          </table:table-cell>
          <table:table-cell table:style-name="ce562" table:formula="of:=IF(AND([.S221]&gt;0;[.U221]&gt;0); [.S221]*ROUND([.U221];0) / 1000; &quot;&quot;)">
            <text:p/>
          </table:table-cell>
          <table:table-cell table:style-name="ce543" table:formula="of:=IF(AND([.Y221]&lt;&gt;0;[.Y22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8.3702-02&quot;; &quot;778.3702-02&quot;)" office:value-type="string" office:string-value="778.3702-02" calcext:value-type="string">
            <text:p>778.3702-02</text:p>
          </table:table-cell>
          <table:table-cell table:style-name="ce111" office:value-type="string" calcext:value-type="string">
            <text:p>8454.3702, 849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 В</text:p>
          </table:table-cell>
          <table:table-cell table:style-name="ce187"/>
          <table:table-cell table:style-name="ce111" office:value-type="string" calcext:value-type="string">
            <text:p>ВАЗ 1117-1119 Калина</text:p>
          </table:table-cell>
          <table:table-cell table:style-name="ce111"/>
          <table:table-cell table:style-name="ce363"/>
          <table:table-cell table:style-name="ce248" office:value-type="float" office:value="360" calcext:value-type="float">
            <text:p>360,00</text:p>
          </table:table-cell>
          <table:table-cell table:style-name="ce248" table:formula="of:=ROUND([.N222]*1.22; 2)" office:value-type="float" office:value="439.2" calcext:value-type="float">
            <text:p>439,20</text:p>
          </table:table-cell>
          <table:table-cell table:number-columns-repeated="2"/>
          <table:table-cell table:style-name="ce337"/>
          <table:table-cell table:style-name="ce273" office:value-type="float" office:value="60" calcext:value-type="float">
            <text:p>6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22]=0;[.N222]=&quot;&quot;); &quot;&quot;; [.O222]*ROUND([.U222];0))">
            <text:p/>
          </table:table-cell>
          <table:table-cell table:style-name="ce355" table:formula="of:=IF(AND([.N222]=&quot;&quot;; [.U222]&lt;&gt;&quot;&quot;);&quot;?&quot;;IF(AND([.W222]&lt;&gt;0;[.W222]&lt;&gt;&quot;&quot;); &quot;р.&quot;; &quot;&quot;))">
            <text:p/>
          </table:table-cell>
          <table:table-cell table:style-name="ce375" table:formula="of:=IF(AND([.S222]&gt;0;[.U222]&gt;0); [.S222]*ROUND([.U222];0) / 1000; &quot;&quot;)">
            <text:p/>
          </table:table-cell>
          <table:table-cell table:style-name="ce355" table:formula="of:=IF(AND([.Y222]&lt;&gt;0;[.Y22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8.3702-03&quot;; &quot;778.3702-03&quot;)" office:value-type="string" office:string-value="778.3702-03" calcext:value-type="string">
            <text:p>778.3702-03</text:p>
          </table:table-cell>
          <table:table-cell table:style-name="ce135" office:value-type="string" calcext:value-type="string">
            <text:p>5102.3771060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244" office:value-type="string" calcext:value-type="string">
            <text:p>ВАЗ, ГАЗ с генераторами 5102.3771, 5122.3771</text:p>
          </table:table-cell>
          <table:table-cell table:style-name="ce122" table:number-columns-repeated="2"/>
          <table:table-cell table:style-name="ce384" table:number-columns-repeated="2"/>
          <table:table-cell table:number-columns-repeated="2"/>
          <table:table-cell table:style-name="ce337"/>
          <table:table-cell table:style-name="ce274" office:value-type="float" office:value="35" calcext:value-type="float">
            <text:p>35</text:p>
          </table:table-cell>
          <table:table-cell table:style-name="ce274"/>
          <table:table-cell table:style-name="ce299"/>
          <table:table-cell table:style-name="ce274"/>
          <table:table-cell table:style-name="ce422" table:formula="of:=IF(OR([.U223]=0;[.N223]=&quot;&quot;); &quot;&quot;; [.O223]*ROUND([.U223];0))">
            <text:p/>
          </table:table-cell>
          <table:table-cell table:style-name="ce465" table:formula="of:=IF(AND([.N223]=&quot;&quot;; [.U223]&lt;&gt;&quot;&quot;);&quot;?&quot;;IF(AND([.W223]&lt;&gt;0;[.W223]&lt;&gt;&quot;&quot;); &quot;р.&quot;; &quot;&quot;))">
            <text:p/>
          </table:table-cell>
          <table:table-cell table:style-name="ce505" table:formula="of:=IF(AND([.S223]&gt;0;[.U223]&gt;0); [.S223]*ROUND([.U223];0) / 1000; &quot;&quot;)">
            <text:p/>
          </table:table-cell>
          <table:table-cell table:style-name="ce465" table:formula="of:=IF(AND([.Y223]&lt;&gt;0;[.Y22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в картонной коробке</text:p>
          </table:table-cell>
          <table:table-cell table:style-name="ce250" office:value-type="float" office:value="164" calcext:value-type="float">
            <text:p>164,00</text:p>
          </table:table-cell>
          <table:table-cell table:style-name="ce250" table:formula="of:=ROUND([.N224]*1.22; 2)" office:value-type="float" office:value="200.08" calcext:value-type="float">
            <text:p>200,08</text:p>
          </table:table-cell>
          <table:table-cell table:number-columns-repeated="2"/>
          <table:table-cell table:style-name="ce337"/>
          <table:table-cell table:style-name="ce275" office:value-type="float" office:value="42" calcext:value-type="float">
            <text:p>42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24]=0;[.N224]=&quot;&quot;); &quot;&quot;; [.O224]*ROUND([.U224];0))">
            <text:p/>
          </table:table-cell>
          <table:table-cell table:style-name="ce543" table:formula="of:=IF(AND([.N224]=&quot;&quot;; [.U224]&lt;&gt;&quot;&quot;);&quot;?&quot;;IF(AND([.W224]&lt;&gt;0;[.W224]&lt;&gt;&quot;&quot;); &quot;р.&quot;; &quot;&quot;))">
            <text:p/>
          </table:table-cell>
          <table:table-cell table:style-name="ce562" table:formula="of:=IF(AND([.S224]&gt;0;[.U224]&gt;0); [.S224]*ROUND([.U224];0) / 1000; &quot;&quot;)">
            <text:p/>
          </table:table-cell>
          <table:table-cell table:style-name="ce543" table:formula="of:=IF(AND([.Y224]&lt;&gt;0;[.Y22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8.3702-06&quot;; &quot;778.3702-06&quot;)" office:value-type="string" office:string-value="778.3702-06" calcext:value-type="string">
            <text:p>778.3702-06</text:p>
          </table:table-cell>
          <table:table-cell table:style-name="ce111" office:value-type="string" calcext:value-type="string">
            <text:p>612.3702-06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28 В</text:p>
          </table:table-cell>
          <table:table-cell table:style-name="ce187"/>
          <table:table-cell table:style-name="ce111" office:value-type="string" calcext:value-type="string">
            <text:p>КАМАЗ</text:p>
          </table:table-cell>
          <table:table-cell table:style-name="ce111"/>
          <table:table-cell table:style-name="ce363" office:value-type="string" calcext:value-type="string">
            <text:p>в картонной коробке</text:p>
          </table:table-cell>
          <table:table-cell table:style-name="ce248" office:value-type="float" office:value="111" calcext:value-type="float">
            <text:p>111,00</text:p>
          </table:table-cell>
          <table:table-cell table:style-name="ce248" table:formula="of:=ROUND([.N225]*1.22; 2)" office:value-type="float" office:value="135.42" calcext:value-type="float">
            <text:p>135,42</text:p>
          </table:table-cell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25]=0;[.N225]=&quot;&quot;); &quot;&quot;; [.O225]*ROUND([.U225];0))">
            <text:p/>
          </table:table-cell>
          <table:table-cell table:style-name="ce355" table:formula="of:=IF(AND([.N225]=&quot;&quot;; [.U225]&lt;&gt;&quot;&quot;);&quot;?&quot;;IF(AND([.W225]&lt;&gt;0;[.W225]&lt;&gt;&quot;&quot;); &quot;р.&quot;; &quot;&quot;))">
            <text:p/>
          </table:table-cell>
          <table:table-cell table:style-name="ce375" table:formula="of:=IF(AND([.S225]&gt;0;[.U225]&gt;0); [.S225]*ROUND([.U225];0) / 1000; &quot;&quot;)">
            <text:p/>
          </table:table-cell>
          <table:table-cell table:style-name="ce355" table:formula="of:=IF(AND([.Y225]&lt;&gt;0;[.Y22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9.3702&quot;; &quot;779.3702&quot;)" office:value-type="string" office:string-value="779.3702" calcext:value-type="string">
            <text:p>779.3702</text:p>
          </table:table-cell>
          <table:table-cell table:style-name="ce122" office:value-type="string" calcext:value-type="string">
            <text:p>207.3702, 66.3702,</text:p>
          </table:table-cell>
          <table:table-cell table:style-name="ce122" table:number-columns-repeated="2"/>
          <table:table-cell table:style-name="ce159" office:value-type="string" calcext:value-type="string">
            <text:p>рег. нап. с защитой от КЗ и возможн.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ЗИЛ 5301 «Бычок», ЗИЛ-3250 с генераторами</text:p>
          </table:table-cell>
          <table:table-cell table:style-name="ce122" table:number-columns-repeated="2"/>
          <table:table-cell table:style-name="ce384" office:value-type="float" office:value="231" calcext:value-type="float">
            <text:p>231,00</text:p>
          </table:table-cell>
          <table:table-cell table:style-name="ce384" table:formula="of:=ROUND([.N226]*1.22; 2)" office:value-type="float" office:value="281.82" calcext:value-type="float">
            <text:p>281,82</text:p>
          </table:table-cell>
          <table:table-cell table:number-columns-repeated="2"/>
          <table:table-cell table:style-name="ce337"/>
          <table:table-cell table:style-name="ce274" office:value-type="float" office:value="53" calcext:value-type="float">
            <text:p>53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26]=0;[.N226]=&quot;&quot;); &quot;&quot;; [.O226]*ROUND([.U226];0))">
            <text:p/>
          </table:table-cell>
          <table:table-cell table:style-name="ce465" table:formula="of:=IF(AND([.N226]=&quot;&quot;; [.U226]&lt;&gt;&quot;&quot;);&quot;?&quot;;IF(AND([.W226]&lt;&gt;0;[.W226]&lt;&gt;&quot;&quot;); &quot;р.&quot;; &quot;&quot;))">
            <text:p/>
          </table:table-cell>
          <table:table-cell table:style-name="ce505" table:formula="of:=IF(AND([.S226]&gt;0;[.U226]&gt;0); [.S226]*ROUND([.U226];0) / 1000; &quot;&quot;)">
            <text:p/>
          </table:table-cell>
          <table:table-cell table:style-name="ce465" table:formula="of:=IF(AND([.Y226]&lt;&gt;0;[.Y22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4202.3702</text:p>
          </table:table-cell>
          <table:table-cell table:style-name="ce123" table:number-columns-repeated="2"/>
          <table:table-cell table:style-name="ce161" office:value-type="string" calcext:value-type="string">
            <text:p>подключения датчика тем-ры электролита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20.3771, 2022.3771, 38.3701-10 и др.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27]=0;[.N227]=&quot;&quot;); &quot;&quot;; [.O227]*ROUND([.U227];0))">
            <text:p/>
          </table:table-cell>
          <table:table-cell table:style-name="ce543" table:formula="of:=IF(AND([.N227]=&quot;&quot;; [.U227]&lt;&gt;&quot;&quot;);&quot;?&quot;;IF(AND([.W227]&lt;&gt;0;[.W227]&lt;&gt;&quot;&quot;); &quot;р.&quot;; &quot;&quot;))">
            <text:p/>
          </table:table-cell>
          <table:table-cell table:style-name="ce562" table:formula="of:=IF(AND([.S227]&gt;0;[.U227]&gt;0); [.S227]*ROUND([.U227];0) / 1000; &quot;&quot;)">
            <text:p/>
          </table:table-cell>
          <table:table-cell table:style-name="ce543" table:formula="of:=IF(AND([.Y227]&lt;&gt;0;[.Y22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9.3702-01&quot;; &quot;779.3702-01&quot;)" office:value-type="string" office:string-value="779.3702-01" calcext:value-type="string">
            <text:p>779.3702-01</text:p>
          </table:table-cell>
          <table:table-cell table:style-name="ce122" office:value-type="string" calcext:value-type="string">
            <text:p>207.3702-10</text:p>
          </table:table-cell>
          <table:table-cell table:style-name="ce122" table:number-columns-repeated="2"/>
          <table:table-cell table:style-name="ce159" office:value-type="string" calcext:value-type="string">
            <text:p>рег. нап. с защитой от КЗ и возможн.</text:p>
          </table:table-cell>
          <table:table-cell table:style-name="ce122"/>
          <table:table-cell table:style-name="ce188" office:value-type="string" calcext:value-type="string">
            <text:p>28 В</text:p>
          </table:table-cell>
          <table:table-cell table:style-name="ce188"/>
          <table:table-cell table:style-name="ce122" office:value-type="string" calcext:value-type="string">
            <text:p>ЗИЛ 5301 «Бычок», ЗИЛ-3250</text:p>
          </table:table-cell>
          <table:table-cell table:style-name="ce122" table:number-columns-repeated="2"/>
          <table:table-cell table:style-name="ce384" office:value-type="float" office:value="236" calcext:value-type="float">
            <text:p>236,00</text:p>
          </table:table-cell>
          <table:table-cell table:style-name="ce384" table:formula="of:=ROUND([.N228]*1.22; 2)" office:value-type="float" office:value="287.92" calcext:value-type="float">
            <text:p>287,92</text:p>
          </table:table-cell>
          <table:table-cell table:number-columns-repeated="2"/>
          <table:table-cell table:style-name="ce337"/>
          <table:table-cell table:style-name="ce274" office:value-type="float" office:value="51" calcext:value-type="float">
            <text:p>51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28]=0;[.N228]=&quot;&quot;); &quot;&quot;; [.O228]*ROUND([.U228];0))">
            <text:p/>
          </table:table-cell>
          <table:table-cell table:style-name="ce465" table:formula="of:=IF(AND([.N228]=&quot;&quot;; [.U228]&lt;&gt;&quot;&quot;);&quot;?&quot;;IF(AND([.W228]&lt;&gt;0;[.W228]&lt;&gt;&quot;&quot;); &quot;р.&quot;; &quot;&quot;))">
            <text:p/>
          </table:table-cell>
          <table:table-cell table:style-name="ce505" table:formula="of:=IF(AND([.S228]&gt;0;[.U228]&gt;0); [.S228]*ROUND([.U228];0) / 1000; &quot;&quot;)">
            <text:p/>
          </table:table-cell>
          <table:table-cell table:style-name="ce465" table:formula="of:=IF(AND([.Y228]&lt;&gt;0;[.Y22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 office:value-type="string" calcext:value-type="string">
            <text:p>подключения датчика тем-ры электролита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с генератором 4573.3771 и др.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29]=0;[.N229]=&quot;&quot;); &quot;&quot;; [.O229]*ROUND([.U229];0))">
            <text:p/>
          </table:table-cell>
          <table:table-cell table:style-name="ce543" table:formula="of:=IF(AND([.N229]=&quot;&quot;; [.U229]&lt;&gt;&quot;&quot;);&quot;?&quot;;IF(AND([.W229]&lt;&gt;0;[.W229]&lt;&gt;&quot;&quot;); &quot;р.&quot;; &quot;&quot;))">
            <text:p/>
          </table:table-cell>
          <table:table-cell table:style-name="ce562" table:formula="of:=IF(AND([.S229]&gt;0;[.U229]&gt;0); [.S229]*ROUND([.U229];0) / 1000; &quot;&quot;)">
            <text:p/>
          </table:table-cell>
          <table:table-cell table:style-name="ce543" table:formula="of:=IF(AND([.Y229]&lt;&gt;0;[.Y22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9.3702-02&quot;; &quot;779.3702-02&quot;)" office:value-type="string" office:string-value="779.3702-02" calcext:value-type="string">
            <text:p>779.3702-02</text:p>
          </table:table-cell>
          <table:table-cell table:style-name="ce122" office:value-type="string" calcext:value-type="string">
            <text:p>207.3702, 66.3702,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ЗИЛ 5301 «Бычок», ЗИЛ-3250 с генераторами</text:p>
          </table:table-cell>
          <table:table-cell table:style-name="ce122" table:number-columns-repeated="2"/>
          <table:table-cell table:style-name="ce384" office:value-type="float" office:value="152" calcext:value-type="float">
            <text:p>152,00</text:p>
          </table:table-cell>
          <table:table-cell table:style-name="ce384" table:formula="of:=ROUND([.N230]*1.22; 2)" office:value-type="float" office:value="185.44" calcext:value-type="float">
            <text:p>185,44</text:p>
          </table:table-cell>
          <table:table-cell table:number-columns-repeated="2"/>
          <table:table-cell table:style-name="ce337"/>
          <table:table-cell table:style-name="ce274" office:value-type="float" office:value="48" calcext:value-type="float">
            <text:p>48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30]=0;[.N230]=&quot;&quot;); &quot;&quot;; [.O230]*ROUND([.U230];0))">
            <text:p/>
          </table:table-cell>
          <table:table-cell table:style-name="ce465" table:formula="of:=IF(AND([.N230]=&quot;&quot;; [.U230]&lt;&gt;&quot;&quot;);&quot;?&quot;;IF(AND([.W230]&lt;&gt;0;[.W230]&lt;&gt;&quot;&quot;); &quot;р.&quot;; &quot;&quot;))">
            <text:p/>
          </table:table-cell>
          <table:table-cell table:style-name="ce505" table:formula="of:=IF(AND([.S230]&gt;0;[.U230]&gt;0); [.S230]*ROUND([.U230];0) / 1000; &quot;&quot;)">
            <text:p/>
          </table:table-cell>
          <table:table-cell table:style-name="ce465" table:formula="of:=IF(AND([.Y230]&lt;&gt;0;[.Y23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4202.3702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20.3771, 2022.3771, 38.3701-10 и др.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31]=0;[.N231]=&quot;&quot;); &quot;&quot;; [.O231]*ROUND([.U231];0))">
            <text:p/>
          </table:table-cell>
          <table:table-cell table:style-name="ce543" table:formula="of:=IF(AND([.N231]=&quot;&quot;; [.U231]&lt;&gt;&quot;&quot;);&quot;?&quot;;IF(AND([.W231]&lt;&gt;0;[.W231]&lt;&gt;&quot;&quot;); &quot;р.&quot;; &quot;&quot;))">
            <text:p/>
          </table:table-cell>
          <table:table-cell table:style-name="ce562" table:formula="of:=IF(AND([.S231]&gt;0;[.U231]&gt;0); [.S231]*ROUND([.U231];0) / 1000; &quot;&quot;)">
            <text:p/>
          </table:table-cell>
          <table:table-cell table:style-name="ce543" table:formula="of:=IF(AND([.Y231]&lt;&gt;0;[.Y23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9.3702-03&quot;; &quot;779.3702-03&quot;)" office:value-type="string" office:string-value="779.3702-03" calcext:value-type="string">
            <text:p>779.3702-03</text:p>
          </table:table-cell>
          <table:table-cell table:style-name="ce122" office:value-type="string" calcext:value-type="string">
            <text:p>207.3702-10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</text:p>
          </table:table-cell>
          <table:table-cell table:style-name="ce122"/>
          <table:table-cell table:style-name="ce188" office:value-type="string" calcext:value-type="string">
            <text:p>28 В</text:p>
          </table:table-cell>
          <table:table-cell table:style-name="ce188"/>
          <table:table-cell table:style-name="ce122" office:value-type="string" calcext:value-type="string">
            <text:p>ЗИЛ 5301 «Бычок», ЗИЛ-3250</text:p>
          </table:table-cell>
          <table:table-cell table:style-name="ce122" table:number-columns-repeated="2"/>
          <table:table-cell table:style-name="ce384" office:value-type="float" office:value="204" calcext:value-type="float">
            <text:p>204,00</text:p>
          </table:table-cell>
          <table:table-cell table:style-name="ce384" table:formula="of:=ROUND([.N232]*1.22; 2)" office:value-type="float" office:value="248.88" calcext:value-type="float">
            <text:p>248,88</text:p>
          </table:table-cell>
          <table:table-cell table:number-columns-repeated="2"/>
          <table:table-cell table:style-name="ce337"/>
          <table:table-cell table:style-name="ce274" office:value-type="float" office:value="53" calcext:value-type="float">
            <text:p>53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32]=0;[.N232]=&quot;&quot;); &quot;&quot;; [.O232]*ROUND([.U232];0))">
            <text:p/>
          </table:table-cell>
          <table:table-cell table:style-name="ce465" table:formula="of:=IF(AND([.N232]=&quot;&quot;; [.U232]&lt;&gt;&quot;&quot;);&quot;?&quot;;IF(AND([.W232]&lt;&gt;0;[.W232]&lt;&gt;&quot;&quot;); &quot;р.&quot;; &quot;&quot;))">
            <text:p/>
          </table:table-cell>
          <table:table-cell table:style-name="ce505" table:formula="of:=IF(AND([.S232]&gt;0;[.U232]&gt;0); [.S232]*ROUND([.U232];0) / 1000; &quot;&quot;)">
            <text:p/>
          </table:table-cell>
          <table:table-cell table:style-name="ce465" table:formula="of:=IF(AND([.Y232]&lt;&gt;0;[.Y23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с генератором 4573.3771 и др.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33]=0;[.N233]=&quot;&quot;); &quot;&quot;; [.O233]*ROUND([.U233];0))">
            <text:p/>
          </table:table-cell>
          <table:table-cell table:style-name="ce543" table:formula="of:=IF(AND([.N233]=&quot;&quot;; [.U233]&lt;&gt;&quot;&quot;);&quot;?&quot;;IF(AND([.W233]&lt;&gt;0;[.W233]&lt;&gt;&quot;&quot;); &quot;р.&quot;; &quot;&quot;))">
            <text:p/>
          </table:table-cell>
          <table:table-cell table:style-name="ce562" table:formula="of:=IF(AND([.S233]&gt;0;[.U233]&gt;0); [.S233]*ROUND([.U233];0) / 1000; &quot;&quot;)">
            <text:p/>
          </table:table-cell>
          <table:table-cell table:style-name="ce543" table:formula="of:=IF(AND([.Y233]&lt;&gt;0;[.Y23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&quot;; &quot;811.3702&quot;)" office:value-type="string" office:string-value="811.3702" calcext:value-type="string">
            <text:p>811.3702</text:p>
          </table:table-cell>
          <table:table-cell table:style-name="ce111" office:value-type="string" calcext:value-type="string">
            <text:p>7302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 В</text:p>
          </table:table-cell>
          <table:table-cell table:style-name="ce187"/>
          <table:table-cell table:style-name="ce111" office:value-type="string" calcext:value-type="string">
            <text:p>тракторные генераторы Г700, Г1000, 52.3771, 40.3771</text:p>
          </table:table-cell>
          <table:table-cell table:style-name="ce111" table:number-columns-repeated="2"/>
          <table:table-cell table:style-name="ce248" office:value-type="float" office:value="133" calcext:value-type="float">
            <text:p>133,00</text:p>
          </table:table-cell>
          <table:table-cell table:style-name="ce248" table:formula="of:=ROUND([.N234]*1.22; 2)" office:value-type="float" office:value="162.26" calcext:value-type="float">
            <text:p>162,26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34]=0;[.N234]=&quot;&quot;); &quot;&quot;; [.O234]*ROUND([.U234];0))">
            <text:p/>
          </table:table-cell>
          <table:table-cell table:style-name="ce355" table:formula="of:=IF(AND([.N234]=&quot;&quot;; [.U234]&lt;&gt;&quot;&quot;);&quot;?&quot;;IF(AND([.W234]&lt;&gt;0;[.W234]&lt;&gt;&quot;&quot;); &quot;р.&quot;; &quot;&quot;))">
            <text:p/>
          </table:table-cell>
          <table:table-cell table:style-name="ce375" table:formula="of:=IF(AND([.S234]&gt;0;[.U234]&gt;0); [.S234]*ROUND([.U234];0) / 1000; &quot;&quot;)">
            <text:p/>
          </table:table-cell>
          <table:table-cell table:style-name="ce355" table:formula="of:=IF(AND([.Y234]&lt;&gt;0;[.Y23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9"/>
          <table:table-cell table:style-name="ce52" table:formula="of:=HYPERLINK(&quot;https://www.emi-penza.ru/p/811.3702_Z-L&quot;; &quot;811.3702 З-Л&quot;)" office:value-type="string" office:string-value="811.3702 З-Л" calcext:value-type="string">
            <text:p>811.3702 З-Л</text:p>
          </table:table-cell>
          <table:table-cell table:style-name="ce122" office:value-type="string" calcext:value-type="string">
            <text:p>Я112Т с узлом З-Л,</text:p>
          </table:table-cell>
          <table:table-cell table:style-name="ce122" table:number-columns-repeated="2"/>
          <table:table-cell table:style-name="ce159" office:value-type="string" calcext:value-type="string">
            <text:p>регулятор напряжения (зима-лето)</text:p>
          </table:table-cell>
          <table:table-cell table:style-name="ce122"/>
          <table:table-cell table:style-name="ce188" office:value-type="string" calcext:value-type="string">
            <text:p>14 В</text:p>
          </table:table-cell>
          <table:table-cell table:style-name="ce188"/>
          <table:table-cell table:style-name="ce122" office:value-type="string" calcext:value-type="string">
            <text:p>тракторные генераторы Г700, Г1000</text:p>
          </table:table-cell>
          <table:table-cell table:style-name="ce122" table:number-columns-repeated="2"/>
          <table:table-cell table:style-name="ce384" office:value-type="float" office:value="136" calcext:value-type="float">
            <text:p>136,00</text:p>
          </table:table-cell>
          <table:table-cell table:style-name="ce384" table:formula="of:=ROUND([.N235]*1.22; 2)" office:value-type="float" office:value="165.92" calcext:value-type="float">
            <text:p>165,92</text:p>
          </table:table-cell>
          <table:table-cell table:number-columns-repeated="2"/>
          <table:table-cell table:style-name="ce337"/>
          <table:table-cell table:style-name="ce274" office:value-type="float" office:value="39" calcext:value-type="float">
            <text:p>39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35]=0;[.N235]=&quot;&quot;); &quot;&quot;; [.O235]*ROUND([.U235];0))">
            <text:p/>
          </table:table-cell>
          <table:table-cell table:style-name="ce465" table:formula="of:=IF(AND([.N235]=&quot;&quot;; [.U235]&lt;&gt;&quot;&quot;);&quot;?&quot;;IF(AND([.W235]&lt;&gt;0;[.W235]&lt;&gt;&quot;&quot;); &quot;р.&quot;; &quot;&quot;))">
            <text:p/>
          </table:table-cell>
          <table:table-cell table:style-name="ce505" table:formula="of:=IF(AND([.S235]&gt;0;[.U235]&gt;0); [.S235]*ROUND([.U235];0) / 1000; &quot;&quot;)">
            <text:p/>
          </table:table-cell>
          <table:table-cell table:style-name="ce465" table:formula="of:=IF(AND([.Y235]&lt;&gt;0;[.Y23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68.3702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36]=0;[.N236]=&quot;&quot;); &quot;&quot;; [.O236]*ROUND([.U236];0))">
            <text:p/>
          </table:table-cell>
          <table:table-cell table:style-name="ce543" table:formula="of:=IF(AND([.N236]=&quot;&quot;; [.U236]&lt;&gt;&quot;&quot;);&quot;?&quot;;IF(AND([.W236]&lt;&gt;0;[.W236]&lt;&gt;&quot;&quot;); &quot;р.&quot;; &quot;&quot;))">
            <text:p/>
          </table:table-cell>
          <table:table-cell table:style-name="ce562" table:formula="of:=IF(AND([.S236]&gt;0;[.U236]&gt;0); [.S236]*ROUND([.U236];0) / 1000; &quot;&quot;)">
            <text:p/>
          </table:table-cell>
          <table:table-cell table:style-name="ce543" table:formula="of:=IF(AND([.Y236]&lt;&gt;0;[.Y23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1&quot;; &quot;811.3702-01&quot;)" office:value-type="string" office:string-value="811.3702-01" calcext:value-type="string">
            <text:p>811.3702-01</text:p>
          </table:table-cell>
          <table:table-cell table:style-name="ce111" office:value-type="string" calcext:value-type="string">
            <text:p>7312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28 В</text:p>
          </table:table-cell>
          <table:table-cell table:style-name="ce187"/>
          <table:table-cell table:style-name="ce111" office:value-type="string" calcext:value-type="string">
            <text:p>тракторные генераторы Г1000, 52.3771</text:p>
          </table:table-cell>
          <table:table-cell table:style-name="ce111" table:number-columns-repeated="2"/>
          <table:table-cell table:style-name="ce248" office:value-type="float" office:value="136" calcext:value-type="float">
            <text:p>136,00</text:p>
          </table:table-cell>
          <table:table-cell table:style-name="ce248" table:formula="of:=ROUND([.N237]*1.22; 2)" office:value-type="float" office:value="165.92" calcext:value-type="float">
            <text:p>165,92</text:p>
          </table:table-cell>
          <table:table-cell table:number-columns-repeated="2"/>
          <table:table-cell table:style-name="ce337"/>
          <table:table-cell table:style-name="ce273" office:value-type="float" office:value="34" calcext:value-type="float">
            <text:p>3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37]=0;[.N237]=&quot;&quot;); &quot;&quot;; [.O237]*ROUND([.U237];0))">
            <text:p/>
          </table:table-cell>
          <table:table-cell table:style-name="ce355" table:formula="of:=IF(AND([.N237]=&quot;&quot;; [.U237]&lt;&gt;&quot;&quot;);&quot;?&quot;;IF(AND([.W237]&lt;&gt;0;[.W237]&lt;&gt;&quot;&quot;); &quot;р.&quot;; &quot;&quot;))">
            <text:p/>
          </table:table-cell>
          <table:table-cell table:style-name="ce375" table:formula="of:=IF(AND([.S237]&gt;0;[.U237]&gt;0); [.S237]*ROUND([.U237];0) / 1000; &quot;&quot;)">
            <text:p/>
          </table:table-cell>
          <table:table-cell table:style-name="ce355" table:formula="of:=IF(AND([.Y237]&lt;&gt;0;[.Y23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2&quot;; &quot;811.3702-02&quot;)" office:value-type="string" office:string-value="811.3702-02" calcext:value-type="string">
            <text:p>811.3702-02</text:p>
          </table:table-cell>
          <table:table-cell table:style-name="ce111" office:value-type="string" calcext:value-type="string">
            <text:p>7342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28 В</text:p>
          </table:table-cell>
          <table:table-cell table:style-name="ce187"/>
          <table:table-cell table:style-name="ce111" office:value-type="string" calcext:value-type="string">
            <text:p>тракторные генераторы 40.3771, Г3000</text:p>
          </table:table-cell>
          <table:table-cell table:style-name="ce111" table:number-columns-repeated="2"/>
          <table:table-cell table:style-name="ce248" office:value-type="float" office:value="161" calcext:value-type="float">
            <text:p>161,00</text:p>
          </table:table-cell>
          <table:table-cell table:style-name="ce248" table:formula="of:=ROUND([.N238]*1.22; 2)" office:value-type="float" office:value="196.42" calcext:value-type="float">
            <text:p>196,42</text:p>
          </table:table-cell>
          <table:table-cell table:number-columns-repeated="2"/>
          <table:table-cell table:style-name="ce337"/>
          <table:table-cell table:style-name="ce273" office:value-type="float" office:value="34" calcext:value-type="float">
            <text:p>3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38]=0;[.N238]=&quot;&quot;); &quot;&quot;; [.O238]*ROUND([.U238];0))">
            <text:p/>
          </table:table-cell>
          <table:table-cell table:style-name="ce355" table:formula="of:=IF(AND([.N238]=&quot;&quot;; [.U238]&lt;&gt;&quot;&quot;);&quot;?&quot;;IF(AND([.W238]&lt;&gt;0;[.W238]&lt;&gt;&quot;&quot;); &quot;р.&quot;; &quot;&quot;))">
            <text:p/>
          </table:table-cell>
          <table:table-cell table:style-name="ce375" table:formula="of:=IF(AND([.S238]&gt;0;[.U238]&gt;0); [.S238]*ROUND([.U238];0) / 1000; &quot;&quot;)">
            <text:p/>
          </table:table-cell>
          <table:table-cell table:style-name="ce355" table:formula="of:=IF(AND([.Y238]&lt;&gt;0;[.Y23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3&quot;; &quot;811.3702-03&quot;)" office:value-type="string" office:string-value="811.3702-03" calcext:value-type="string">
            <text:p>811.3702-03</text:p>
          </table:table-cell>
          <table:table-cell table:style-name="ce111" office:value-type="string" calcext:value-type="string">
            <text:p>7332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28 В</text:p>
          </table:table-cell>
          <table:table-cell table:style-name="ce187"/>
          <table:table-cell table:style-name="ce111" office:value-type="string" calcext:value-type="string">
            <text:p>тракторные генераторы 40.3771, Г3000</text:p>
          </table:table-cell>
          <table:table-cell table:style-name="ce111" table:number-columns-repeated="2"/>
          <table:table-cell table:style-name="ce248" office:value-type="float" office:value="161" calcext:value-type="float">
            <text:p>161,00</text:p>
          </table:table-cell>
          <table:table-cell table:style-name="ce248" table:formula="of:=ROUND([.N239]*1.22; 2)" office:value-type="float" office:value="196.42" calcext:value-type="float">
            <text:p>196,42</text:p>
          </table:table-cell>
          <table:table-cell table:number-columns-repeated="2"/>
          <table:table-cell table:style-name="ce337"/>
          <table:table-cell table:style-name="ce273" office:value-type="float" office:value="34" calcext:value-type="float">
            <text:p>3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39]=0;[.N239]=&quot;&quot;); &quot;&quot;; [.O239]*ROUND([.U239];0))">
            <text:p/>
          </table:table-cell>
          <table:table-cell table:style-name="ce355" table:formula="of:=IF(AND([.N239]=&quot;&quot;; [.U239]&lt;&gt;&quot;&quot;);&quot;?&quot;;IF(AND([.W239]&lt;&gt;0;[.W239]&lt;&gt;&quot;&quot;); &quot;р.&quot;; &quot;&quot;))">
            <text:p/>
          </table:table-cell>
          <table:table-cell table:style-name="ce375" table:formula="of:=IF(AND([.S239]&gt;0;[.U239]&gt;0); [.S239]*ROUND([.U239];0) / 1000; &quot;&quot;)">
            <text:p/>
          </table:table-cell>
          <table:table-cell table:style-name="ce355" table:formula="of:=IF(AND([.Y239]&lt;&gt;0;[.Y23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4&quot;; &quot;811.3702-04&quot;)" office:value-type="string" office:string-value="811.3702-04" calcext:value-type="string">
            <text:p>811.3702-04</text:p>
          </table:table-cell>
          <table:table-cell table:style-name="ce111" office:value-type="string" calcext:value-type="string">
            <text:p>7352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28 В</text:p>
          </table:table-cell>
          <table:table-cell table:style-name="ce187"/>
          <table:table-cell table:style-name="ce111" office:value-type="string" calcext:value-type="string">
            <text:p>тракторные генераторы 40.3771, Г3000</text:p>
          </table:table-cell>
          <table:table-cell table:style-name="ce111" table:number-columns-repeated="2"/>
          <table:table-cell table:style-name="ce248" office:value-type="float" office:value="157" calcext:value-type="float">
            <text:p>157,00</text:p>
          </table:table-cell>
          <table:table-cell table:style-name="ce248" table:formula="of:=ROUND([.N240]*1.22; 2)" office:value-type="float" office:value="191.54" calcext:value-type="float">
            <text:p>191,54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40]=0;[.N240]=&quot;&quot;); &quot;&quot;; [.O240]*ROUND([.U240];0))">
            <text:p/>
          </table:table-cell>
          <table:table-cell table:style-name="ce355" table:formula="of:=IF(AND([.N240]=&quot;&quot;; [.U240]&lt;&gt;&quot;&quot;);&quot;?&quot;;IF(AND([.W240]&lt;&gt;0;[.W240]&lt;&gt;&quot;&quot;); &quot;р.&quot;; &quot;&quot;))">
            <text:p/>
          </table:table-cell>
          <table:table-cell table:style-name="ce375" table:formula="of:=IF(AND([.S240]&gt;0;[.U240]&gt;0); [.S240]*ROUND([.U240];0) / 1000; &quot;&quot;)">
            <text:p/>
          </table:table-cell>
          <table:table-cell table:style-name="ce355" table:formula="of:=IF(AND([.Y240]&lt;&gt;0;[.Y24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5&quot;; &quot;811.3702-05&quot;)" office:value-type="string" office:string-value="811.3702-05" calcext:value-type="string">
            <text:p>811.3702-05</text:p>
          </table:table-cell>
          <table:table-cell table:style-name="ce111" table:number-columns-repeated="3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 В</text:p>
          </table:table-cell>
          <table:table-cell table:style-name="ce187"/>
          <table:table-cell table:style-name="ce111" office:value-type="string" calcext:value-type="string">
            <text:p>тракторные генераторы Г700, Г1000, 52.3771, 40.3771</text:p>
          </table:table-cell>
          <table:table-cell table:style-name="ce111" table:number-columns-repeated="2"/>
          <table:table-cell table:style-name="ce248" office:value-type="float" office:value="135" calcext:value-type="float">
            <text:p>135,00</text:p>
          </table:table-cell>
          <table:table-cell table:style-name="ce248" table:formula="of:=ROUND([.N241]*1.22; 2)" office:value-type="float" office:value="164.7" calcext:value-type="float">
            <text:p>164,70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41]=0;[.N241]=&quot;&quot;); &quot;&quot;; [.O241]*ROUND([.U241];0))">
            <text:p/>
          </table:table-cell>
          <table:table-cell table:style-name="ce355" table:formula="of:=IF(AND([.N241]=&quot;&quot;; [.U241]&lt;&gt;&quot;&quot;);&quot;?&quot;;IF(AND([.W241]&lt;&gt;0;[.W241]&lt;&gt;&quot;&quot;); &quot;р.&quot;; &quot;&quot;))">
            <text:p/>
          </table:table-cell>
          <table:table-cell table:style-name="ce375" table:formula="of:=IF(AND([.S241]&gt;0;[.U241]&gt;0); [.S241]*ROUND([.U241];0) / 1000; &quot;&quot;)">
            <text:p/>
          </table:table-cell>
          <table:table-cell table:style-name="ce355" table:formula="of:=IF(AND([.Y241]&lt;&gt;0;[.Y24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6&quot;; &quot;811.3702-06&quot;)" office:value-type="string" office:string-value="811.3702-06" calcext:value-type="string">
            <text:p>811.3702-06</text:p>
          </table:table-cell>
          <table:table-cell table:style-name="ce111" office:value-type="string" calcext:value-type="string">
            <text:p>7322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 В</text:p>
          </table:table-cell>
          <table:table-cell table:style-name="ce187"/>
          <table:table-cell table:style-name="ce111" office:value-type="string" calcext:value-type="string">
            <text:p>тракторные генераторы Г700, Г1000, 52.3771, 40.3771</text:p>
          </table:table-cell>
          <table:table-cell table:style-name="ce111" table:number-columns-repeated="2"/>
          <table:table-cell table:style-name="ce248" office:value-type="float" office:value="150" calcext:value-type="float">
            <text:p>150,00</text:p>
          </table:table-cell>
          <table:table-cell table:style-name="ce248" table:formula="of:=ROUND([.N242]*1.22; 2)" office:value-type="float" office:value="183" calcext:value-type="float">
            <text:p>183,00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42]=0;[.N242]=&quot;&quot;); &quot;&quot;; [.O242]*ROUND([.U242];0))">
            <text:p/>
          </table:table-cell>
          <table:table-cell table:style-name="ce355" table:formula="of:=IF(AND([.N242]=&quot;&quot;; [.U242]&lt;&gt;&quot;&quot;);&quot;?&quot;;IF(AND([.W242]&lt;&gt;0;[.W242]&lt;&gt;&quot;&quot;); &quot;р.&quot;; &quot;&quot;))">
            <text:p/>
          </table:table-cell>
          <table:table-cell table:style-name="ce375" table:formula="of:=IF(AND([.S242]&gt;0;[.U242]&gt;0); [.S242]*ROUND([.U242];0) / 1000; &quot;&quot;)">
            <text:p/>
          </table:table-cell>
          <table:table-cell table:style-name="ce355" table:formula="of:=IF(AND([.Y242]&lt;&gt;0;[.Y24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8&quot;; &quot;811.3702-08&quot;)" office:value-type="string" office:string-value="811.3702-08" calcext:value-type="string">
            <text:p>811.3702-08</text:p>
          </table:table-cell>
          <table:table-cell table:style-name="ce111" office:value-type="string" calcext:value-type="string">
            <text:p>7302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 В</text:p>
          </table:table-cell>
          <table:table-cell table:style-name="ce187"/>
          <table:table-cell table:style-name="ce111" office:value-type="string" calcext:value-type="string">
            <text:p>тракторные генераторы Г700, Г1000, 52.3771, 40.3771</text:p>
          </table:table-cell>
          <table:table-cell table:style-name="ce111" table:number-columns-repeated="2"/>
          <table:table-cell table:style-name="ce248" office:value-type="float" office:value="159" calcext:value-type="float">
            <text:p>159,00</text:p>
          </table:table-cell>
          <table:table-cell table:style-name="ce248" table:formula="of:=ROUND([.N243]*1.22; 2)" office:value-type="float" office:value="193.98" calcext:value-type="float">
            <text:p>193,98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43]=0;[.N243]=&quot;&quot;); &quot;&quot;; [.O243]*ROUND([.U243];0))">
            <text:p/>
          </table:table-cell>
          <table:table-cell table:style-name="ce355" table:formula="of:=IF(AND([.N243]=&quot;&quot;; [.U243]&lt;&gt;&quot;&quot;);&quot;?&quot;;IF(AND([.W243]&lt;&gt;0;[.W243]&lt;&gt;&quot;&quot;); &quot;р.&quot;; &quot;&quot;))">
            <text:p/>
          </table:table-cell>
          <table:table-cell table:style-name="ce375" table:formula="of:=IF(AND([.S243]&gt;0;[.U243]&gt;0); [.S243]*ROUND([.U243];0) / 1000; &quot;&quot;)">
            <text:p/>
          </table:table-cell>
          <table:table-cell table:style-name="ce355" table:formula="of:=IF(AND([.Y243]&lt;&gt;0;[.Y24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10&quot;; &quot;811.3702-10&quot;)" office:value-type="string" office:string-value="811.3702-10" calcext:value-type="string">
            <text:p>811.3702-10</text:p>
          </table:table-cell>
          <table:table-cell table:style-name="ce111" office:value-type="string" calcext:value-type="string">
            <text:p>7302.3702</text:p>
          </table:table-cell>
          <table:table-cell table:style-name="ce111" table:number-columns-repeated="2"/>
          <table:table-cell table:style-name="ce158" office:value-type="string" calcext:value-type="string">
            <text:p>регулятор напряжения</text:p>
          </table:table-cell>
          <table:table-cell table:style-name="ce111"/>
          <table:table-cell table:style-name="ce187" office:value-type="string" calcext:value-type="string">
            <text:p>14 В</text:p>
          </table:table-cell>
          <table:table-cell table:style-name="ce187"/>
          <table:table-cell table:style-name="ce111" office:value-type="string" calcext:value-type="string">
            <text:p>тракторные генераторы Г700, Г1000, 52.3771, 40.3771</text:p>
          </table:table-cell>
          <table:table-cell table:style-name="ce111" table:number-columns-repeated="2"/>
          <table:table-cell table:style-name="ce248" office:value-type="float" office:value="186" calcext:value-type="float">
            <text:p>186,00</text:p>
          </table:table-cell>
          <table:table-cell table:style-name="ce248" table:formula="of:=ROUND([.N244]*1.22; 2)" office:value-type="float" office:value="226.92" calcext:value-type="float">
            <text:p>226,92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44]=0;[.N244]=&quot;&quot;); &quot;&quot;; [.O244]*ROUND([.U244];0))">
            <text:p/>
          </table:table-cell>
          <table:table-cell table:style-name="ce355" table:formula="of:=IF(AND([.N244]=&quot;&quot;; [.U244]&lt;&gt;&quot;&quot;);&quot;?&quot;;IF(AND([.W244]&lt;&gt;0;[.W244]&lt;&gt;&quot;&quot;); &quot;р.&quot;; &quot;&quot;))">
            <text:p/>
          </table:table-cell>
          <table:table-cell table:style-name="ce375" table:formula="of:=IF(AND([.S244]&gt;0;[.U244]&gt;0); [.S244]*ROUND([.U244];0) / 1000; &quot;&quot;)">
            <text:p/>
          </table:table-cell>
          <table:table-cell table:style-name="ce355" table:formula="of:=IF(AND([.Y244]&lt;&gt;0;[.Y24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_tail_no_border"/>
          <table:table-cell table:style-name="ce52_tail_no_border_middle" table:formula="of:=HYPERLINK(&quot;https://www.emi-penza.ru/p/811.3702-11&quot;; &quot;811.3702-11&quot;)" office:value-type="string" office:string-value="811.3702-11" calcext:value-type="string">
            <text:p>811.3702-11</text:p>
          </table:table-cell>
          <table:table-cell table:style-name="ce122_tail_no_border_middle" office:value-type="string" calcext:value-type="string">
            <text:p>7302.3702</text:p>
          </table:table-cell>
          <table:table-cell table:style-name="ce122_tail_no_border_middle" table:number-columns-repeated="2"/>
          <table:table-cell table:style-name="ce159_tail_no_border_middle" office:value-type="string" calcext:value-type="string">
            <text:p>регулятор напряжения</text:p>
          </table:table-cell>
          <table:table-cell table:style-name="ce122_tail_no_border_middle"/>
          <table:table-cell table:style-name="ce188_tail_no_border_middle" office:value-type="string" calcext:value-type="string">
            <text:p>14 В</text:p>
          </table:table-cell>
          <table:table-cell table:style-name="ce188_tail_no_border_middle"/>
          <table:table-cell table:style-name="ce122_tail_no_border_middle" office:value-type="string" calcext:value-type="string">
            <text:p>тракторные генераторы Г700, Г1000, 52.3771, 40.3771</text:p>
          </table:table-cell>
          <table:table-cell table:style-name="ce122_tail_no_border_middle" table:number-columns-repeated="2"/>
          <table:table-cell table:style-name="ce253_tail_no_border_middle" office:value-type="float" office:value="186" calcext:value-type="float">
            <text:p>186,00</text:p>
          </table:table-cell>
          <table:table-cell table:style-name="ce253_tail_no_border_middle" table:formula="of:=ROUND([.N245]*1.22; 2)" office:value-type="float" office:value="226.92" calcext:value-type="float">
            <text:p>226,92</text:p>
          </table:table-cell>
          <table:table-cell table:number-columns-repeated="2"/>
          <table:table-cell table:style-name="ce335"/>
          <table:table-cell table:style-name="ce274_tail_no_border_middle" office:value-type="float" office:value="33" calcext:value-type="float">
            <text:p>33</text:p>
          </table:table-cell>
          <table:table-cell table:style-name="ce274_tail_no_border_middle"/>
          <table:table-cell table:style-name="ce299_tail_no_border_middle" office:value-type="float" office:value="0" calcext:value-type="float">
            <text:p>0</text:p>
          </table:table-cell>
          <table:table-cell table:style-name="ce274_tail_no_border_middle"/>
          <table:table-cell table:style-name="ce409_tail_no_border_middle" table:formula="of:=IF(OR([.U245]=0;[.N245]=&quot;&quot;); &quot;&quot;; [.O245]*ROUND([.U245];0))">
            <text:p/>
          </table:table-cell>
          <table:table-cell table:style-name="ce442_tail_no_border_middle" table:formula="of:=IF(AND([.N245]=&quot;&quot;; [.U245]&lt;&gt;&quot;&quot;);&quot;?&quot;;IF(AND([.W245]&lt;&gt;0;[.W245]&lt;&gt;&quot;&quot;); &quot;р.&quot;; &quot;&quot;))">
            <text:p/>
          </table:table-cell>
          <table:table-cell table:style-name="ce459_tail_no_border_middle" table:formula="of:=IF(AND([.S245]&gt;0;[.U245]&gt;0); [.S245]*ROUND([.U245];0) / 1000; &quot;&quot;)">
            <text:p/>
          </table:table-cell>
          <table:table-cell table:style-name="ce442_tail_no_border_middle" table:formula="of:=IF(AND([.Y245]&lt;&gt;0;[.Y245]&lt;&gt;&quot;&quot;); &quot;кг&quot;; &quot;&quot;)">
            <text:p/>
          </table:table-cell>
          <table:table-cell table:style-name="ce335"/>
          <table:table-cell table:number-columns-repeated="974"/>
        </table:table-row>
        <table:table-row table:style-name="ro17">
          <table:table-cell/>
          <table:table-cell table:style-name="ce3_tail_no_border"/>
          <table:table-cell table:number-columns-repeated="8"/>
          <table:table-cell table:style-name="ce122_tail_no_border"/>
          <table:table-cell table:number-columns-repeated="6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246]=0;[.N246]=&quot;&quot;); &quot;&quot;; [.O246]*ROUND([.U246];0))">
            <text:p/>
          </table:table-cell>
          <table:table-cell table:style-name="ce548_tail_no_border" table:formula="of:=IF(AND([.N246]=&quot;&quot;; [.U246]&lt;&gt;&quot;&quot;);&quot;?&quot;;IF(AND([.W246]&lt;&gt;0;[.W246]&lt;&gt;&quot;&quot;); &quot;р.&quot;; &quot;&quot;))">
            <text:p/>
          </table:table-cell>
          <table:table-cell table:style-name="ce459_tail_no_border" table:formula="of:=IF(AND([.S246]&gt;0;[.U246]&gt;0); [.S246]*ROUND([.U246];0) / 1000; &quot;&quot;)">
            <text:p/>
          </table:table-cell>
          <table:table-cell table:style-name="ce548_tail_no_border" table:formula="of:=IF(AND([.Y246]&lt;&gt;0;[.Y246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автоэлектроника — реле поворотов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492"/>
          <table:table-cell table:style-name="ce458"/>
          <table:table-cell table:style-name="ce527" table:formula="of:=IF(OR([.U247]=0;[.N247]=&quot;&quot;); &quot;&quot;; [.O247]*ROUND([.U247];0))">
            <text:p/>
          </table:table-cell>
          <table:table-cell table:style-name="ce547" table:formula="of:=IF(AND([.N247]=&quot;&quot;; [.U247]&lt;&gt;&quot;&quot;);&quot;?&quot;;IF(AND([.W247]&lt;&gt;0;[.W247]&lt;&gt;&quot;&quot;); &quot;р.&quot;; &quot;&quot;))">
            <text:p/>
          </table:table-cell>
          <table:table-cell table:style-name="ce566" table:formula="of:=IF(AND([.S247]&gt;0;[.U247]&gt;0); [.S247]*ROUND([.U247];0) / 1000; &quot;&quot;)">
            <text:p/>
          </table:table-cell>
          <table:table-cell table:style-name="ce547" table:formula="of:=IF(AND([.Y247]&lt;&gt;0;[.Y24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248]=0;[.N248]=&quot;&quot;); &quot;&quot;; [.O248]*ROUND([.U248];0))">
            <text:p/>
          </table:table-cell>
          <table:table-cell table:style-name="ce548" table:formula="of:=IF(AND([.N248]=&quot;&quot;; [.U248]&lt;&gt;&quot;&quot;);&quot;?&quot;;IF(AND([.W248]&lt;&gt;0;[.W248]&lt;&gt;&quot;&quot;); &quot;р.&quot;; &quot;&quot;))">
            <text:p/>
          </table:table-cell>
          <table:table-cell table:style-name="ce493" table:formula="of:=IF(AND([.S248]&gt;0;[.U248]&gt;0); [.S248]*ROUND([.U248];0) / 1000; &quot;&quot;)">
            <text:p/>
          </table:table-cell>
          <table:table-cell table:style-name="ce548" table:formula="of:=IF(AND([.Y248]&lt;&gt;0;[.Y24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1" table:visibility="collapse">
          <table:table-cell/>
          <table:table-cell table:style-name="ce12"/>
          <table:table-cell table:style-name="ce74"/>
          <table:table-cell table:number-columns-repeated="1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249]=0;[.N249]=&quot;&quot;); &quot;&quot;; [.O249]*ROUND([.U249];0))">
            <text:p/>
          </table:table-cell>
          <table:table-cell table:style-name="ce548" table:formula="of:=IF(AND([.N249]=&quot;&quot;; [.U249]&lt;&gt;&quot;&quot;);&quot;?&quot;;IF(AND([.W249]&lt;&gt;0;[.W249]&lt;&gt;&quot;&quot;); &quot;р.&quot;; &quot;&quot;))">
            <text:p/>
          </table:table-cell>
          <table:table-cell table:style-name="ce493" table:formula="of:=IF(AND([.S249]&gt;0;[.U249]&gt;0); [.S249]*ROUND([.U249];0) / 1000; &quot;&quot;)">
            <text:p/>
          </table:table-cell>
          <table:table-cell table:style-name="ce548" table:formula="of:=IF(AND([.Y249]&lt;&gt;0;[.Y24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1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250]=0;[.N250]=&quot;&quot;); &quot;&quot;; [.O250]*ROUND([.U250];0))">
            <text:p/>
          </table:table-cell>
          <table:table-cell table:style-name="ce548" table:formula="of:=IF(AND([.N250]=&quot;&quot;; [.U250]&lt;&gt;&quot;&quot;);&quot;?&quot;;IF(AND([.W250]&lt;&gt;0;[.W250]&lt;&gt;&quot;&quot;); &quot;р.&quot;; &quot;&quot;))">
            <text:p/>
          </table:table-cell>
          <table:table-cell table:style-name="ce493" table:formula="of:=IF(AND([.S250]&gt;0;[.U250]&gt;0); [.S250]*ROUND([.U250];0) / 1000; &quot;&quot;)">
            <text:p/>
          </table:table-cell>
          <table:table-cell table:style-name="ce548" table:formula="of:=IF(AND([.Y250]&lt;&gt;0;[.Y25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.3777&quot;; &quot;57.3777&quot;)" office:value-type="string" office:string-value="57.3777" calcext:value-type="string">
            <text:p>57.3777</text:p>
          </table:table-cell>
          <table:table-cell table:style-name="ce122" office:value-type="string" calcext:value-type="string">
            <text:p>РС 951 А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24 В</text:p>
          </table:table-cell>
          <table:table-cell table:style-name="ce188"/>
          <table:table-cell table:style-name="ce122" office:value-type="string" calcext:value-type="string">
            <text:p>КАМАЗ, МАЗ, CуперМАЗ, ГАЗ,</text:p>
          </table:table-cell>
          <table:table-cell table:style-name="ce122" table:number-columns-repeated="2"/>
          <table:table-cell table:style-name="ce384" office:value-type="float" office:value="208" calcext:value-type="float">
            <text:p>208,00</text:p>
          </table:table-cell>
          <table:table-cell table:style-name="ce384" table:formula="of:=ROUND([.N251]*1.22; 2)" office:value-type="float" office:value="253.76" calcext:value-type="float">
            <text:p>253,76</text:p>
          </table:table-cell>
          <table:table-cell table:number-columns-repeated="2"/>
          <table:table-cell table:style-name="ce337"/>
          <table:table-cell table:style-name="ce274" office:value-type="float" office:value="78" calcext:value-type="float">
            <text:p>78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51]=0;[.N251]=&quot;&quot;); &quot;&quot;; [.O251]*ROUND([.U251];0))">
            <text:p/>
          </table:table-cell>
          <table:table-cell table:style-name="ce465" table:formula="of:=IF(AND([.N251]=&quot;&quot;; [.U251]&lt;&gt;&quot;&quot;);&quot;?&quot;;IF(AND([.W251]&lt;&gt;0;[.W251]&lt;&gt;&quot;&quot;); &quot;р.&quot;; &quot;&quot;))">
            <text:p/>
          </table:table-cell>
          <table:table-cell table:style-name="ce505" table:formula="of:=IF(AND([.S251]&gt;0;[.U251]&gt;0); [.S251]*ROUND([.U251];0) / 1000; &quot;&quot;)">
            <text:p/>
          </table:table-cell>
          <table:table-cell table:style-name="ce465" table:formula="of:=IF(AND([.Y251]&lt;&gt;0;[.Y25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ЗИЛ, Урал, БЕЛАЗ</text:p>
          </table:table-cell>
          <table:table-cell table:style-name="ce123"/>
          <table:table-cell table:style-name="ce267" office:value-type="string" calcext:value-type="string">
            <text:p>в картонной коробке</text:p>
          </table:table-cell>
          <table:table-cell table:style-name="ce250" office:value-type="float" office:value="218" calcext:value-type="float">
            <text:p>218,00</text:p>
          </table:table-cell>
          <table:table-cell table:style-name="ce250" table:formula="of:=ROUND([.N252]*1.22; 2)" office:value-type="float" office:value="265.96" calcext:value-type="float">
            <text:p>265,96</text:p>
          </table:table-cell>
          <table:table-cell table:number-columns-repeated="2"/>
          <table:table-cell table:style-name="ce337"/>
          <table:table-cell table:style-name="ce275" office:value-type="float" office:value="93" calcext:value-type="float">
            <text:p>93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52]=0;[.N252]=&quot;&quot;); &quot;&quot;; [.O252]*ROUND([.U252];0))">
            <text:p/>
          </table:table-cell>
          <table:table-cell table:style-name="ce543" table:formula="of:=IF(AND([.N252]=&quot;&quot;; [.U252]&lt;&gt;&quot;&quot;);&quot;?&quot;;IF(AND([.W252]&lt;&gt;0;[.W252]&lt;&gt;&quot;&quot;); &quot;р.&quot;; &quot;&quot;))">
            <text:p/>
          </table:table-cell>
          <table:table-cell table:style-name="ce562" table:formula="of:=IF(AND([.S252]&gt;0;[.U252]&gt;0); [.S252]*ROUND([.U252];0) / 1000; &quot;&quot;)">
            <text:p/>
          </table:table-cell>
          <table:table-cell table:style-name="ce543" table:formula="of:=IF(AND([.Y252]&lt;&gt;0;[.Y25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7.3777-01&quot;; &quot;57.3777-01&quot;)" office:value-type="string" office:string-value="57.3777-01" calcext:value-type="string">
            <text:p>57.3777-01</text:p>
          </table:table-cell>
          <table:table-cell table:style-name="ce111" office:value-type="string" calcext:value-type="string">
            <text:p>РП 3402.3777-22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КАМАЗ ЕВРО (есть защита от КЗ)</text:p>
          </table:table-cell>
          <table:table-cell table:style-name="ce111"/>
          <table:table-cell table:style-name="ce363" office:value-type="string" calcext:value-type="string">
            <text:p>в картонной коробке</text:p>
          </table:table-cell>
          <table:table-cell table:style-name="ce248" office:value-type="float" office:value="275" calcext:value-type="float">
            <text:p>275,00</text:p>
          </table:table-cell>
          <table:table-cell table:style-name="ce248" table:formula="of:=ROUND([.N253]*1.22; 2)" office:value-type="float" office:value="335.5" calcext:value-type="float">
            <text:p>335,50</text:p>
          </table:table-cell>
          <table:table-cell table:number-columns-repeated="2"/>
          <table:table-cell table:style-name="ce337"/>
          <table:table-cell table:style-name="ce273" office:value-type="float" office:value="93" calcext:value-type="float">
            <text:p>9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53]=0;[.N253]=&quot;&quot;); &quot;&quot;; [.O253]*ROUND([.U253];0))">
            <text:p/>
          </table:table-cell>
          <table:table-cell table:style-name="ce355" table:formula="of:=IF(AND([.N253]=&quot;&quot;; [.U253]&lt;&gt;&quot;&quot;);&quot;?&quot;;IF(AND([.W253]&lt;&gt;0;[.W253]&lt;&gt;&quot;&quot;); &quot;р.&quot;; &quot;&quot;))">
            <text:p/>
          </table:table-cell>
          <table:table-cell table:style-name="ce375" table:formula="of:=IF(AND([.S253]&gt;0;[.U253]&gt;0); [.S253]*ROUND([.U253];0) / 1000; &quot;&quot;)">
            <text:p/>
          </table:table-cell>
          <table:table-cell table:style-name="ce355" table:formula="of:=IF(AND([.Y253]&lt;&gt;0;[.Y25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7.3777-01-Z&quot;; &quot;57.3777-01-З&quot;)" office:value-type="string" office:string-value="57.3777-01-З" calcext:value-type="string">
            <text:p>57.3777-01-З</text:p>
          </table:table-cell>
          <table:table-cell table:style-name="ce111" office:value-type="string" calcext:value-type="string">
            <text:p>РП 3402.3777-22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КАМАЗ ЕВРО (есть защита от КЗ) с зуммером</text:p>
          </table:table-cell>
          <table:table-cell table:style-name="ce111" table:number-columns-repeated="2"/>
          <table:table-cell table:style-name="ce248" office:value-type="float" office:value="310" calcext:value-type="float">
            <text:p>310,00</text:p>
          </table:table-cell>
          <table:table-cell table:style-name="ce248" table:formula="of:=ROUND([.N254]*1.22; 2)" office:value-type="float" office:value="378.2" calcext:value-type="float">
            <text:p>378,20</text:p>
          </table:table-cell>
          <table:table-cell table:number-columns-repeated="2"/>
          <table:table-cell table:style-name="ce337"/>
          <table:table-cell table:style-name="ce273" office:value-type="float" office:value="82" calcext:value-type="float">
            <text:p>8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54]=0;[.N254]=&quot;&quot;); &quot;&quot;; [.O254]*ROUND([.U254];0))">
            <text:p/>
          </table:table-cell>
          <table:table-cell table:style-name="ce355" table:formula="of:=IF(AND([.N254]=&quot;&quot;; [.U254]&lt;&gt;&quot;&quot;);&quot;?&quot;;IF(AND([.W254]&lt;&gt;0;[.W254]&lt;&gt;&quot;&quot;); &quot;р.&quot;; &quot;&quot;))">
            <text:p/>
          </table:table-cell>
          <table:table-cell table:style-name="ce375" table:formula="of:=IF(AND([.S254]&gt;0;[.U254]&gt;0); [.S254]*ROUND([.U254];0) / 1000; &quot;&quot;)">
            <text:p/>
          </table:table-cell>
          <table:table-cell table:style-name="ce355" table:formula="of:=IF(AND([.Y254]&lt;&gt;0;[.Y25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.3777-01_M&quot;; &quot;57.3777-01 М&quot;)" office:value-type="string" office:string-value="57.3777-01 М" calcext:value-type="string">
            <text:p>57.3777-01 М</text:p>
          </table:table-cell>
          <table:table-cell table:style-name="ce122" office:value-type="string" calcext:value-type="string">
            <text:p>РП 3402.3777-22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24 В</text:p>
          </table:table-cell>
          <table:table-cell table:style-name="ce188"/>
          <table:table-cell table:style-name="ce122" office:value-type="string" calcext:value-type="string">
            <text:p>КАМАЗ ЕВРО (есть защита от КЗ)</text:p>
          </table:table-cell>
          <table:table-cell table:style-name="ce122" table:number-columns-repeated="2"/>
          <table:table-cell table:style-name="ce384" office:value-type="float" office:value="355" calcext:value-type="float">
            <text:p>355,00</text:p>
          </table:table-cell>
          <table:table-cell table:style-name="ce384" table:formula="of:=ROUND([.N255]*1.22; 2)" office:value-type="float" office:value="433.1" calcext:value-type="float">
            <text:p>433,10</text:p>
          </table:table-cell>
          <table:table-cell table:number-columns-repeated="2"/>
          <table:table-cell table:style-name="ce337"/>
          <table:table-cell table:style-name="ce274" office:value-type="float" office:value="84" calcext:value-type="float">
            <text:p>84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55]=0;[.N255]=&quot;&quot;); &quot;&quot;; [.O255]*ROUND([.U255];0))">
            <text:p/>
          </table:table-cell>
          <table:table-cell table:style-name="ce465" table:formula="of:=IF(AND([.N255]=&quot;&quot;; [.U255]&lt;&gt;&quot;&quot;);&quot;?&quot;;IF(AND([.W255]&lt;&gt;0;[.W255]&lt;&gt;&quot;&quot;); &quot;р.&quot;; &quot;&quot;))">
            <text:p/>
          </table:table-cell>
          <table:table-cell table:style-name="ce505" table:formula="of:=IF(AND([.S255]&gt;0;[.U255]&gt;0); [.S255]*ROUND([.U255];0) / 1000; &quot;&quot;)">
            <text:p/>
          </table:table-cell>
          <table:table-cell table:style-name="ce465" table:formula="of:=IF(AND([.Y255]&lt;&gt;0;[.Y25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гарантия на пробег не менее 500 000 км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56]=0;[.N256]=&quot;&quot;); &quot;&quot;; [.O256]*ROUND([.U256];0))">
            <text:p/>
          </table:table-cell>
          <table:table-cell table:style-name="ce543" table:formula="of:=IF(AND([.N256]=&quot;&quot;; [.U256]&lt;&gt;&quot;&quot;);&quot;?&quot;;IF(AND([.W256]&lt;&gt;0;[.W256]&lt;&gt;&quot;&quot;); &quot;р.&quot;; &quot;&quot;))">
            <text:p/>
          </table:table-cell>
          <table:table-cell table:style-name="ce562" table:formula="of:=IF(AND([.S256]&gt;0;[.U256]&gt;0); [.S256]*ROUND([.U256];0) / 1000; &quot;&quot;)">
            <text:p/>
          </table:table-cell>
          <table:table-cell table:style-name="ce543" table:formula="of:=IF(AND([.Y256]&lt;&gt;0;[.Y25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.3777-02&quot;; &quot;57.3777-02&quot;)" office:value-type="string" office:string-value="57.3777-02" calcext:value-type="string">
            <text:p>57.3777-02</text:p>
          </table:table-cell>
          <table:table-cell table:style-name="ce122" office:value-type="string" calcext:value-type="string">
            <text:p>РС 951 А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24 В</text:p>
          </table:table-cell>
          <table:table-cell table:style-name="ce188"/>
          <table:table-cell table:style-name="ce122" office:value-type="string" calcext:value-type="string">
            <text:p>КАМАЗ, МАЗ, CуперМАЗ, ГАЗ, ЗИЛ,</text:p>
          </table:table-cell>
          <table:table-cell table:style-name="ce122" table:number-columns-repeated="2"/>
          <table:table-cell table:style-name="ce384" office:value-type="float" office:value="295" calcext:value-type="float">
            <text:p>295,00</text:p>
          </table:table-cell>
          <table:table-cell table:style-name="ce384" table:formula="of:=ROUND([.N257]*1.22; 2)" office:value-type="float" office:value="359.9" calcext:value-type="float">
            <text:p>359,90</text:p>
          </table:table-cell>
          <table:table-cell table:number-columns-repeated="2"/>
          <table:table-cell table:style-name="ce337"/>
          <table:table-cell table:style-name="ce274" office:value-type="float" office:value="82" calcext:value-type="float">
            <text:p>82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57]=0;[.N257]=&quot;&quot;); &quot;&quot;; [.O257]*ROUND([.U257];0))">
            <text:p/>
          </table:table-cell>
          <table:table-cell table:style-name="ce465" table:formula="of:=IF(AND([.N257]=&quot;&quot;; [.U257]&lt;&gt;&quot;&quot;);&quot;?&quot;;IF(AND([.W257]&lt;&gt;0;[.W257]&lt;&gt;&quot;&quot;); &quot;р.&quot;; &quot;&quot;))">
            <text:p/>
          </table:table-cell>
          <table:table-cell table:style-name="ce505" table:formula="of:=IF(AND([.S257]&gt;0;[.U257]&gt;0); [.S257]*ROUND([.U257];0) / 1000; &quot;&quot;)">
            <text:p/>
          </table:table-cell>
          <table:table-cell table:style-name="ce465" table:formula="of:=IF(AND([.Y257]&lt;&gt;0;[.Y25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Урал, БЕЛАЗ (есть защита от КЗ)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58]=0;[.N258]=&quot;&quot;); &quot;&quot;; [.O258]*ROUND([.U258];0))">
            <text:p/>
          </table:table-cell>
          <table:table-cell table:style-name="ce543" table:formula="of:=IF(AND([.N258]=&quot;&quot;; [.U258]&lt;&gt;&quot;&quot;);&quot;?&quot;;IF(AND([.W258]&lt;&gt;0;[.W258]&lt;&gt;&quot;&quot;); &quot;р.&quot;; &quot;&quot;))">
            <text:p/>
          </table:table-cell>
          <table:table-cell table:style-name="ce562" table:formula="of:=IF(AND([.S258]&gt;0;[.U258]&gt;0); [.S258]*ROUND([.U258];0) / 1000; &quot;&quot;)">
            <text:p/>
          </table:table-cell>
          <table:table-cell table:style-name="ce543" table:formula="of:=IF(AND([.Y258]&lt;&gt;0;[.Y25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2"/>
          <table:table-cell table:style-name="ce50" table:formula="of:=HYPERLINK(&quot;https://www.emi-penza.ru/p/57.3777-04&quot;; &quot;57.3777-04&quot;)" office:value-type="string" office:string-value="57.3777-04" calcext:value-type="string">
            <text:p>57.3777-04</text:p>
          </table:table-cell>
          <table:table-cell table:style-name="ce111" office:value-type="string" calcext:value-type="string">
            <text:p>РПП-3.1-6К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МАЗ, МоАЗ, автобусы Неман 5201, 52012</text:p>
          </table:table-cell>
          <table:table-cell table:style-name="ce111" table:number-columns-repeated="2"/>
          <table:table-cell table:style-name="ce248" office:value-type="float" office:value="2565" calcext:value-type="float">
            <text:p>2565,00</text:p>
          </table:table-cell>
          <table:table-cell table:style-name="ce248" table:formula="of:=ROUND([.N259]*1.22; 2)" office:value-type="float" office:value="3129.3" calcext:value-type="float">
            <text:p>3129,30</text:p>
          </table:table-cell>
          <table:table-cell table:number-columns-repeated="2"/>
          <table:table-cell table:style-name="ce337"/>
          <table:table-cell table:style-name="ce273" office:value-type="float" office:value="70" calcext:value-type="float">
            <text:p>7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59]=0;[.N259]=&quot;&quot;); &quot;&quot;; [.O259]*ROUND([.U259];0))">
            <text:p/>
          </table:table-cell>
          <table:table-cell table:style-name="ce355" table:formula="of:=IF(AND([.N259]=&quot;&quot;; [.U259]&lt;&gt;&quot;&quot;);&quot;?&quot;;IF(AND([.W259]&lt;&gt;0;[.W259]&lt;&gt;&quot;&quot;); &quot;р.&quot;; &quot;&quot;))">
            <text:p/>
          </table:table-cell>
          <table:table-cell table:style-name="ce375" table:formula="of:=IF(AND([.S259]&gt;0;[.U259]&gt;0); [.S259]*ROUND([.U259];0) / 1000; &quot;&quot;)">
            <text:p/>
          </table:table-cell>
          <table:table-cell table:style-name="ce355" table:formula="of:=IF(AND([.Y259]&lt;&gt;0;[.Y25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2"/>
          <table:table-cell table:style-name="ce50" table:formula="of:=HYPERLINK(&quot;https://www.emi-penza.ru/p/57.3777-05&quot;; &quot;57.3777-05&quot;)" office:value-type="string" office:string-value="57.3777-05" calcext:value-type="string">
            <text:p>57.3777-05</text:p>
          </table:table-cell>
          <table:table-cell table:style-name="ce139" office:value-type="string" calcext:value-type="string">
            <text:p>РПП-3.1-6К-01, ПЭУП-8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МАЗ, МоАЗ, автобусы Неман 5201, 52012</text:p>
          </table:table-cell>
          <table:table-cell table:style-name="ce111" table:number-columns-repeated="2"/>
          <table:table-cell table:style-name="ce248" office:value-type="float" office:value="2565" calcext:value-type="float">
            <text:p>2565,00</text:p>
          </table:table-cell>
          <table:table-cell table:style-name="ce248" table:formula="of:=ROUND([.N260]*1.22; 2)" office:value-type="float" office:value="3129.3" calcext:value-type="float">
            <text:p>3129,30</text:p>
          </table:table-cell>
          <table:table-cell table:number-columns-repeated="2"/>
          <table:table-cell table:style-name="ce337"/>
          <table:table-cell table:style-name="ce273" office:value-type="float" office:value="65" calcext:value-type="float">
            <text:p>6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60]=0;[.N260]=&quot;&quot;); &quot;&quot;; [.O260]*ROUND([.U260];0))">
            <text:p/>
          </table:table-cell>
          <table:table-cell table:style-name="ce355" table:formula="of:=IF(AND([.N260]=&quot;&quot;; [.U260]&lt;&gt;&quot;&quot;);&quot;?&quot;;IF(AND([.W260]&lt;&gt;0;[.W260]&lt;&gt;&quot;&quot;); &quot;р.&quot;; &quot;&quot;))">
            <text:p/>
          </table:table-cell>
          <table:table-cell table:style-name="ce375" table:formula="of:=IF(AND([.S260]&gt;0;[.U260]&gt;0); [.S260]*ROUND([.U260];0) / 1000; &quot;&quot;)">
            <text:p/>
          </table:table-cell>
          <table:table-cell table:style-name="ce355" table:formula="of:=IF(AND([.Y260]&lt;&gt;0;[.Y26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2"/>
          <table:table-cell table:style-name="ce50" table:formula="of:=HYPERLINK(&quot;https://www.emi-penza.ru/p/57.3777-06&quot;; &quot;57.3777-06&quot;)" office:value-type="string" office:string-value="57.3777-06" calcext:value-type="string">
            <text:p>57.3777-06</text:p>
          </table:table-cell>
          <table:table-cell table:style-name="ce140" office:value-type="string" calcext:value-type="string">
            <text:p>ПЭУП-6М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МАЗ, МоАЗ, автобусы Неман 5201, 52012</text:p>
          </table:table-cell>
          <table:table-cell table:style-name="ce111" table:number-columns-repeated="2"/>
          <table:table-cell table:style-name="ce248" office:value-type="float" office:value="2565" calcext:value-type="float">
            <text:p>2565,00</text:p>
          </table:table-cell>
          <table:table-cell table:style-name="ce248" table:formula="of:=ROUND([.N261]*1.22; 2)" office:value-type="float" office:value="3129.3" calcext:value-type="float">
            <text:p>3129,30</text:p>
          </table:table-cell>
          <table:table-cell table:number-columns-repeated="2"/>
          <table:table-cell table:style-name="ce337"/>
          <table:table-cell table:style-name="ce273" office:value-type="float" office:value="70" calcext:value-type="float">
            <text:p>7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61]=0;[.N261]=&quot;&quot;); &quot;&quot;; [.O261]*ROUND([.U261];0))">
            <text:p/>
          </table:table-cell>
          <table:table-cell table:style-name="ce355" table:formula="of:=IF(AND([.N261]=&quot;&quot;; [.U261]&lt;&gt;&quot;&quot;);&quot;?&quot;;IF(AND([.W261]&lt;&gt;0;[.W261]&lt;&gt;&quot;&quot;); &quot;р.&quot;; &quot;&quot;))">
            <text:p/>
          </table:table-cell>
          <table:table-cell table:style-name="ce375" table:formula="of:=IF(AND([.S261]&gt;0;[.U261]&gt;0); [.S261]*ROUND([.U261];0) / 1000; &quot;&quot;)">
            <text:p/>
          </table:table-cell>
          <table:table-cell table:style-name="ce355" table:formula="of:=IF(AND([.Y261]&lt;&gt;0;[.Y26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2"/>
          <table:table-cell table:style-name="ce50" table:formula="of:=HYPERLINK(&quot;https://www.emi-penza.ru/p/57.3777-07&quot;; &quot;57.3777-07&quot;)" office:value-type="string" office:string-value="57.3777-07" calcext:value-type="string">
            <text:p>57.3777-07</text:p>
          </table:table-cell>
          <table:table-cell table:style-name="ce111" office:value-type="string" calcext:value-type="string">
            <text:p>ПЭУП-7, ПЭУП-7М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МАЗ, МоАЗ, автобусы Неман 5201, 52012</text:p>
          </table:table-cell>
          <table:table-cell table:style-name="ce111" table:number-columns-repeated="2"/>
          <table:table-cell table:style-name="ce248" office:value-type="float" office:value="2565" calcext:value-type="float">
            <text:p>2565,00</text:p>
          </table:table-cell>
          <table:table-cell table:style-name="ce248" table:formula="of:=ROUND([.N262]*1.22; 2)" office:value-type="float" office:value="3129.3" calcext:value-type="float">
            <text:p>3129,30</text:p>
          </table:table-cell>
          <table:table-cell table:number-columns-repeated="2"/>
          <table:table-cell table:style-name="ce337"/>
          <table:table-cell table:style-name="ce273" office:value-type="float" office:value="65" calcext:value-type="float">
            <text:p>6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62]=0;[.N262]=&quot;&quot;); &quot;&quot;; [.O262]*ROUND([.U262];0))">
            <text:p/>
          </table:table-cell>
          <table:table-cell table:style-name="ce355" table:formula="of:=IF(AND([.N262]=&quot;&quot;; [.U262]&lt;&gt;&quot;&quot;);&quot;?&quot;;IF(AND([.W262]&lt;&gt;0;[.W262]&lt;&gt;&quot;&quot;); &quot;р.&quot;; &quot;&quot;))">
            <text:p/>
          </table:table-cell>
          <table:table-cell table:style-name="ce375" table:formula="of:=IF(AND([.S262]&gt;0;[.U262]&gt;0); [.S262]*ROUND([.U262];0) / 1000; &quot;&quot;)">
            <text:p/>
          </table:table-cell>
          <table:table-cell table:style-name="ce355" table:formula="of:=IF(AND([.Y262]&lt;&gt;0;[.Y26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9.3787&quot;; &quot;59.3787&quot;)" office:value-type="string" office:string-value="59.3787" calcext:value-type="string">
            <text:p>59.3787</text:p>
          </table:table-cell>
          <table:table-cell table:style-name="ce111" office:value-type="string" calcext:value-type="string">
            <text:p>РП 24-01 Д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ПАЗ (кат 6), формула нагрузки (2×21+5)×2+1×3 w</text:p>
          </table:table-cell>
          <table:table-cell table:style-name="ce111" table:number-columns-repeated="2"/>
          <table:table-cell table:style-name="ce248" office:value-type="float" office:value="515" calcext:value-type="float">
            <text:p>515,00</text:p>
          </table:table-cell>
          <table:table-cell table:style-name="ce248" table:formula="of:=ROUND([.N263]*1.22; 2)" office:value-type="float" office:value="628.3" calcext:value-type="float">
            <text:p>628,30</text:p>
          </table:table-cell>
          <table:table-cell table:number-columns-repeated="2"/>
          <table:table-cell table:style-name="ce337"/>
          <table:table-cell table:style-name="ce273" office:value-type="float" office:value="24" calcext:value-type="float">
            <text:p>2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63]=0;[.N263]=&quot;&quot;); &quot;&quot;; [.O263]*ROUND([.U263];0))">
            <text:p/>
          </table:table-cell>
          <table:table-cell table:style-name="ce355" table:formula="of:=IF(AND([.N263]=&quot;&quot;; [.U263]&lt;&gt;&quot;&quot;);&quot;?&quot;;IF(AND([.W263]&lt;&gt;0;[.W263]&lt;&gt;&quot;&quot;); &quot;р.&quot;; &quot;&quot;))">
            <text:p/>
          </table:table-cell>
          <table:table-cell table:style-name="ce375" table:formula="of:=IF(AND([.S263]&gt;0;[.U263]&gt;0); [.S263]*ROUND([.U263];0) / 1000; &quot;&quot;)">
            <text:p/>
          </table:table-cell>
          <table:table-cell table:style-name="ce355" table:formula="of:=IF(AND([.Y263]&lt;&gt;0;[.Y26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 office:value-type="string" calcext:value-type="string">
            <text:p>•</text:p>
          </table:table-cell>
          <table:table-cell table:style-name="ce50" table:formula="of:=HYPERLINK(&quot;https://www.emi-penza.ru/p/59.3787-03&quot;; &quot;59.3787-03&quot;)" office:value-type="string" office:string-value="59.3787-03" calcext:value-type="string">
            <text:p>59.3787-03</text:p>
          </table:table-cell>
          <table:table-cell table:style-name="ce111" table:number-columns-repeated="3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автобусы СимАЗ</text:p>
          </table:table-cell>
          <table:table-cell table:style-name="ce111" table:number-columns-repeated="2"/>
          <table:table-cell table:style-name="ce248" office:value-type="float" office:value="840" calcext:value-type="float">
            <text:p>840,00</text:p>
          </table:table-cell>
          <table:table-cell table:style-name="ce248" table:formula="of:=ROUND([.N264]*1.22; 2)" office:value-type="float" office:value="1024.8" calcext:value-type="float">
            <text:p>1024,80</text:p>
          </table:table-cell>
          <table:table-cell table:number-columns-repeated="2"/>
          <table:table-cell table:style-name="ce337"/>
          <table:table-cell table:style-name="ce273" office:value-type="float" office:value="65" calcext:value-type="float">
            <text:p>6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64]=0;[.N264]=&quot;&quot;); &quot;&quot;; [.O264]*ROUND([.U264];0))">
            <text:p/>
          </table:table-cell>
          <table:table-cell table:style-name="ce355" table:formula="of:=IF(AND([.N264]=&quot;&quot;; [.U264]&lt;&gt;&quot;&quot;);&quot;?&quot;;IF(AND([.W264]&lt;&gt;0;[.W264]&lt;&gt;&quot;&quot;); &quot;р.&quot;; &quot;&quot;))">
            <text:p/>
          </table:table-cell>
          <table:table-cell table:style-name="ce375" table:formula="of:=IF(AND([.S264]&gt;0;[.U264]&gt;0); [.S264]*ROUND([.U264];0) / 1000; &quot;&quot;)">
            <text:p/>
          </table:table-cell>
          <table:table-cell table:style-name="ce355" table:formula="of:=IF(AND([.Y264]&lt;&gt;0;[.Y26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.3777&quot;; &quot;64.3777&quot;)" office:value-type="string" office:string-value="64.3777" calcext:value-type="string">
            <text:p>64.3777</text:p>
          </table:table-cell>
          <table:table-cell table:style-name="ce111" office:value-type="string" calcext:value-type="string">
            <text:p>493.3747, 495.3747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, ВАЗ 2108-2115, Приора, Калина, Гранта</text:p>
          </table:table-cell>
          <table:table-cell table:style-name="ce111" table:number-columns-repeated="2"/>
          <table:table-cell table:style-name="ce248" office:value-type="float" office:value="141" calcext:value-type="float">
            <text:p>141,00</text:p>
          </table:table-cell>
          <table:table-cell table:style-name="ce248" table:formula="of:=ROUND([.N265]*1.22; 2)" office:value-type="float" office:value="172.02" calcext:value-type="float">
            <text:p>172,02</text:p>
          </table:table-cell>
          <table:table-cell table:number-columns-repeated="2"/>
          <table:table-cell table:style-name="ce337"/>
          <table:table-cell table:style-name="ce273" office:value-type="float" office:value="25" calcext:value-type="float">
            <text:p>2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65]=0;[.N265]=&quot;&quot;); &quot;&quot;; [.O265]*ROUND([.U265];0))">
            <text:p/>
          </table:table-cell>
          <table:table-cell table:style-name="ce355" table:formula="of:=IF(AND([.N265]=&quot;&quot;; [.U265]&lt;&gt;&quot;&quot;);&quot;?&quot;;IF(AND([.W265]&lt;&gt;0;[.W265]&lt;&gt;&quot;&quot;); &quot;р.&quot;; &quot;&quot;))">
            <text:p/>
          </table:table-cell>
          <table:table-cell table:style-name="ce375" table:formula="of:=IF(AND([.S265]&gt;0;[.U265]&gt;0); [.S265]*ROUND([.U265];0) / 1000; &quot;&quot;)">
            <text:p/>
          </table:table-cell>
          <table:table-cell table:style-name="ce355" table:formula="of:=IF(AND([.Y265]&lt;&gt;0;[.Y26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72" table:formula="of:=HYPERLINK(&quot;https://www.emi-penza.ru/p/68.3787&quot;; &quot;68.3787&quot;)" office:value-type="string" office:string-value="68.3787" calcext:value-type="string">
            <text:p>68.3787</text:p>
          </table:table-cell>
          <table:table-cell table:style-name="ce146" office:value-type="string" calcext:value-type="string">
            <text:p>ЭРП 1</text:p>
          </table:table-cell>
          <table:table-cell table:style-name="ce146" table:number-columns-repeated="2"/>
          <table:table-cell table:style-name="ce233" office:value-type="string" calcext:value-type="string">
            <text:p>реле поворотов</text:p>
          </table:table-cell>
          <table:table-cell table:style-name="ce146"/>
          <table:table-cell table:style-name="ce199" office:value-type="string" calcext:value-type="string">
            <text:p>12 В</text:p>
          </table:table-cell>
          <table:table-cell table:style-name="ce199"/>
          <table:table-cell table:style-name="ce146" office:value-type="string" calcext:value-type="string">
            <text:p>тракторы МТЗ, ЮМЗ</text:p>
          </table:table-cell>
          <table:table-cell table:style-name="ce146" table:number-columns-repeated="2"/>
          <table:table-cell table:style-name="ce253" office:value-type="float" office:value="304" calcext:value-type="float">
            <text:p>304,00</text:p>
          </table:table-cell>
          <table:table-cell table:style-name="ce253" table:formula="of:=ROUND([.N266]*1.22; 2)" office:value-type="float" office:value="370.88" calcext:value-type="float">
            <text:p>370,88</text:p>
          </table:table-cell>
          <table:table-cell table:number-columns-repeated="2"/>
          <table:table-cell table:style-name="ce337"/>
          <table:table-cell table:style-name="ce279" office:value-type="float" office:value="45" calcext:value-type="float">
            <text:p>45</text:p>
          </table:table-cell>
          <table:table-cell table:style-name="ce279"/>
          <table:table-cell table:style-name="ce304" office:value-type="float" office:value="0" calcext:value-type="float">
            <text:p>0</text:p>
          </table:table-cell>
          <table:table-cell table:style-name="ce279"/>
          <table:table-cell table:style-name="ce398" table:formula="of:=IF(OR([.U266]=0;[.N266]=&quot;&quot;); &quot;&quot;; [.O266]*ROUND([.U266];0))">
            <text:p/>
          </table:table-cell>
          <table:table-cell table:style-name="ce442" table:formula="of:=IF(AND([.N266]=&quot;&quot;; [.U266]&lt;&gt;&quot;&quot;);&quot;?&quot;;IF(AND([.W266]&lt;&gt;0;[.W266]&lt;&gt;&quot;&quot;); &quot;р.&quot;; &quot;&quot;))">
            <text:p/>
          </table:table-cell>
          <table:table-cell table:style-name="ce459" table:formula="of:=IF(AND([.S266]&gt;0;[.U266]&gt;0); [.S266]*ROUND([.U266];0) / 1000; &quot;&quot;)">
            <text:p/>
          </table:table-cell>
          <table:table-cell table:style-name="ce442" table:formula="of:=IF(AND([.Y266]&lt;&gt;0;[.Y26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1.3777&quot;; &quot;571.3777&quot;)" office:value-type="string" office:string-value="571.3777" calcext:value-type="string">
            <text:p>571.3777</text:p>
          </table:table-cell>
          <table:table-cell table:style-name="ce122" office:value-type="string" calcext:value-type="string">
            <text:p>РС 950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ГАЗ 66, УАЗ, ЗИЛ</text:p>
          </table:table-cell>
          <table:table-cell table:style-name="ce122" table:number-columns-repeated="2"/>
          <table:table-cell table:style-name="ce384" office:value-type="float" office:value="215" calcext:value-type="float">
            <text:p>215,00</text:p>
          </table:table-cell>
          <table:table-cell table:style-name="ce384" table:formula="of:=ROUND([.N267]*1.22; 2)" office:value-type="float" office:value="262.3" calcext:value-type="float">
            <text:p>262,30</text:p>
          </table:table-cell>
          <table:table-cell table:number-columns-repeated="2"/>
          <table:table-cell table:style-name="ce337"/>
          <table:table-cell table:style-name="ce274" office:value-type="float" office:value="77" calcext:value-type="float">
            <text:p>7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67]=0;[.N267]=&quot;&quot;); &quot;&quot;; [.O267]*ROUND([.U267];0))">
            <text:p/>
          </table:table-cell>
          <table:table-cell table:style-name="ce465" table:formula="of:=IF(AND([.N267]=&quot;&quot;; [.U267]&lt;&gt;&quot;&quot;);&quot;?&quot;;IF(AND([.W267]&lt;&gt;0;[.W267]&lt;&gt;&quot;&quot;); &quot;р.&quot;; &quot;&quot;))">
            <text:p/>
          </table:table-cell>
          <table:table-cell table:style-name="ce505" table:formula="of:=IF(AND([.S267]&gt;0;[.U267]&gt;0); [.S267]*ROUND([.U267];0) / 1000; &quot;&quot;)">
            <text:p/>
          </table:table-cell>
          <table:table-cell table:style-name="ce465" table:formula="of:=IF(AND([.Y267]&lt;&gt;0;[.Y26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в картонной коробке</text:p>
          </table:table-cell>
          <table:table-cell table:style-name="ce250" office:value-type="float" office:value="225" calcext:value-type="float">
            <text:p>225,00</text:p>
          </table:table-cell>
          <table:table-cell table:style-name="ce250" table:formula="of:=ROUND([.N268]*1.22; 2)" office:value-type="float" office:value="274.5" calcext:value-type="float">
            <text:p>274,50</text:p>
          </table:table-cell>
          <table:table-cell table:number-columns-repeated="2"/>
          <table:table-cell table:style-name="ce337"/>
          <table:table-cell table:style-name="ce275" office:value-type="float" office:value="92" calcext:value-type="float">
            <text:p>92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68]=0;[.N268]=&quot;&quot;); &quot;&quot;; [.O268]*ROUND([.U268];0))">
            <text:p/>
          </table:table-cell>
          <table:table-cell table:style-name="ce543" table:formula="of:=IF(AND([.N268]=&quot;&quot;; [.U268]&lt;&gt;&quot;&quot;);&quot;?&quot;;IF(AND([.W268]&lt;&gt;0;[.W268]&lt;&gt;&quot;&quot;); &quot;р.&quot;; &quot;&quot;))">
            <text:p/>
          </table:table-cell>
          <table:table-cell table:style-name="ce562" table:formula="of:=IF(AND([.S268]&gt;0;[.U268]&gt;0); [.S268]*ROUND([.U268];0) / 1000; &quot;&quot;)">
            <text:p/>
          </table:table-cell>
          <table:table-cell table:style-name="ce543" table:formula="of:=IF(AND([.Y268]&lt;&gt;0;[.Y26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2.3777&quot;; &quot;572.3777&quot;)" office:value-type="string" office:string-value="572.3777" calcext:value-type="string">
            <text:p>572.3777</text:p>
          </table:table-cell>
          <table:table-cell table:style-name="ce122" office:value-type="string" calcext:value-type="string">
            <text:p>РС 950 П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Газель, ГАЗ 3307, ГАЗ 53, «Бычок»,</text:p>
          </table:table-cell>
          <table:table-cell table:style-name="ce122" table:number-columns-repeated="2"/>
          <table:table-cell table:style-name="ce384" office:value-type="float" office:value="215" calcext:value-type="float">
            <text:p>215,00</text:p>
          </table:table-cell>
          <table:table-cell table:style-name="ce384" table:formula="of:=ROUND([.N269]*1.22; 2)" office:value-type="float" office:value="262.3" calcext:value-type="float">
            <text:p>262,30</text:p>
          </table:table-cell>
          <table:table-cell table:number-columns-repeated="2"/>
          <table:table-cell table:style-name="ce337"/>
          <table:table-cell table:style-name="ce274" office:value-type="float" office:value="77" calcext:value-type="float">
            <text:p>7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69]=0;[.N269]=&quot;&quot;); &quot;&quot;; [.O269]*ROUND([.U269];0))">
            <text:p/>
          </table:table-cell>
          <table:table-cell table:style-name="ce465" table:formula="of:=IF(AND([.N269]=&quot;&quot;; [.U269]&lt;&gt;&quot;&quot;);&quot;?&quot;;IF(AND([.W269]&lt;&gt;0;[.W269]&lt;&gt;&quot;&quot;); &quot;р.&quot;; &quot;&quot;))">
            <text:p/>
          </table:table-cell>
          <table:table-cell table:style-name="ce505" table:formula="of:=IF(AND([.S269]&gt;0;[.U269]&gt;0); [.S269]*ROUND([.U269];0) / 1000; &quot;&quot;)">
            <text:p/>
          </table:table-cell>
          <table:table-cell table:style-name="ce465" table:formula="of:=IF(AND([.Y269]&lt;&gt;0;[.Y26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Волга, ЗИЛ, РАФ</text:p>
          </table:table-cell>
          <table:table-cell table:style-name="ce123"/>
          <table:table-cell table:style-name="ce267" office:value-type="string" calcext:value-type="string">
            <text:p>в картонной коробке</text:p>
          </table:table-cell>
          <table:table-cell table:style-name="ce250" office:value-type="float" office:value="225" calcext:value-type="float">
            <text:p>225,00</text:p>
          </table:table-cell>
          <table:table-cell table:style-name="ce250" table:formula="of:=ROUND([.N270]*1.22; 2)" office:value-type="float" office:value="274.5" calcext:value-type="float">
            <text:p>274,50</text:p>
          </table:table-cell>
          <table:table-cell table:number-columns-repeated="2"/>
          <table:table-cell table:style-name="ce337"/>
          <table:table-cell table:style-name="ce275" office:value-type="float" office:value="92" calcext:value-type="float">
            <text:p>92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270]=0;[.N270]=&quot;&quot;); &quot;&quot;; [.O270]*ROUND([.U270];0))">
            <text:p/>
          </table:table-cell>
          <table:table-cell table:style-name="ce543" table:formula="of:=IF(AND([.N270]=&quot;&quot;; [.U270]&lt;&gt;&quot;&quot;);&quot;?&quot;;IF(AND([.W270]&lt;&gt;0;[.W270]&lt;&gt;&quot;&quot;); &quot;р.&quot;; &quot;&quot;))">
            <text:p/>
          </table:table-cell>
          <table:table-cell table:style-name="ce562" table:formula="of:=IF(AND([.S270]&gt;0;[.U270]&gt;0); [.S270]*ROUND([.U270];0) / 1000; &quot;&quot;)">
            <text:p/>
          </table:table-cell>
          <table:table-cell table:style-name="ce543" table:formula="of:=IF(AND([.Y270]&lt;&gt;0;[.Y27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73.3777&quot;; &quot;573.3777&quot;)" office:value-type="string" office:string-value="573.3777" calcext:value-type="string">
            <text:p>573.3777</text:p>
          </table:table-cell>
          <table:table-cell table:style-name="ce111" office:value-type="string" calcext:value-type="string">
            <text:p>РС 950 Н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Москвич-2140, ЗИЛ</text:p>
          </table:table-cell>
          <table:table-cell table:style-name="ce111" table:number-columns-repeated="2"/>
          <table:table-cell table:style-name="ce248" office:value-type="float" office:value="215" calcext:value-type="float">
            <text:p>215,00</text:p>
          </table:table-cell>
          <table:table-cell table:style-name="ce248" table:formula="of:=ROUND([.N271]*1.22; 2)" office:value-type="float" office:value="262.3" calcext:value-type="float">
            <text:p>262,30</text:p>
          </table:table-cell>
          <table:table-cell table:number-columns-repeated="2"/>
          <table:table-cell table:style-name="ce337"/>
          <table:table-cell table:style-name="ce273" office:value-type="float" office:value="77" calcext:value-type="float">
            <text:p>7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71]=0;[.N271]=&quot;&quot;); &quot;&quot;; [.O271]*ROUND([.U271];0))">
            <text:p/>
          </table:table-cell>
          <table:table-cell table:style-name="ce355" table:formula="of:=IF(AND([.N271]=&quot;&quot;; [.U271]&lt;&gt;&quot;&quot;);&quot;?&quot;;IF(AND([.W271]&lt;&gt;0;[.W271]&lt;&gt;&quot;&quot;); &quot;р.&quot;; &quot;&quot;))">
            <text:p/>
          </table:table-cell>
          <table:table-cell table:style-name="ce375" table:formula="of:=IF(AND([.S271]&gt;0;[.U271]&gt;0); [.S271]*ROUND([.U271];0) / 1000; &quot;&quot;)">
            <text:p/>
          </table:table-cell>
          <table:table-cell table:style-name="ce355" table:formula="of:=IF(AND([.Y271]&lt;&gt;0;[.Y27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74.3777&quot;; &quot;574.3777&quot;)" office:value-type="string" office:string-value="574.3777" calcext:value-type="string">
            <text:p>574.3777</text:p>
          </table:table-cell>
          <table:table-cell table:style-name="ce111" office:value-type="string" calcext:value-type="string">
            <text:p>РС 950 К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ПАЗ, формула нагрузки (2×21+5)×2+1×3 w</text:p>
          </table:table-cell>
          <table:table-cell table:style-name="ce111" table:number-columns-repeated="2"/>
          <table:table-cell table:style-name="ce248" office:value-type="float" office:value="215" calcext:value-type="float">
            <text:p>215,00</text:p>
          </table:table-cell>
          <table:table-cell table:style-name="ce248" table:formula="of:=ROUND([.N272]*1.22; 2)" office:value-type="float" office:value="262.3" calcext:value-type="float">
            <text:p>262,30</text:p>
          </table:table-cell>
          <table:table-cell table:number-columns-repeated="2"/>
          <table:table-cell table:style-name="ce337"/>
          <table:table-cell table:style-name="ce273" office:value-type="float" office:value="93" calcext:value-type="float">
            <text:p>9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72]=0;[.N272]=&quot;&quot;); &quot;&quot;; [.O272]*ROUND([.U272];0))">
            <text:p/>
          </table:table-cell>
          <table:table-cell table:style-name="ce355" table:formula="of:=IF(AND([.N272]=&quot;&quot;; [.U272]&lt;&gt;&quot;&quot;);&quot;?&quot;;IF(AND([.W272]&lt;&gt;0;[.W272]&lt;&gt;&quot;&quot;); &quot;р.&quot;; &quot;&quot;))">
            <text:p/>
          </table:table-cell>
          <table:table-cell table:style-name="ce375" table:formula="of:=IF(AND([.S272]&gt;0;[.U272]&gt;0); [.S272]*ROUND([.U272];0) / 1000; &quot;&quot;)">
            <text:p/>
          </table:table-cell>
          <table:table-cell table:style-name="ce355" table:formula="of:=IF(AND([.Y272]&lt;&gt;0;[.Y27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5.3777&quot;; &quot;575.3777&quot;)" office:value-type="string" office:string-value="575.3777" calcext:value-type="string">
            <text:p>575.3777</text:p>
          </table:table-cell>
          <table:table-cell table:style-name="ce122" office:value-type="string" calcext:value-type="string">
            <text:p>РС 950 С 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ЗИЛ 5301 «Бычок», 4331, 3250 и др.,</text:p>
          </table:table-cell>
          <table:table-cell table:style-name="ce122" table:number-columns-repeated="2"/>
          <table:table-cell table:style-name="ce384" office:value-type="float" office:value="294" calcext:value-type="float">
            <text:p>294,00</text:p>
          </table:table-cell>
          <table:table-cell table:style-name="ce384" table:formula="of:=ROUND([.N273]*1.22; 2)" office:value-type="float" office:value="358.68" calcext:value-type="float">
            <text:p>358,68</text:p>
          </table:table-cell>
          <table:table-cell table:number-columns-repeated="2"/>
          <table:table-cell table:style-name="ce337"/>
          <table:table-cell table:style-name="ce274" office:value-type="float" office:value="107" calcext:value-type="float">
            <text:p>10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73]=0;[.N273]=&quot;&quot;); &quot;&quot;; [.O273]*ROUND([.U273];0))">
            <text:p/>
          </table:table-cell>
          <table:table-cell table:style-name="ce465" table:formula="of:=IF(AND([.N273]=&quot;&quot;; [.U273]&lt;&gt;&quot;&quot;);&quot;?&quot;;IF(AND([.W273]&lt;&gt;0;[.W273]&lt;&gt;&quot;&quot;); &quot;р.&quot;; &quot;&quot;))">
            <text:p/>
          </table:table-cell>
          <table:table-cell table:style-name="ce505" table:formula="of:=IF(AND([.S273]&gt;0;[.U273]&gt;0); [.S273]*ROUND([.U273];0) / 1000; &quot;&quot;)">
            <text:p/>
          </table:table-cell>
          <table:table-cell table:style-name="ce465" table:formula="of:=IF(AND([.Y273]&lt;&gt;0;[.Y27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формула нагрузки (3×21+21)×2+2×3 w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74]=0;[.N274]=&quot;&quot;); &quot;&quot;; [.O274]*ROUND([.U274];0))">
            <text:p/>
          </table:table-cell>
          <table:table-cell table:style-name="ce543" table:formula="of:=IF(AND([.N274]=&quot;&quot;; [.U274]&lt;&gt;&quot;&quot;);&quot;?&quot;;IF(AND([.W274]&lt;&gt;0;[.W274]&lt;&gt;&quot;&quot;); &quot;р.&quot;; &quot;&quot;))">
            <text:p/>
          </table:table-cell>
          <table:table-cell table:style-name="ce562" table:formula="of:=IF(AND([.S274]&gt;0;[.U274]&gt;0); [.S274]*ROUND([.U274];0) / 1000; &quot;&quot;)">
            <text:p/>
          </table:table-cell>
          <table:table-cell table:style-name="ce543" table:formula="of:=IF(AND([.Y274]&lt;&gt;0;[.Y27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5.3777-01&quot;; &quot;575.3777-01&quot;)" office:value-type="string" office:string-value="575.3777-01" calcext:value-type="string">
            <text:p>575.3777-01</text:p>
          </table:table-cell>
          <table:table-cell table:style-name="ce122" table:number-columns-repeated="3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24 В</text:p>
          </table:table-cell>
          <table:table-cell table:style-name="ce188"/>
          <table:table-cell table:style-name="ce122" office:value-type="string" calcext:value-type="string">
            <text:p>ЗИЛ 5301 «Бычок», 4331, 3250 и др.,</text:p>
          </table:table-cell>
          <table:table-cell table:style-name="ce122" table:number-columns-repeated="2"/>
          <table:table-cell table:style-name="ce384" office:value-type="float" office:value="325" calcext:value-type="float">
            <text:p>325,00</text:p>
          </table:table-cell>
          <table:table-cell table:style-name="ce384" table:formula="of:=ROUND([.N275]*1.22; 2)" office:value-type="float" office:value="396.5" calcext:value-type="float">
            <text:p>396,50</text:p>
          </table:table-cell>
          <table:table-cell table:number-columns-repeated="2"/>
          <table:table-cell table:style-name="ce337"/>
          <table:table-cell table:style-name="ce274" office:value-type="float" office:value="107" calcext:value-type="float">
            <text:p>10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75]=0;[.N275]=&quot;&quot;); &quot;&quot;; [.O275]*ROUND([.U275];0))">
            <text:p/>
          </table:table-cell>
          <table:table-cell table:style-name="ce465" table:formula="of:=IF(AND([.N275]=&quot;&quot;; [.U275]&lt;&gt;&quot;&quot;);&quot;?&quot;;IF(AND([.W275]&lt;&gt;0;[.W275]&lt;&gt;&quot;&quot;); &quot;р.&quot;; &quot;&quot;))">
            <text:p/>
          </table:table-cell>
          <table:table-cell table:style-name="ce505" table:formula="of:=IF(AND([.S275]&gt;0;[.U275]&gt;0); [.S275]*ROUND([.U275];0) / 1000; &quot;&quot;)">
            <text:p/>
          </table:table-cell>
          <table:table-cell table:style-name="ce465" table:formula="of:=IF(AND([.Y275]&lt;&gt;0;[.Y27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формула нагрузки (3×21+21)×2+2×2 w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76]=0;[.N276]=&quot;&quot;); &quot;&quot;; [.O276]*ROUND([.U276];0))">
            <text:p/>
          </table:table-cell>
          <table:table-cell table:style-name="ce543" table:formula="of:=IF(AND([.N276]=&quot;&quot;; [.U276]&lt;&gt;&quot;&quot;);&quot;?&quot;;IF(AND([.W276]&lt;&gt;0;[.W276]&lt;&gt;&quot;&quot;); &quot;р.&quot;; &quot;&quot;))">
            <text:p/>
          </table:table-cell>
          <table:table-cell table:style-name="ce562" table:formula="of:=IF(AND([.S276]&gt;0;[.U276]&gt;0); [.S276]*ROUND([.U276];0) / 1000; &quot;&quot;)">
            <text:p/>
          </table:table-cell>
          <table:table-cell table:style-name="ce543" table:formula="of:=IF(AND([.Y276]&lt;&gt;0;[.Y27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5.3777-02&quot;; &quot;575.3777-02&quot;)" office:value-type="string" office:string-value="575.3777-02" calcext:value-type="string">
            <text:p>575.3777-02</text:p>
          </table:table-cell>
          <table:table-cell table:style-name="ce122" table:number-columns-repeated="3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ЗИЛ 5301 «Эвакуатор»,</text:p>
          </table:table-cell>
          <table:table-cell table:style-name="ce122" table:number-columns-repeated="2"/>
          <table:table-cell table:style-name="ce384" office:value-type="float" office:value="505" calcext:value-type="float">
            <text:p>505,00</text:p>
          </table:table-cell>
          <table:table-cell table:style-name="ce384" table:formula="of:=ROUND([.N277]*1.22; 2)" office:value-type="float" office:value="616.1" calcext:value-type="float">
            <text:p>616,10</text:p>
          </table:table-cell>
          <table:table-cell table:number-columns-repeated="2"/>
          <table:table-cell table:style-name="ce337"/>
          <table:table-cell table:style-name="ce274" office:value-type="float" office:value="107" calcext:value-type="float">
            <text:p>10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77]=0;[.N277]=&quot;&quot;); &quot;&quot;; [.O277]*ROUND([.U277];0))">
            <text:p/>
          </table:table-cell>
          <table:table-cell table:style-name="ce465" table:formula="of:=IF(AND([.N277]=&quot;&quot;; [.U277]&lt;&gt;&quot;&quot;);&quot;?&quot;;IF(AND([.W277]&lt;&gt;0;[.W277]&lt;&gt;&quot;&quot;); &quot;р.&quot;; &quot;&quot;))">
            <text:p/>
          </table:table-cell>
          <table:table-cell table:style-name="ce505" table:formula="of:=IF(AND([.S277]&gt;0;[.U277]&gt;0); [.S277]*ROUND([.U277];0) / 1000; &quot;&quot;)">
            <text:p/>
          </table:table-cell>
          <table:table-cell table:style-name="ce465" table:formula="of:=IF(AND([.Y277]&lt;&gt;0;[.Y27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с увеличенным ресурсом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формула нагрузки (3×21)×2+1×3 w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78]=0;[.N278]=&quot;&quot;); &quot;&quot;; [.O278]*ROUND([.U278];0))">
            <text:p/>
          </table:table-cell>
          <table:table-cell table:style-name="ce543" table:formula="of:=IF(AND([.N278]=&quot;&quot;; [.U278]&lt;&gt;&quot;&quot;);&quot;?&quot;;IF(AND([.W278]&lt;&gt;0;[.W278]&lt;&gt;&quot;&quot;); &quot;р.&quot;; &quot;&quot;))">
            <text:p/>
          </table:table-cell>
          <table:table-cell table:style-name="ce562" table:formula="of:=IF(AND([.S278]&gt;0;[.U278]&gt;0); [.S278]*ROUND([.U278];0) / 1000; &quot;&quot;)">
            <text:p/>
          </table:table-cell>
          <table:table-cell table:style-name="ce543" table:formula="of:=IF(AND([.Y278]&lt;&gt;0;[.Y27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641.3777&quot;; &quot;641.3777&quot;)" office:value-type="string" office:string-value="641.3777" calcext:value-type="string">
            <text:p>641.3777</text:p>
          </table:table-cell>
          <table:table-cell table:style-name="ce122" office:value-type="string" calcext:value-type="string">
            <text:p>712.3777-06,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ГАЗ 3302 Бизнес</text:p>
          </table:table-cell>
          <table:table-cell table:style-name="ce122" table:number-columns-repeated="2"/>
          <table:table-cell table:style-name="ce384" office:value-type="float" office:value="148" calcext:value-type="float">
            <text:p>148,00</text:p>
          </table:table-cell>
          <table:table-cell table:style-name="ce384" table:formula="of:=ROUND([.N279]*1.22; 2)" office:value-type="float" office:value="180.56" calcext:value-type="float">
            <text:p>180,56</text:p>
          </table:table-cell>
          <table:table-cell table:number-columns-repeated="2"/>
          <table:table-cell table:style-name="ce337"/>
          <table:table-cell table:style-name="ce274" office:value-type="float" office:value="25" calcext:value-type="float">
            <text:p>2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79]=0;[.N279]=&quot;&quot;); &quot;&quot;; [.O279]*ROUND([.U279];0))">
            <text:p/>
          </table:table-cell>
          <table:table-cell table:style-name="ce465" table:formula="of:=IF(AND([.N279]=&quot;&quot;; [.U279]&lt;&gt;&quot;&quot;);&quot;?&quot;;IF(AND([.W279]&lt;&gt;0;[.W279]&lt;&gt;&quot;&quot;); &quot;р.&quot;; &quot;&quot;))">
            <text:p/>
          </table:table-cell>
          <table:table-cell table:style-name="ce505" table:formula="of:=IF(AND([.S279]&gt;0;[.U279]&gt;0); [.S279]*ROUND([.U279];0) / 1000; &quot;&quot;)">
            <text:p/>
          </table:table-cell>
          <table:table-cell table:style-name="ce465" table:formula="of:=IF(AND([.Y279]&lt;&gt;0;[.Y27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office:value-type="string" calcext:value-type="string">
            <text:p>495.3747-03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80]=0;[.N280]=&quot;&quot;); &quot;&quot;; [.O280]*ROUND([.U280];0))">
            <text:p/>
          </table:table-cell>
          <table:table-cell table:style-name="ce543" table:formula="of:=IF(AND([.N280]=&quot;&quot;; [.U280]&lt;&gt;&quot;&quot;);&quot;?&quot;;IF(AND([.W280]&lt;&gt;0;[.W280]&lt;&gt;&quot;&quot;); &quot;р.&quot;; &quot;&quot;))">
            <text:p/>
          </table:table-cell>
          <table:table-cell table:style-name="ce562" table:formula="of:=IF(AND([.S280]&gt;0;[.U280]&gt;0); [.S280]*ROUND([.U280];0) / 1000; &quot;&quot;)">
            <text:p/>
          </table:table-cell>
          <table:table-cell table:style-name="ce543" table:formula="of:=IF(AND([.Y280]&lt;&gt;0;[.Y28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&quot;; &quot;642.3777&quot;)" office:value-type="string" office:string-value="642.3777" calcext:value-type="string">
            <text:p>642.3777</text:p>
          </table:table-cell>
          <table:table-cell table:style-name="ce111" office:value-type="string" calcext:value-type="string">
            <text:p>642.3747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, ВАЗ 2104, 2106, 2121, 1111, УАЗ</text:p>
          </table:table-cell>
          <table:table-cell table:style-name="ce111" table:number-columns-repeated="2"/>
          <table:table-cell table:style-name="ce248" office:value-type="float" office:value="190" calcext:value-type="float">
            <text:p>190,00</text:p>
          </table:table-cell>
          <table:table-cell table:style-name="ce248" table:formula="of:=ROUND([.N281]*1.22; 2)" office:value-type="float" office:value="231.8" calcext:value-type="float">
            <text:p>231,80</text:p>
          </table:table-cell>
          <table:table-cell table:number-columns-repeated="2"/>
          <table:table-cell table:style-name="ce337"/>
          <table:table-cell table:style-name="ce273" office:value-type="float" office:value="42" calcext:value-type="float">
            <text:p>4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81]=0;[.N281]=&quot;&quot;); &quot;&quot;; [.O281]*ROUND([.U281];0))">
            <text:p/>
          </table:table-cell>
          <table:table-cell table:style-name="ce355" table:formula="of:=IF(AND([.N281]=&quot;&quot;; [.U281]&lt;&gt;&quot;&quot;);&quot;?&quot;;IF(AND([.W281]&lt;&gt;0;[.W281]&lt;&gt;&quot;&quot;); &quot;р.&quot;; &quot;&quot;))">
            <text:p/>
          </table:table-cell>
          <table:table-cell table:style-name="ce375" table:formula="of:=IF(AND([.S281]&gt;0;[.U281]&gt;0); [.S281]*ROUND([.U281];0) / 1000; &quot;&quot;)">
            <text:p/>
          </table:table-cell>
          <table:table-cell table:style-name="ce355" table:formula="of:=IF(AND([.Y281]&lt;&gt;0;[.Y28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_M&quot;; &quot;642.3777 М&quot;)" office:value-type="string" office:string-value="642.3777 М" calcext:value-type="string">
            <text:p>642.3777 М</text:p>
          </table:table-cell>
          <table:table-cell table:style-name="ce111" office:value-type="string" calcext:value-type="string">
            <text:p>642.3747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, ВАЗ 2104, 2106, 2121, 1111, УАЗ</text:p>
          </table:table-cell>
          <table:table-cell table:style-name="ce111" table:number-columns-repeated="2"/>
          <table:table-cell table:style-name="ce248" office:value-type="float" office:value="84" calcext:value-type="float">
            <text:p>84,00</text:p>
          </table:table-cell>
          <table:table-cell table:style-name="ce248" table:formula="of:=ROUND([.N282]*1.22; 2)" office:value-type="float" office:value="102.48" calcext:value-type="float">
            <text:p>102,48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82]=0;[.N282]=&quot;&quot;); &quot;&quot;; [.O282]*ROUND([.U282];0))">
            <text:p/>
          </table:table-cell>
          <table:table-cell table:style-name="ce355" table:formula="of:=IF(AND([.N282]=&quot;&quot;; [.U282]&lt;&gt;&quot;&quot;);&quot;?&quot;;IF(AND([.W282]&lt;&gt;0;[.W282]&lt;&gt;&quot;&quot;); &quot;р.&quot;; &quot;&quot;))">
            <text:p/>
          </table:table-cell>
          <table:table-cell table:style-name="ce375" table:formula="of:=IF(AND([.S282]&gt;0;[.U282]&gt;0); [.S282]*ROUND([.U282];0) / 1000; &quot;&quot;)">
            <text:p/>
          </table:table-cell>
          <table:table-cell table:style-name="ce355" table:formula="of:=IF(AND([.Y282]&lt;&gt;0;[.Y28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-01&quot;; &quot;642.3777-01&quot;)" office:value-type="string" office:string-value="642.3777-01" calcext:value-type="string">
            <text:p>642.3777-01</text:p>
          </table:table-cell>
          <table:table-cell table:style-name="ce111" office:value-type="string" calcext:value-type="string">
            <text:p>642.3747-01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 31105, Газель</text:p>
          </table:table-cell>
          <table:table-cell table:style-name="ce111" table:number-columns-repeated="2"/>
          <table:table-cell table:style-name="ce248" office:value-type="float" office:value="120" calcext:value-type="float">
            <text:p>120,00</text:p>
          </table:table-cell>
          <table:table-cell table:style-name="ce248" table:formula="of:=ROUND([.N283]*1.22; 2)" office:value-type="float" office:value="146.4" calcext:value-type="float">
            <text:p>146,40</text:p>
          </table:table-cell>
          <table:table-cell table:number-columns-repeated="2"/>
          <table:table-cell table:style-name="ce337"/>
          <table:table-cell table:style-name="ce273" office:value-type="float" office:value="42" calcext:value-type="float">
            <text:p>4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83]=0;[.N283]=&quot;&quot;); &quot;&quot;; [.O283]*ROUND([.U283];0))">
            <text:p/>
          </table:table-cell>
          <table:table-cell table:style-name="ce355" table:formula="of:=IF(AND([.N283]=&quot;&quot;; [.U283]&lt;&gt;&quot;&quot;);&quot;?&quot;;IF(AND([.W283]&lt;&gt;0;[.W283]&lt;&gt;&quot;&quot;); &quot;р.&quot;; &quot;&quot;))">
            <text:p/>
          </table:table-cell>
          <table:table-cell table:style-name="ce375" table:formula="of:=IF(AND([.S283]&gt;0;[.U283]&gt;0); [.S283]*ROUND([.U283];0) / 1000; &quot;&quot;)">
            <text:p/>
          </table:table-cell>
          <table:table-cell table:style-name="ce355" table:formula="of:=IF(AND([.Y283]&lt;&gt;0;[.Y28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-01_M&quot;; &quot;642.3777-01 М&quot;)" office:value-type="string" office:string-value="642.3777-01 М" calcext:value-type="string">
            <text:p>642.3777-01 М</text:p>
          </table:table-cell>
          <table:table-cell table:style-name="ce111" office:value-type="string" calcext:value-type="string">
            <text:p>642.3747-01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 3102, ГАЗ 31029, ГАЗ 3110, ГАЗ 3302</text:p>
          </table:table-cell>
          <table:table-cell table:style-name="ce111" table:number-columns-repeated="2"/>
          <table:table-cell table:style-name="ce248" office:value-type="float" office:value="84" calcext:value-type="float">
            <text:p>84,00</text:p>
          </table:table-cell>
          <table:table-cell table:style-name="ce248" table:formula="of:=ROUND([.N284]*1.22; 2)" office:value-type="float" office:value="102.48" calcext:value-type="float">
            <text:p>102,48</text:p>
          </table:table-cell>
          <table:table-cell table:number-columns-repeated="2"/>
          <table:table-cell table:style-name="ce337"/>
          <table:table-cell table:style-name="ce273" office:value-type="float" office:value="28" calcext:value-type="float">
            <text:p>28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84]=0;[.N284]=&quot;&quot;); &quot;&quot;; [.O284]*ROUND([.U284];0))">
            <text:p/>
          </table:table-cell>
          <table:table-cell table:style-name="ce355" table:formula="of:=IF(AND([.N284]=&quot;&quot;; [.U284]&lt;&gt;&quot;&quot;);&quot;?&quot;;IF(AND([.W284]&lt;&gt;0;[.W284]&lt;&gt;&quot;&quot;); &quot;р.&quot;; &quot;&quot;))">
            <text:p/>
          </table:table-cell>
          <table:table-cell table:style-name="ce375" table:formula="of:=IF(AND([.S284]&gt;0;[.U284]&gt;0); [.S284]*ROUND([.U284];0) / 1000; &quot;&quot;)">
            <text:p/>
          </table:table-cell>
          <table:table-cell table:style-name="ce355" table:formula="of:=IF(AND([.Y284]&lt;&gt;0;[.Y28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-02&quot;; &quot;642.3777-02&quot;)" office:value-type="string" office:string-value="642.3777-02" calcext:value-type="string">
            <text:p>642.3777-02</text:p>
          </table:table-cell>
          <table:table-cell table:style-name="ce111" office:value-type="string" calcext:value-type="string">
            <text:p>642.3747-02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 «Валдай»</text:p>
          </table:table-cell>
          <table:table-cell table:style-name="ce111" table:number-columns-repeated="2"/>
          <table:table-cell table:style-name="ce248" office:value-type="float" office:value="190" calcext:value-type="float">
            <text:p>190,00</text:p>
          </table:table-cell>
          <table:table-cell table:style-name="ce248" table:formula="of:=ROUND([.N285]*1.22; 2)" office:value-type="float" office:value="231.8" calcext:value-type="float">
            <text:p>231,80</text:p>
          </table:table-cell>
          <table:table-cell table:number-columns-repeated="2"/>
          <table:table-cell table:style-name="ce337"/>
          <table:table-cell table:style-name="ce273" office:value-type="float" office:value="42" calcext:value-type="float">
            <text:p>4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85]=0;[.N285]=&quot;&quot;); &quot;&quot;; [.O285]*ROUND([.U285];0))">
            <text:p/>
          </table:table-cell>
          <table:table-cell table:style-name="ce355" table:formula="of:=IF(AND([.N285]=&quot;&quot;; [.U285]&lt;&gt;&quot;&quot;);&quot;?&quot;;IF(AND([.W285]&lt;&gt;0;[.W285]&lt;&gt;&quot;&quot;); &quot;р.&quot;; &quot;&quot;))">
            <text:p/>
          </table:table-cell>
          <table:table-cell table:style-name="ce375" table:formula="of:=IF(AND([.S285]&gt;0;[.U285]&gt;0); [.S285]*ROUND([.U285];0) / 1000; &quot;&quot;)">
            <text:p/>
          </table:table-cell>
          <table:table-cell table:style-name="ce355" table:formula="of:=IF(AND([.Y285]&lt;&gt;0;[.Y28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642.3777-03&quot;; &quot;642.3777-03&quot;)" office:value-type="string" office:string-value="642.3777-03" calcext:value-type="string">
            <text:p>642.3777-03</text:p>
          </table:table-cell>
          <table:table-cell table:style-name="ce122" office:value-type="string" calcext:value-type="string">
            <text:p>23.3747, 711.3777,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ВАЗ 2104-2107, 2121, 1111, ГАЗ 31029, 3110, Газель</text:p>
          </table:table-cell>
          <table:table-cell table:style-name="ce122" table:number-columns-repeated="2"/>
          <table:table-cell table:style-name="ce384" office:value-type="float" office:value="124" calcext:value-type="float">
            <text:p>124,00</text:p>
          </table:table-cell>
          <table:table-cell table:style-name="ce384" table:formula="of:=ROUND([.N286]*1.22; 2)" office:value-type="float" office:value="151.28" calcext:value-type="float">
            <text:p>151,28</text:p>
          </table:table-cell>
          <table:table-cell table:number-columns-repeated="2"/>
          <table:table-cell table:style-name="ce337"/>
          <table:table-cell table:style-name="ce274" office:value-type="float" office:value="35" calcext:value-type="float">
            <text:p>3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86]=0;[.N286]=&quot;&quot;); &quot;&quot;; [.O286]*ROUND([.U286];0))">
            <text:p/>
          </table:table-cell>
          <table:table-cell table:style-name="ce465" table:formula="of:=IF(AND([.N286]=&quot;&quot;; [.U286]&lt;&gt;&quot;&quot;);&quot;?&quot;;IF(AND([.W286]&lt;&gt;0;[.W286]&lt;&gt;&quot;&quot;); &quot;р.&quot;; &quot;&quot;))">
            <text:p/>
          </table:table-cell>
          <table:table-cell table:style-name="ce505" table:formula="of:=IF(AND([.S286]&gt;0;[.U286]&gt;0); [.S286]*ROUND([.U286];0) / 1000; &quot;&quot;)">
            <text:p/>
          </table:table-cell>
          <table:table-cell table:style-name="ce465" table:formula="of:=IF(AND([.Y286]&lt;&gt;0;[.Y28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office:value-type="string" calcext:value-type="string">
            <text:p>32.3777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87]=0;[.N287]=&quot;&quot;); &quot;&quot;; [.O287]*ROUND([.U287];0))">
            <text:p/>
          </table:table-cell>
          <table:table-cell table:style-name="ce543" table:formula="of:=IF(AND([.N287]=&quot;&quot;; [.U287]&lt;&gt;&quot;&quot;);&quot;?&quot;;IF(AND([.W287]&lt;&gt;0;[.W287]&lt;&gt;&quot;&quot;); &quot;р.&quot;; &quot;&quot;))">
            <text:p/>
          </table:table-cell>
          <table:table-cell table:style-name="ce562" table:formula="of:=IF(AND([.S287]&gt;0;[.U287]&gt;0); [.S287]*ROUND([.U287];0) / 1000; &quot;&quot;)">
            <text:p/>
          </table:table-cell>
          <table:table-cell table:style-name="ce543" table:formula="of:=IF(AND([.Y287]&lt;&gt;0;[.Y28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642.3777-03_M&quot;; &quot;642.3777-03 М&quot;)" office:value-type="string" office:string-value="642.3777-03 М" calcext:value-type="string">
            <text:p>642.3777-03 М</text:p>
          </table:table-cell>
          <table:table-cell table:style-name="ce122" office:value-type="string" calcext:value-type="string">
            <text:p>23.3747, 711.3777,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ВАЗ 2104-2107, 2121, 1111, ГАЗ 31029, 3110, Газель</text:p>
          </table:table-cell>
          <table:table-cell table:style-name="ce122" table:number-columns-repeated="2"/>
          <table:table-cell table:style-name="ce384" office:value-type="float" office:value="84" calcext:value-type="float">
            <text:p>84,00</text:p>
          </table:table-cell>
          <table:table-cell table:style-name="ce384" table:formula="of:=ROUND([.N288]*1.22; 2)" office:value-type="float" office:value="102.48" calcext:value-type="float">
            <text:p>102,48</text:p>
          </table:table-cell>
          <table:table-cell table:number-columns-repeated="2"/>
          <table:table-cell table:style-name="ce337"/>
          <table:table-cell table:style-name="ce274" office:value-type="float" office:value="29" calcext:value-type="float">
            <text:p>29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88]=0;[.N288]=&quot;&quot;); &quot;&quot;; [.O288]*ROUND([.U288];0))">
            <text:p/>
          </table:table-cell>
          <table:table-cell table:style-name="ce465" table:formula="of:=IF(AND([.N288]=&quot;&quot;; [.U288]&lt;&gt;&quot;&quot;);&quot;?&quot;;IF(AND([.W288]&lt;&gt;0;[.W288]&lt;&gt;&quot;&quot;); &quot;р.&quot;; &quot;&quot;))">
            <text:p/>
          </table:table-cell>
          <table:table-cell table:style-name="ce505" table:formula="of:=IF(AND([.S288]&gt;0;[.U288]&gt;0); [.S288]*ROUND([.U288];0) / 1000; &quot;&quot;)">
            <text:p/>
          </table:table-cell>
          <table:table-cell table:style-name="ce465" table:formula="of:=IF(AND([.Y288]&lt;&gt;0;[.Y28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office:value-type="string" calcext:value-type="string">
            <text:p>32.3777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89]=0;[.N289]=&quot;&quot;); &quot;&quot;; [.O289]*ROUND([.U289];0))">
            <text:p/>
          </table:table-cell>
          <table:table-cell table:style-name="ce543" table:formula="of:=IF(AND([.N289]=&quot;&quot;; [.U289]&lt;&gt;&quot;&quot;);&quot;?&quot;;IF(AND([.W289]&lt;&gt;0;[.W289]&lt;&gt;&quot;&quot;); &quot;р.&quot;; &quot;&quot;))">
            <text:p/>
          </table:table-cell>
          <table:table-cell table:style-name="ce562" table:formula="of:=IF(AND([.S289]&gt;0;[.U289]&gt;0); [.S289]*ROUND([.U289];0) / 1000; &quot;&quot;)">
            <text:p/>
          </table:table-cell>
          <table:table-cell table:style-name="ce543" table:formula="of:=IF(AND([.Y289]&lt;&gt;0;[.Y28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9"/>
          <table:table-cell table:style-name="ce52" table:formula="of:=HYPERLINK(&quot;https://www.emi-penza.ru/p/642.3777-04&quot;; &quot;642.3777-04&quot;)" office:value-type="string" office:string-value="642.3777-04" calcext:value-type="string">
            <text:p>642.3777-04</text:p>
          </table:table-cell>
          <table:table-cell table:style-name="ce122" office:value-type="string" calcext:value-type="string">
            <text:p>87.3777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24 В</text:p>
          </table:table-cell>
          <table:table-cell table:style-name="ce188"/>
          <table:table-cell table:style-name="ce122" office:value-type="string" calcext:value-type="string">
            <text:p>ГАЗ 33081, 3309, МАЗ, КАМАЗ (Евро-3)</text:p>
          </table:table-cell>
          <table:table-cell table:style-name="ce122" table:number-columns-repeated="2"/>
          <table:table-cell table:style-name="ce384" office:value-type="float" office:value="190" calcext:value-type="float">
            <text:p>190,00</text:p>
          </table:table-cell>
          <table:table-cell table:style-name="ce384" table:formula="of:=ROUND([.N290]*1.22; 2)" office:value-type="float" office:value="231.8" calcext:value-type="float">
            <text:p>231,80</text:p>
          </table:table-cell>
          <table:table-cell table:number-columns-repeated="2"/>
          <table:table-cell table:style-name="ce337"/>
          <table:table-cell table:style-name="ce274" office:value-type="float" office:value="42" calcext:value-type="float">
            <text:p>42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90]=0;[.N290]=&quot;&quot;); &quot;&quot;; [.O290]*ROUND([.U290];0))">
            <text:p/>
          </table:table-cell>
          <table:table-cell table:style-name="ce465" table:formula="of:=IF(AND([.N290]=&quot;&quot;; [.U290]&lt;&gt;&quot;&quot;);&quot;?&quot;;IF(AND([.W290]&lt;&gt;0;[.W290]&lt;&gt;&quot;&quot;); &quot;р.&quot;; &quot;&quot;))">
            <text:p/>
          </table:table-cell>
          <table:table-cell table:style-name="ce505" table:formula="of:=IF(AND([.S290]&gt;0;[.U290]&gt;0); [.S290]*ROUND([.U290];0) / 1000; &quot;&quot;)">
            <text:p/>
          </table:table-cell>
          <table:table-cell table:style-name="ce465" table:formula="of:=IF(AND([.Y290]&lt;&gt;0;[.Y29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с повышенной помехозащищённостью</text:p>
          </table:table-cell>
          <table:table-cell table:style-name="ce123"/>
          <table:table-cell table:style-name="ce189" table:number-columns-repeated="2"/>
          <table:table-cell table:style-name="ce123" table:number-columns-repeated="3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/>
          <table:table-cell table:style-name="ce543"/>
          <table:table-cell table:style-name="ce562"/>
          <table:table-cell table:style-name="ce543"/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2.3777-04_M&quot;; &quot;642.3777-04 М&quot;)" office:value-type="string" office:string-value="642.3777-04 М" calcext:value-type="string">
            <text:p>642.3777-04 М</text:p>
          </table:table-cell>
          <table:table-cell table:style-name="ce111" office:value-type="string" calcext:value-type="string">
            <text:p>642.3747-03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ГАЗ 33081, 3309, МАЗ, КАМАЗ (Евро-3)</text:p>
          </table:table-cell>
          <table:table-cell table:style-name="ce111" table:number-columns-repeated="2"/>
          <table:table-cell table:style-name="ce248" office:value-type="float" office:value="137" calcext:value-type="float">
            <text:p>137,00</text:p>
          </table:table-cell>
          <table:table-cell table:style-name="ce248" table:formula="of:=ROUND([.N292]*1.22; 2)" office:value-type="float" office:value="167.14" calcext:value-type="float">
            <text:p>167,14</text:p>
          </table:table-cell>
          <table:table-cell table:number-columns-repeated="2"/>
          <table:table-cell table:style-name="ce337"/>
          <table:table-cell table:style-name="ce273" office:value-type="float" office:value="42" calcext:value-type="float">
            <text:p>4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92]=0;[.N292]=&quot;&quot;); &quot;&quot;; [.O292]*ROUND([.U292];0))">
            <text:p/>
          </table:table-cell>
          <table:table-cell table:style-name="ce355" table:formula="of:=IF(AND([.N292]=&quot;&quot;; [.U292]&lt;&gt;&quot;&quot;);&quot;?&quot;;IF(AND([.W292]&lt;&gt;0;[.W292]&lt;&gt;&quot;&quot;); &quot;р.&quot;; &quot;&quot;))">
            <text:p/>
          </table:table-cell>
          <table:table-cell table:style-name="ce375" table:formula="of:=IF(AND([.S292]&gt;0;[.U292]&gt;0); [.S292]*ROUND([.U292];0) / 1000; &quot;&quot;)">
            <text:p/>
          </table:table-cell>
          <table:table-cell table:style-name="ce355" table:formula="of:=IF(AND([.Y292]&lt;&gt;0;[.Y29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9"/>
          <table:table-cell table:style-name="ce52" table:formula="of:=HYPERLINK(&quot;https://www.emi-penza.ru/p/642.3777-05 LED&quot;; &quot;642.3777-05 LED&quot;)" office:value-type="string" office:string-value="642.3777-05 LED" calcext:value-type="string">
            <text:p>642.3777-05 LED</text:p>
          </table:table-cell>
          <table:table-cell table:style-name="ce122" table:number-columns-repeated="3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ГАЗ, ВАЗ 2104, 2106, 2121, 1111, УАЗ,</text:p>
          </table:table-cell>
          <table:table-cell table:style-name="ce122" table:number-columns-repeated="2"/>
          <table:table-cell table:style-name="ce384" office:value-type="float" office:value="184" calcext:value-type="float">
            <text:p>184,00</text:p>
          </table:table-cell>
          <table:table-cell table:style-name="ce384" table:formula="of:=ROUND([.N293]*1.22; 2)" office:value-type="float" office:value="224.48" calcext:value-type="float">
            <text:p>224,48</text:p>
          </table:table-cell>
          <table:table-cell table:number-columns-repeated="2"/>
          <table:table-cell table:style-name="ce337"/>
          <table:table-cell table:style-name="ce274" office:value-type="float" office:value="35" calcext:value-type="float">
            <text:p>3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93]=0;[.N293]=&quot;&quot;); &quot;&quot;; [.O293]*ROUND([.U293];0))">
            <text:p/>
          </table:table-cell>
          <table:table-cell table:style-name="ce465" table:formula="of:=IF(AND([.N293]=&quot;&quot;; [.U293]&lt;&gt;&quot;&quot;);&quot;?&quot;;IF(AND([.W293]&lt;&gt;0;[.W293]&lt;&gt;&quot;&quot;); &quot;р.&quot;; &quot;&quot;))">
            <text:p/>
          </table:table-cell>
          <table:table-cell table:style-name="ce505" table:formula="of:=IF(AND([.S293]&gt;0;[.U293]&gt;0); [.S293]*ROUND([.U293];0) / 1000; &quot;&quot;)">
            <text:p/>
          </table:table-cell>
          <table:table-cell table:style-name="ce465" table:formula="of:=IF(AND([.Y293]&lt;&gt;0;[.Y29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оснащенные светодиодными лампами указателей поворота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94]=0;[.N294]=&quot;&quot;); &quot;&quot;; [.O294]*ROUND([.U294];0))">
            <text:p/>
          </table:table-cell>
          <table:table-cell table:style-name="ce543" table:formula="of:=IF(AND([.N294]=&quot;&quot;; [.U294]&lt;&gt;&quot;&quot;);&quot;?&quot;;IF(AND([.W294]&lt;&gt;0;[.W294]&lt;&gt;&quot;&quot;); &quot;р.&quot;; &quot;&quot;))">
            <text:p/>
          </table:table-cell>
          <table:table-cell table:style-name="ce562" table:formula="of:=IF(AND([.S294]&gt;0;[.U294]&gt;0); [.S294]*ROUND([.U294];0) / 1000; &quot;&quot;)">
            <text:p/>
          </table:table-cell>
          <table:table-cell table:style-name="ce543" table:formula="of:=IF(AND([.Y294]&lt;&gt;0;[.Y29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9" office:value-type="string" calcext:value-type="string">
            <text:p>•</text:p>
          </table:table-cell>
          <table:table-cell table:style-name="ce52" table:formula="of:=HYPERLINK(&quot;https://www.emi-penza.ru/p/642.3777-06 LED&quot;; &quot;642.3777-06 LED&quot;)" office:value-type="string" office:string-value="642.3777-06 LED" calcext:value-type="string">
            <text:p>642.3777-06 LED</text:p>
          </table:table-cell>
          <table:table-cell table:style-name="ce122" table:number-columns-repeated="3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24 В</text:p>
          </table:table-cell>
          <table:table-cell table:style-name="ce188"/>
          <table:table-cell table:style-name="ce122" office:value-type="string" calcext:value-type="string">
            <text:p>ГАЗ, <text:s/>РОСТСЕЛЬМАШ, оснащенные</text:p>
          </table:table-cell>
          <table:table-cell table:style-name="ce122" table:number-columns-repeated="2"/>
          <table:table-cell table:style-name="ce384" office:value-type="float" office:value="149" calcext:value-type="float">
            <text:p>149,00</text:p>
          </table:table-cell>
          <table:table-cell table:style-name="ce384" table:formula="of:=ROUND([.N295]*1.22; 2)" office:value-type="float" office:value="181.78" calcext:value-type="float">
            <text:p>181,78</text:p>
          </table:table-cell>
          <table:table-cell table:number-columns-repeated="2"/>
          <table:table-cell table:style-name="ce337"/>
          <table:table-cell table:style-name="ce274" office:value-type="float" office:value="35" calcext:value-type="float">
            <text:p>3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295]=0;[.N295]=&quot;&quot;); &quot;&quot;; [.O295]*ROUND([.U295];0))">
            <text:p/>
          </table:table-cell>
          <table:table-cell table:style-name="ce465" table:formula="of:=IF(AND([.N295]=&quot;&quot;; [.U295]&lt;&gt;&quot;&quot;);&quot;?&quot;;IF(AND([.W295]&lt;&gt;0;[.W295]&lt;&gt;&quot;&quot;); &quot;р.&quot;; &quot;&quot;))">
            <text:p/>
          </table:table-cell>
          <table:table-cell table:style-name="ce505" table:formula="of:=IF(AND([.S295]&gt;0;[.U295]&gt;0); [.S295]*ROUND([.U295];0) / 1000; &quot;&quot;)">
            <text:p/>
          </table:table-cell>
          <table:table-cell table:style-name="ce465" table:formula="of:=IF(AND([.Y295]&lt;&gt;0;[.Y29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calcext:value-type="string">
            <text:p>светодиодными лампами указателей поворота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296]=0;[.N296]=&quot;&quot;); &quot;&quot;; [.O296]*ROUND([.U296];0))">
            <text:p/>
          </table:table-cell>
          <table:table-cell table:style-name="ce543" table:formula="of:=IF(AND([.N296]=&quot;&quot;; [.U296]&lt;&gt;&quot;&quot;);&quot;?&quot;;IF(AND([.W296]&lt;&gt;0;[.W296]&lt;&gt;&quot;&quot;); &quot;р.&quot;; &quot;&quot;))">
            <text:p/>
          </table:table-cell>
          <table:table-cell table:style-name="ce562" table:formula="of:=IF(AND([.S296]&gt;0;[.U296]&gt;0); [.S296]*ROUND([.U296];0) / 1000; &quot;&quot;)">
            <text:p/>
          </table:table-cell>
          <table:table-cell table:style-name="ce543" table:formula="of:=IF(AND([.Y296]&lt;&gt;0;[.Y29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3.3777&quot;; &quot;643.3777&quot;)" office:value-type="string" office:string-value="643.3777" calcext:value-type="string">
            <text:p>643.3777</text:p>
          </table:table-cell>
          <table:table-cell table:style-name="ce111" office:value-type="string" calcext:value-type="string">
            <text:p>9112.3777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ПАЗ, формула нагрузки (3×21)×2+1×1,2 w + защита от КЗ</text:p>
          </table:table-cell>
          <table:table-cell table:style-name="ce111" table:number-columns-repeated="2"/>
          <table:table-cell table:style-name="ce248" office:value-type="float" office:value="285" calcext:value-type="float">
            <text:p>285,00</text:p>
          </table:table-cell>
          <table:table-cell table:style-name="ce248" table:formula="of:=ROUND([.N297]*1.22; 2)" office:value-type="float" office:value="347.7" calcext:value-type="float">
            <text:p>347,70</text:p>
          </table:table-cell>
          <table:table-cell table:number-columns-repeated="2"/>
          <table:table-cell table:style-name="ce337"/>
          <table:table-cell table:style-name="ce273" office:value-type="float" office:value="93" calcext:value-type="float">
            <text:p>9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97]=0;[.N297]=&quot;&quot;); &quot;&quot;; [.O297]*ROUND([.U297];0))">
            <text:p/>
          </table:table-cell>
          <table:table-cell table:style-name="ce355" table:formula="of:=IF(AND([.N297]=&quot;&quot;; [.U297]&lt;&gt;&quot;&quot;);&quot;?&quot;;IF(AND([.W297]&lt;&gt;0;[.W297]&lt;&gt;&quot;&quot;); &quot;р.&quot;; &quot;&quot;))">
            <text:p/>
          </table:table-cell>
          <table:table-cell table:style-name="ce375" table:formula="of:=IF(AND([.S297]&gt;0;[.U297]&gt;0); [.S297]*ROUND([.U297];0) / 1000; &quot;&quot;)">
            <text:p/>
          </table:table-cell>
          <table:table-cell table:style-name="ce355" table:formula="of:=IF(AND([.Y297]&lt;&gt;0;[.Y29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3.3777-01&quot;; &quot;643.3777-01&quot;)" office:value-type="string" office:string-value="643.3777-01" calcext:value-type="string">
            <text:p>643.3777-01</text:p>
          </table:table-cell>
          <table:table-cell table:style-name="ce111" office:value-type="string" calcext:value-type="string">
            <text:p>9112.3777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ПАЗ, формула нагрузки (3×21)×2+1×1,2 w</text:p>
          </table:table-cell>
          <table:table-cell table:style-name="ce111" table:number-columns-repeated="2"/>
          <table:table-cell table:style-name="ce248" office:value-type="float" office:value="212" calcext:value-type="float">
            <text:p>212,00</text:p>
          </table:table-cell>
          <table:table-cell table:style-name="ce248" table:formula="of:=ROUND([.N298]*1.22; 2)" office:value-type="float" office:value="258.64" calcext:value-type="float">
            <text:p>258,64</text:p>
          </table:table-cell>
          <table:table-cell table:number-columns-repeated="2"/>
          <table:table-cell table:style-name="ce337"/>
          <table:table-cell table:style-name="ce273" office:value-type="float" office:value="93" calcext:value-type="float">
            <text:p>9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98]=0;[.N298]=&quot;&quot;); &quot;&quot;; [.O298]*ROUND([.U298];0))">
            <text:p/>
          </table:table-cell>
          <table:table-cell table:style-name="ce355" table:formula="of:=IF(AND([.N298]=&quot;&quot;; [.U298]&lt;&gt;&quot;&quot;);&quot;?&quot;;IF(AND([.W298]&lt;&gt;0;[.W298]&lt;&gt;&quot;&quot;); &quot;р.&quot;; &quot;&quot;))">
            <text:p/>
          </table:table-cell>
          <table:table-cell table:style-name="ce375" table:formula="of:=IF(AND([.S298]&gt;0;[.U298]&gt;0); [.S298]*ROUND([.U298];0) / 1000; &quot;&quot;)">
            <text:p/>
          </table:table-cell>
          <table:table-cell table:style-name="ce355" table:formula="of:=IF(AND([.Y298]&lt;&gt;0;[.Y29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3.3777-02&quot;; &quot;643.3777-02&quot;)" office:value-type="string" office:string-value="643.3777-02" calcext:value-type="string">
            <text:p>643.3777-02</text:p>
          </table:table-cell>
          <table:table-cell table:style-name="ce111" table:number-columns-repeated="3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ПАЗ 32053, 32054, 3206 и их модификации</text:p>
          </table:table-cell>
          <table:table-cell table:style-name="ce111" table:number-columns-repeated="2"/>
          <table:table-cell table:style-name="ce248" office:value-type="float" office:value="1580" calcext:value-type="float">
            <text:p>1580,00</text:p>
          </table:table-cell>
          <table:table-cell table:style-name="ce248" table:formula="of:=ROUND([.N299]*1.22; 2)" office:value-type="float" office:value="1927.6" calcext:value-type="float">
            <text:p>1927,60</text:p>
          </table:table-cell>
          <table:table-cell table:number-columns-repeated="2"/>
          <table:table-cell table:style-name="ce337"/>
          <table:table-cell table:style-name="ce273" office:value-type="float" office:value="90" calcext:value-type="float">
            <text:p>9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299]=0;[.N299]=&quot;&quot;); &quot;&quot;; [.O299]*ROUND([.U299];0))">
            <text:p/>
          </table:table-cell>
          <table:table-cell table:style-name="ce355" table:formula="of:=IF(AND([.N299]=&quot;&quot;; [.U299]&lt;&gt;&quot;&quot;);&quot;?&quot;;IF(AND([.W299]&lt;&gt;0;[.W299]&lt;&gt;&quot;&quot;); &quot;р.&quot;; &quot;&quot;))">
            <text:p/>
          </table:table-cell>
          <table:table-cell table:style-name="ce375" table:formula="of:=IF(AND([.S299]&gt;0;[.U299]&gt;0); [.S299]*ROUND([.U299];0) / 1000; &quot;&quot;)">
            <text:p/>
          </table:table-cell>
          <table:table-cell table:style-name="ce355" table:formula="of:=IF(AND([.Y299]&lt;&gt;0;[.Y29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4.3777&quot;; &quot;644.3777&quot;)" office:value-type="string" office:string-value="644.3777" calcext:value-type="string">
            <text:p>644.3777</text:p>
          </table:table-cell>
          <table:table-cell table:style-name="ce111" office:value-type="string" calcext:value-type="string">
            <text:p>493.3747, 495.3747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 2108, 21093, 21099, 2110, 2118, 2170, иномарки</text:p>
          </table:table-cell>
          <table:table-cell table:style-name="ce111" table:number-columns-repeated="2"/>
          <table:table-cell table:style-name="ce248" office:value-type="float" office:value="87" calcext:value-type="float">
            <text:p>87,00</text:p>
          </table:table-cell>
          <table:table-cell table:style-name="ce248" table:formula="of:=ROUND([.N300]*1.22; 2)" office:value-type="float" office:value="106.14" calcext:value-type="float">
            <text:p>106,14</text:p>
          </table:table-cell>
          <table:table-cell table:number-columns-repeated="2"/>
          <table:table-cell table:style-name="ce337"/>
          <table:table-cell table:style-name="ce273" office:value-type="float" office:value="17" calcext:value-type="float">
            <text:p>1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00]=0;[.N300]=&quot;&quot;); &quot;&quot;; [.O300]*ROUND([.U300];0))">
            <text:p/>
          </table:table-cell>
          <table:table-cell table:style-name="ce355" table:formula="of:=IF(AND([.N300]=&quot;&quot;; [.U300]&lt;&gt;&quot;&quot;);&quot;?&quot;;IF(AND([.W300]&lt;&gt;0;[.W300]&lt;&gt;&quot;&quot;); &quot;р.&quot;; &quot;&quot;))">
            <text:p/>
          </table:table-cell>
          <table:table-cell table:style-name="ce375" table:formula="of:=IF(AND([.S300]&gt;0;[.U300]&gt;0); [.S300]*ROUND([.U300];0) / 1000; &quot;&quot;)">
            <text:p/>
          </table:table-cell>
          <table:table-cell table:style-name="ce355" table:formula="of:=IF(AND([.Y300]&lt;&gt;0;[.Y30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644.3777-01&quot;; &quot;644.3777-01&quot;)" office:value-type="string" office:string-value="644.3777-01" calcext:value-type="string">
            <text:p>644.3777-01</text:p>
          </table:table-cell>
          <table:table-cell table:style-name="ce122" office:value-type="string" calcext:value-type="string">
            <text:p>Hella 4AZ 001 879-021</text:p>
          </table:table-cell>
          <table:table-cell table:style-name="ce122" table:number-columns-repeated="2"/>
          <table:table-cell table:style-name="ce159" office:value-type="string" calcext:value-type="string">
            <text:p>реле поворотов</text:p>
          </table:table-cell>
          <table:table-cell table:style-name="ce122"/>
          <table:table-cell table:style-name="ce188" office:value-type="string" calcext:value-type="string">
            <text:p>24 В</text:p>
          </table:table-cell>
          <table:table-cell table:style-name="ce188"/>
          <table:table-cell table:style-name="ce122" office:value-type="string" calcext:value-type="string">
            <text:p>все типы автомобилей, формула нагрузки (2×21)×2 w</text:p>
          </table:table-cell>
          <table:table-cell table:style-name="ce122" table:number-columns-repeated="2"/>
          <table:table-cell table:style-name="ce384" office:value-type="float" office:value="150" calcext:value-type="float">
            <text:p>150,00</text:p>
          </table:table-cell>
          <table:table-cell table:style-name="ce384" table:formula="of:=ROUND([.N301]*1.22; 2)" office:value-type="float" office:value="183" calcext:value-type="float">
            <text:p>183,00</text:p>
          </table:table-cell>
          <table:table-cell table:number-columns-repeated="2"/>
          <table:table-cell table:style-name="ce337"/>
          <table:table-cell table:style-name="ce274" office:value-type="float" office:value="25" calcext:value-type="float">
            <text:p>2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01]=0;[.N301]=&quot;&quot;); &quot;&quot;; [.O301]*ROUND([.U301];0))">
            <text:p/>
          </table:table-cell>
          <table:table-cell table:style-name="ce465" table:formula="of:=IF(AND([.N301]=&quot;&quot;; [.U301]&lt;&gt;&quot;&quot;);&quot;?&quot;;IF(AND([.W301]&lt;&gt;0;[.W301]&lt;&gt;&quot;&quot;); &quot;р.&quot;; &quot;&quot;))">
            <text:p/>
          </table:table-cell>
          <table:table-cell table:style-name="ce505" table:formula="of:=IF(AND([.S301]&gt;0;[.U301]&gt;0); [.S301]*ROUND([.U301];0) / 1000; &quot;&quot;)">
            <text:p/>
          </table:table-cell>
          <table:table-cell table:style-name="ce465" table:formula="of:=IF(AND([.Y301]&lt;&gt;0;[.Y30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office:value-type="string" calcext:value-type="string">
            <text:p>712.3777-07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02]=0;[.N302]=&quot;&quot;); &quot;&quot;; [.O302]*ROUND([.U302];0))">
            <text:p/>
          </table:table-cell>
          <table:table-cell table:style-name="ce543" table:formula="of:=IF(AND([.N302]=&quot;&quot;; [.U302]&lt;&gt;&quot;&quot;);&quot;?&quot;;IF(AND([.W302]&lt;&gt;0;[.W302]&lt;&gt;&quot;&quot;); &quot;р.&quot;; &quot;&quot;))">
            <text:p/>
          </table:table-cell>
          <table:table-cell table:style-name="ce562" table:formula="of:=IF(AND([.S302]&gt;0;[.U302]&gt;0); [.S302]*ROUND([.U302];0) / 1000; &quot;&quot;)">
            <text:p/>
          </table:table-cell>
          <table:table-cell table:style-name="ce543" table:formula="of:=IF(AND([.Y302]&lt;&gt;0;[.Y30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4.3777-02 LED&quot;; &quot;644.3777-02 LED&quot;)" office:value-type="string" office:string-value="644.3777-02 LED" calcext:value-type="string">
            <text:p>644.3777-02 LED</text:p>
          </table:table-cell>
          <table:table-cell table:style-name="ce111" office:value-type="string" calcext:value-type="string">
            <text:p>495.3747-10</text:p>
          </table:table-cell>
          <table:table-cell table:style-name="ce111" table:number-columns-repeated="2"/>
          <table:table-cell table:style-name="ce158" office:value-type="string" calcext:value-type="string">
            <text:p>реле поворотов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 2108-2110, оснащённые светодиодными лампами</text:p>
          </table:table-cell>
          <table:table-cell table:style-name="ce111" table:number-columns-repeated="2"/>
          <table:table-cell table:style-name="ce248" office:value-type="float" office:value="154" calcext:value-type="float">
            <text:p>154,00</text:p>
          </table:table-cell>
          <table:table-cell table:style-name="ce248" table:formula="of:=ROUND([.N303]*1.22; 2)" office:value-type="float" office:value="187.88" calcext:value-type="float">
            <text:p>187,88</text:p>
          </table:table-cell>
          <table:table-cell table:number-columns-repeated="2"/>
          <table:table-cell table:style-name="ce337"/>
          <table:table-cell table:style-name="ce273" office:value-type="float" office:value="25" calcext:value-type="float">
            <text:p>2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03]=0;[.N303]=&quot;&quot;); &quot;&quot;; [.O303]*ROUND([.U303];0))">
            <text:p/>
          </table:table-cell>
          <table:table-cell table:style-name="ce355" table:formula="of:=IF(AND([.N303]=&quot;&quot;; [.U303]&lt;&gt;&quot;&quot;);&quot;?&quot;;IF(AND([.W303]&lt;&gt;0;[.W303]&lt;&gt;&quot;&quot;); &quot;р.&quot;; &quot;&quot;))">
            <text:p/>
          </table:table-cell>
          <table:table-cell table:style-name="ce375" table:formula="of:=IF(AND([.S303]&gt;0;[.U303]&gt;0); [.S303]*ROUND([.U303];0) / 1000; &quot;&quot;)">
            <text:p/>
          </table:table-cell>
          <table:table-cell table:style-name="ce355" table:formula="of:=IF(AND([.Y303]&lt;&gt;0;[.Y30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xmlns:calcext="urn:org:documentfoundation:names:experimental:calc:xmlns:calcext:1.0" xmlns:office="urn:oasis:names:tc:opendocument:xmlns:office:1.0" xmlns:table="urn:oasis:names:tc:opendocument:xmlns:table:1.0" xmlns:text="urn:oasis:names:tc:opendocument:xmlns:text:1.0" table:style-name="ro8">
          <table:table-cell/>
          <table:table-cell table:style-name="ce9"/>
          <table:table-cell table:style-name="ce52" office:value-type="string" office:string-value="644.3777-04 LED" calcext:value-type="string" table:formula="of:=HYPERLINK(&quot;https://www.emi-penza.ru/p/644.3777-04 LED&quot;; &quot;644.3777-04 LED&quot;)">
            <text:p>644.3777-04 LED</text:p>
          </table:table-cell>
          <table:table-cell table:style-name="ce122" table:number-columns-repeated="3"/>
          <table:table-cell table:style-name="ce159" office:value-type="string" office:string-value="реле поворотов" calcext:value-type="string">
            <text:p>реле поворотов</text:p>
          </table:table-cell>
          <table:table-cell table:style-name="ce122"/>
          <table:table-cell table:style-name="ce188" office:value-type="string" office:string-value="12 В" calcext:value-type="string">
            <text:p>12 В</text:p>
          </table:table-cell>
          <table:table-cell table:style-name="ce188"/>
          <table:table-cell table:style-name="ce122" office:value-type="string" office:string-value="снегоходы, квадроциклы, оснащённые" calcext:value-type="string">
            <text:p>снегоходы, квадроциклы, оснащённые</text:p>
          </table:table-cell>
          <table:table-cell table:style-name="ce122" table:number-columns-repeated="2"/>
          <table:table-cell table:style-name="ce384" office:value-type="float" office:value="350" calcext:value-type="float">
            <text:p>350,00</text:p>
          </table:table-cell>
          <table:table-cell table:style-name="ce384" office:value-type="float" office:value="427" calcext:value-type="float" table:formula="of:=ROUND([.N304]*1.22; 2)">
            <text:p>427,00</text:p>
          </table:table-cell>
          <table:table-cell table:number-columns-repeated="2"/>
          <table:table-cell table:style-name="ce337"/>
          <table:table-cell table:style-name="ce274" office:value-type="float" office:value="35" calcext:value-type="float">
            <text:p>3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04]=0;[.N304]=&quot;&quot;); &quot;&quot;; [.O304]*ROUND([.U304];0))">
            <text:p/>
          </table:table-cell>
          <table:table-cell table:style-name="ce465" table:formula="of:=IF(AND([.N304]=&quot;&quot;; [.U304]&lt;&gt;&quot;&quot;);&quot;?&quot;;IF(AND([.W304]&lt;&gt;0;[.W304]&lt;&gt;&quot;&quot;); &quot;р.&quot;; &quot;&quot;))">
            <text:p/>
          </table:table-cell>
          <table:table-cell table:style-name="ce505" table:formula="of:=IF(AND([.S304]&gt;0;[.U304]&gt;0); [.S304]*ROUND([.U304];0) / 1000; &quot;&quot;)">
            <text:p/>
          </table:table-cell>
          <table:table-cell table:style-name="ce465" table:formula="of:=IF(AND([.Y304]&lt;&gt;0;[.Y30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xmlns:calcext="urn:org:documentfoundation:names:experimental:calc:xmlns:calcext:1.0" xmlns:office="urn:oasis:names:tc:opendocument:xmlns:office:1.0" xmlns:table="urn:oasis:names:tc:opendocument:xmlns:table:1.0" xmlns:text="urn:oasis:names:tc:opendocument:xmlns:text:1.0"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office:value-type="string" office:string-value="светодиодными лампами указателей поворота" calcext:value-type="string">
            <text:p>светодиодными лампами указателей поворота</text:p>
          </table:table-cell>
          <table:table-cell table:style-name="ce123" table:number-columns-repeated="2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05]=0;[.N305]=&quot;&quot;); &quot;&quot;; [.O305]*ROUND([.U305];0))">
            <text:p/>
          </table:table-cell>
          <table:table-cell table:style-name="ce543" table:formula="of:=IF(AND([.N305]=&quot;&quot;; [.U305]&lt;&gt;&quot;&quot;);&quot;?&quot;;IF(AND([.W305]&lt;&gt;0;[.W305]&lt;&gt;&quot;&quot;); &quot;р.&quot;; &quot;&quot;))">
            <text:p/>
          </table:table-cell>
          <table:table-cell table:style-name="ce562" table:formula="of:=IF(AND([.S305]&gt;0;[.U305]&gt;0); [.S305]*ROUND([.U305];0) / 1000; &quot;&quot;)">
            <text:p/>
          </table:table-cell>
          <table:table-cell table:style-name="ce543" table:formula="of:=IF(AND([.Y305]&lt;&gt;0;[.Y30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9" office:value-type="string" calcext:value-type="string">
            <text:p>•</text:p>
          </table:table-cell>
          <table:table-cell table:style-name="ce52_tail_no_border" table:formula="of:=HYPERLINK(&quot;https://www.emi-penza.ru/p/644.3777-05&quot;; &quot;644.3777-05&quot;)" office:value-type="string" office:string-value="644.3777-05" calcext:value-type="string">
            <text:p>644.3777-05</text:p>
          </table:table-cell>
          <table:table-cell table:style-name="ce162_tail_no_border" office:value-type="string" calcext:value-type="string">
            <text:p>VD-SGD202 HIGER</text:p>
          </table:table-cell>
          <table:table-cell table:style-name="ce122_tail_no_border" table:number-columns-repeated="2"/>
          <table:table-cell table:style-name="ce159_tail_no_border" office:value-type="string" calcext:value-type="string">
            <text:p>реле поворотов</text:p>
          </table:table-cell>
          <table:table-cell table:style-name="ce122_tail_no_border"/>
          <table:table-cell table:style-name="ce188_tail_no_border" office:value-type="string" calcext:value-type="string">
            <text:p>24 В</text:p>
          </table:table-cell>
          <table:table-cell table:style-name="ce188_tail_no_border"/>
          <table:table-cell table:style-name="ce122_tail_no_border" office:value-type="string" calcext:value-type="string">
            <text:p>JAC, DONGFENG, HOWO, FAW FOTON, SHACHMAN,</text:p>
          </table:table-cell>
          <table:table-cell table:style-name="ce122_tail_no_border"/>
          <table:table-cell table:style-name="ce188_tail_no_border"/>
          <table:table-cell table:style-name="ce253_tail_no_border" office:value-type="float" office:value="355" calcext:value-type="float">
            <text:p>355,00</text:p>
          </table:table-cell>
          <table:table-cell table:style-name="ce253_tail_no_border" table:formula="of:=ROUND([.N306]*1.22; 2)" office:value-type="float" office:value="433.1" calcext:value-type="float">
            <text:p>433,10</text:p>
          </table:table-cell>
          <table:table-cell table:number-columns-repeated="2"/>
          <table:table-cell table:style-name="ce347_tail_no_border"/>
          <table:table-cell table:style-name="ce274_tail_no_border" office:value-type="float" office:value="35" calcext:value-type="float">
            <text:p>35</text:p>
          </table:table-cell>
          <table:table-cell table:style-name="ce274_tail_no_border"/>
          <table:table-cell table:style-name="ce299_tail_no_border" office:value-type="float" office:value="0" calcext:value-type="float">
            <text:p>0</text:p>
          </table:table-cell>
          <table:table-cell table:style-name="ce274_tail_no_border"/>
          <table:table-cell table:style-name="ce409_tail_no_border" table:formula="of:=IF(OR([.U306]=0;[.N306]=&quot;&quot;); &quot;&quot;; [.O306]*ROUND([.U306];0))">
            <text:p/>
          </table:table-cell>
          <table:table-cell table:style-name="ce442_tail_no_border" table:formula="of:=IF(AND([.N306]=&quot;&quot;; [.U306]&lt;&gt;&quot;&quot;);&quot;?&quot;;IF(AND([.W306]&lt;&gt;0;[.W306]&lt;&gt;&quot;&quot;); &quot;р.&quot;; &quot;&quot;))">
            <text:p/>
          </table:table-cell>
          <table:table-cell table:style-name="ce459_tail_no_border" table:formula="of:=IF(AND([.S306]&gt;0;[.U306]&gt;0); [.S306]*ROUND([.U306];0) / 1000; &quot;&quot;)">
            <text:p/>
          </table:table-cell>
          <table:table-cell table:style-name="ce442_tail_no_border" table:formula="of:=IF(AND([.Y306]&lt;&gt;0;[.Y306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5">
          <table:table-cell/>
          <table:table-cell table:style-name="ce3_tail_no_border"/>
          <table:table-cell table:style-name="ce52_tail_no_border_second"/>
          <table:table-cell table:style-name="ce122_tail_no_border_second" table:number-columns-repeated="3"/>
          <table:table-cell table:style-name="ce159_tail_no_border_second"/>
          <table:table-cell table:style-name="ce122_tail_no_border_second"/>
          <table:table-cell table:style-name="ce188_tail_no_border_second" table:number-columns-repeated="2"/>
          <table:table-cell table:style-name="ce122_tail_no_border_second" office:value-type="string" calcext:value-type="string">
            <text:p>Higer, Golden Dragon, Yutong</text:p>
          </table:table-cell>
          <table:table-cell table:style-name="ce122_tail_no_border_second"/>
          <table:table-cell table:style-name="ce188_tail_no_border_second"/>
          <table:table-cell table:style-name="ce253_tail_no_border_second" table:number-columns-repeated="2"/>
          <table:table-cell table:number-columns-repeated="2"/>
          <table:table-cell table:style-name="ce347_tail_no_border"/>
          <table:table-cell table:style-name="ce364" table:number-columns-repeated="2"/>
          <table:table-cell table:style-name="ce399"/>
          <table:table-cell table:style-name="ce364"/>
          <table:table-cell table:style-name="ce409_tail_no_border_second"/>
          <table:table-cell table:style-name="ce442_tail_no_border_second"/>
          <table:table-cell table:style-name="ce459_tail_no_border_second"/>
          <table:table-cell table:style-name="ce442_tail_no_border_second"/>
          <table:table-cell table:style-name="ce347_tail_no_border"/>
          <table:table-cell table:number-columns-repeated="974"/>
        </table:table-row>
        <table:table-row table:style-name="ro17">
          <table:table-cell/>
          <table:table-cell table:style-name="ce3_tail_no_border"/>
          <table:table-cell table:number-columns-repeated="15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308]=0;[.N308]=&quot;&quot;); &quot;&quot;; [.O308]*ROUND([.U308];0))">
            <text:p/>
          </table:table-cell>
          <table:table-cell table:style-name="ce548_tail_no_border" table:formula="of:=IF(AND([.N308]=&quot;&quot;; [.U308]&lt;&gt;&quot;&quot;);&quot;?&quot;;IF(AND([.W308]&lt;&gt;0;[.W308]&lt;&gt;&quot;&quot;); &quot;р.&quot;; &quot;&quot;))">
            <text:p/>
          </table:table-cell>
          <table:table-cell table:style-name="ce459_tail_no_border" table:formula="of:=IF(AND([.S308]&gt;0;[.U308]&gt;0); [.S308]*ROUND([.U308];0) / 1000; &quot;&quot;)">
            <text:p/>
          </table:table-cell>
          <table:table-cell table:style-name="ce548_tail_no_border" table:formula="of:=IF(AND([.Y308]&lt;&gt;0;[.Y308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автоэлектроника — другие реле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492"/>
          <table:table-cell table:style-name="ce458"/>
          <table:table-cell table:style-name="ce527" table:formula="of:=IF(OR([.U309]=0;[.N309]=&quot;&quot;); &quot;&quot;; [.O309]*ROUND([.U309];0))">
            <text:p/>
          </table:table-cell>
          <table:table-cell table:style-name="ce547" table:formula="of:=IF(AND([.N309]=&quot;&quot;; [.U309]&lt;&gt;&quot;&quot;);&quot;?&quot;;IF(AND([.W309]&lt;&gt;0;[.W309]&lt;&gt;&quot;&quot;); &quot;р.&quot;; &quot;&quot;))">
            <text:p/>
          </table:table-cell>
          <table:table-cell table:style-name="ce566" table:formula="of:=IF(AND([.S309]&gt;0;[.U309]&gt;0); [.S309]*ROUND([.U309];0) / 1000; &quot;&quot;)">
            <text:p/>
          </table:table-cell>
          <table:table-cell table:style-name="ce547" table:formula="of:=IF(AND([.Y309]&lt;&gt;0;[.Y30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310]=0;[.N310]=&quot;&quot;); &quot;&quot;; [.O310]*ROUND([.U310];0))">
            <text:p/>
          </table:table-cell>
          <table:table-cell table:style-name="ce548" table:formula="of:=IF(AND([.N310]=&quot;&quot;; [.U310]&lt;&gt;&quot;&quot;);&quot;?&quot;;IF(AND([.W310]&lt;&gt;0;[.W310]&lt;&gt;&quot;&quot;); &quot;р.&quot;; &quot;&quot;))">
            <text:p/>
          </table:table-cell>
          <table:table-cell table:style-name="ce493" table:formula="of:=IF(AND([.S310]&gt;0;[.U310]&gt;0); [.S310]*ROUND([.U310];0) / 1000; &quot;&quot;)">
            <text:p/>
          </table:table-cell>
          <table:table-cell table:style-name="ce548" table:formula="of:=IF(AND([.Y310]&lt;&gt;0;[.Y31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1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311]=0;[.N311]=&quot;&quot;); &quot;&quot;; [.O311]*ROUND([.U311];0))">
            <text:p/>
          </table:table-cell>
          <table:table-cell table:style-name="ce548" table:formula="of:=IF(AND([.N311]=&quot;&quot;; [.U311]&lt;&gt;&quot;&quot;);&quot;?&quot;;IF(AND([.W311]&lt;&gt;0;[.W311]&lt;&gt;&quot;&quot;); &quot;р.&quot;; &quot;&quot;))">
            <text:p/>
          </table:table-cell>
          <table:table-cell table:style-name="ce493" table:formula="of:=IF(AND([.S311]&gt;0;[.U311]&gt;0); [.S311]*ROUND([.U311];0) / 1000; &quot;&quot;)">
            <text:p/>
          </table:table-cell>
          <table:table-cell table:style-name="ce548" table:formula="of:=IF(AND([.Y311]&lt;&gt;0;[.Y31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BUK-01&quot;; &quot;БУК-01&quot;)" office:value-type="string" office:string-value="БУК-01" calcext:value-type="string">
            <text:p>БУК-01</text:p>
          </table:table-cell>
          <table:table-cell table:style-name="ce111" table:number-columns-repeated="3"/>
          <table:table-cell table:style-name="ce158" office:value-type="string" calcext:value-type="string">
            <text:p>блок управления краном отопителя 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ель Next, Газель 2020</text:p>
          </table:table-cell>
          <table:table-cell table:style-name="ce111" table:number-columns-repeated="2"/>
          <table:table-cell table:style-name="ce248" office:value-type="float" office:value="850" calcext:value-type="float">
            <text:p>850,00</text:p>
          </table:table-cell>
          <table:table-cell table:style-name="ce248" table:formula="of:=ROUND([.N312]*1.22; 2)" office:value-type="float" office:value="1037" calcext:value-type="float">
            <text:p>1037,00</text:p>
          </table:table-cell>
          <table:table-cell table:number-columns-repeated="2"/>
          <table:table-cell table:style-name="ce337"/>
          <table:table-cell table:style-name="ce273" office:value-type="float" office:value="98" calcext:value-type="float">
            <text:p>98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12]=0;[.N312]=&quot;&quot;); &quot;&quot;; [.O312]*ROUND([.U312];0))">
            <text:p/>
          </table:table-cell>
          <table:table-cell table:style-name="ce355" table:formula="of:=IF(AND([.N312]=&quot;&quot;; [.U312]&lt;&gt;&quot;&quot;);&quot;?&quot;;IF(AND([.W312]&lt;&gt;0;[.W312]&lt;&gt;&quot;&quot;); &quot;р.&quot;; &quot;&quot;))">
            <text:p/>
          </table:table-cell>
          <table:table-cell table:style-name="ce375" table:formula="of:=IF(AND([.S312]&gt;0;[.U312]&gt;0); [.S312]*ROUND([.U312];0) / 1000; &quot;&quot;)">
            <text:p/>
          </table:table-cell>
          <table:table-cell table:style-name="ce355" table:formula="of:=IF(AND([.Y312]&lt;&gt;0;[.Y31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9"/>
          <table:table-cell table:style-name="ce52" table:formula="of:=HYPERLINK(&quot;https://www.emi-penza.ru/p/48.3787&quot;; &quot;48.3787&quot;)" office:value-type="string" office:string-value="48.3787" calcext:value-type="string">
            <text:p>48.3787</text:p>
          </table:table-cell>
          <table:table-cell table:style-name="ce122" office:value-type="string" calcext:value-type="string">
            <text:p>526.3747</text:p>
          </table:table-cell>
          <table:table-cell table:style-name="ce122" table:number-columns-repeated="2"/>
          <table:table-cell table:style-name="ce159" office:value-type="string" calcext:value-type="string">
            <text:p>реле стеклоочистителя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ВАЗ 2108-2115, 2118, 2120</text:p>
          </table:table-cell>
          <table:table-cell table:style-name="ce122" table:number-columns-repeated="2"/>
          <table:table-cell table:style-name="ce384" office:value-type="float" office:value="104" calcext:value-type="float">
            <text:p>104,00</text:p>
          </table:table-cell>
          <table:table-cell table:style-name="ce384" table:formula="of:=ROUND([.N313]*1.22; 2)" office:value-type="float" office:value="126.88" calcext:value-type="float">
            <text:p>126,88</text:p>
          </table:table-cell>
          <table:table-cell table:number-columns-repeated="2"/>
          <table:table-cell table:style-name="ce337"/>
          <table:table-cell table:style-name="ce274" office:value-type="float" office:value="20" calcext:value-type="float">
            <text:p>20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13]=0;[.N313]=&quot;&quot;); &quot;&quot;; [.O313]*ROUND([.U313];0))">
            <text:p/>
          </table:table-cell>
          <table:table-cell table:style-name="ce465" table:formula="of:=IF(AND([.N313]=&quot;&quot;; [.U313]&lt;&gt;&quot;&quot;);&quot;?&quot;;IF(AND([.W313]&lt;&gt;0;[.W313]&lt;&gt;&quot;&quot;); &quot;р.&quot;; &quot;&quot;))">
            <text:p/>
          </table:table-cell>
          <table:table-cell table:style-name="ce505" table:formula="of:=IF(AND([.S313]&gt;0;[.U313]&gt;0); [.S313]*ROUND([.U313];0) / 1000; &quot;&quot;)">
            <text:p/>
          </table:table-cell>
          <table:table-cell table:style-name="ce465" table:formula="of:=IF(AND([.Y313]&lt;&gt;0;[.Y31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в картонной коробке</text:p>
          </table:table-cell>
          <table:table-cell table:style-name="ce250" office:value-type="float" office:value="111" calcext:value-type="float">
            <text:p>111,00</text:p>
          </table:table-cell>
          <table:table-cell table:style-name="ce250" table:formula="of:=ROUND([.N314]*1.22; 2)" office:value-type="float" office:value="135.42" calcext:value-type="float">
            <text:p>135,42</text:p>
          </table:table-cell>
          <table:table-cell table:number-columns-repeated="2"/>
          <table:table-cell table:style-name="ce337"/>
          <table:table-cell table:style-name="ce275" office:value-type="float" office:value="24" calcext:value-type="float">
            <text:p>24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314]=0;[.N314]=&quot;&quot;); &quot;&quot;; [.O314]*ROUND([.U314];0))">
            <text:p/>
          </table:table-cell>
          <table:table-cell table:style-name="ce543" table:formula="of:=IF(AND([.N314]=&quot;&quot;; [.U314]&lt;&gt;&quot;&quot;);&quot;?&quot;;IF(AND([.W314]&lt;&gt;0;[.W314]&lt;&gt;&quot;&quot;); &quot;р.&quot;; &quot;&quot;))">
            <text:p/>
          </table:table-cell>
          <table:table-cell table:style-name="ce562" table:formula="of:=IF(AND([.S314]&gt;0;[.U314]&gt;0); [.S314]*ROUND([.U314];0) / 1000; &quot;&quot;)">
            <text:p/>
          </table:table-cell>
          <table:table-cell table:style-name="ce543" table:formula="of:=IF(AND([.Y314]&lt;&gt;0;[.Y31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9"/>
          <table:table-cell table:style-name="ce52" table:formula="of:=HYPERLINK(&quot;https://www.emi-penza.ru/p/48.3787-01&quot;; &quot;48.3787-01&quot;)" office:value-type="string" office:string-value="48.3787-01" calcext:value-type="string">
            <text:p>48.3787-01</text:p>
          </table:table-cell>
          <table:table-cell office:value-type="string" calcext:value-type="string">
            <text:p>54.3777, 411.3777</text:p>
          </table:table-cell>
          <table:table-cell table:style-name="ce122" table:number-columns-repeated="2"/>
          <table:table-cell table:style-name="ce217" office:value-type="string" calcext:value-type="string">
            <text:p>реле стеклоочистителя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ВАЗ 2108, 2109, 2113, 2114, 2115, 2170</text:p>
          </table:table-cell>
          <table:table-cell table:style-name="ce122" table:number-columns-repeated="2"/>
          <table:table-cell table:style-name="ce384" office:value-type="float" office:value="249" calcext:value-type="float">
            <text:p>249,00</text:p>
          </table:table-cell>
          <table:table-cell table:style-name="ce384" table:formula="of:=ROUND([.N315]*1.22; 2)" office:value-type="float" office:value="303.78" calcext:value-type="float">
            <text:p>303,78</text:p>
          </table:table-cell>
          <table:table-cell table:number-columns-repeated="2"/>
          <table:table-cell table:style-name="ce337"/>
          <table:table-cell table:style-name="ce274" office:value-type="float" office:value="25" calcext:value-type="float">
            <text:p>2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15]=0;[.N315]=&quot;&quot;); &quot;&quot;; [.O315]*ROUND([.U315];0))">
            <text:p/>
          </table:table-cell>
          <table:table-cell table:style-name="ce465" table:formula="of:=IF(AND([.N315]=&quot;&quot;; [.U315]&lt;&gt;&quot;&quot;);&quot;?&quot;;IF(AND([.W315]&lt;&gt;0;[.W315]&lt;&gt;&quot;&quot;); &quot;р.&quot;; &quot;&quot;))">
            <text:p/>
          </table:table-cell>
          <table:table-cell table:style-name="ce505" table:formula="of:=IF(AND([.S315]&gt;0;[.U315]&gt;0); [.S315]*ROUND([.U315];0) / 1000; &quot;&quot;)">
            <text:p/>
          </table:table-cell>
          <table:table-cell table:style-name="ce465" table:formula="of:=IF(AND([.Y315]&lt;&gt;0;[.Y31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723.3777-01</text:p>
          </table:table-cell>
          <table:table-cell table:style-name="ce123" table:number-columns-repeated="2"/>
          <table:table-cell table:style-name="ce204" office:value-type="string" calcext:value-type="string">
            <text:p>(программная регулировка паузы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Калина, Гранта, ГАЗ311, Газель-Бизнес</text:p>
          </table:table-cell>
          <table:table-cell table:style-name="ce123"/>
          <table:table-cell table:style-name="ce267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16]=0;[.N316]=&quot;&quot;); &quot;&quot;; [.O316]*ROUND([.U316];0))">
            <text:p/>
          </table:table-cell>
          <table:table-cell table:style-name="ce543" table:formula="of:=IF(AND([.N316]=&quot;&quot;; [.U316]&lt;&gt;&quot;&quot;);&quot;?&quot;;IF(AND([.W316]&lt;&gt;0;[.W316]&lt;&gt;&quot;&quot;); &quot;р.&quot;; &quot;&quot;))">
            <text:p/>
          </table:table-cell>
          <table:table-cell table:style-name="ce562" table:formula="of:=IF(AND([.S316]&gt;0;[.U316]&gt;0); [.S316]*ROUND([.U316];0) / 1000; &quot;&quot;)">
            <text:p/>
          </table:table-cell>
          <table:table-cell table:style-name="ce543" table:formula="of:=IF(AND([.Y316]&lt;&gt;0;[.Y31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48.3787-03&quot;; &quot;48.3787-03&quot;)" office:value-type="string" office:string-value="48.3787-03" calcext:value-type="string">
            <text:p>48.3787-03</text:p>
          </table:table-cell>
          <table:table-cell table:style-name="ce111" office:value-type="string" calcext:value-type="string">
            <text:p>526.3747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 2108-2115, Приора, Калина, Гранта</text:p>
          </table:table-cell>
          <table:table-cell table:style-name="ce111" table:number-columns-repeated="2"/>
          <table:table-cell table:style-name="ce248" office:value-type="float" office:value="224" calcext:value-type="float">
            <text:p>224,00</text:p>
          </table:table-cell>
          <table:table-cell table:style-name="ce248" table:formula="of:=ROUND([.N317]*1.22; 2)" office:value-type="float" office:value="273.28" calcext:value-type="float">
            <text:p>273,28</text:p>
          </table:table-cell>
          <table:table-cell table:number-columns-repeated="2"/>
          <table:table-cell table:style-name="ce337"/>
          <table:table-cell table:style-name="ce275" office:value-type="float" office:value="40" calcext:value-type="float">
            <text:p>4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17]=0;[.N317]=&quot;&quot;); &quot;&quot;; [.O317]*ROUND([.U317];0))">
            <text:p/>
          </table:table-cell>
          <table:table-cell table:style-name="ce355" table:formula="of:=IF(AND([.N317]=&quot;&quot;; [.U317]&lt;&gt;&quot;&quot;);&quot;?&quot;;IF(AND([.W317]&lt;&gt;0;[.W317]&lt;&gt;&quot;&quot;); &quot;р.&quot;; &quot;&quot;))">
            <text:p/>
          </table:table-cell>
          <table:table-cell table:style-name="ce375" table:formula="of:=IF(AND([.S317]&gt;0;[.U317]&gt;0); [.S317]*ROUND([.U317];0) / 1000; &quot;&quot;)">
            <text:p/>
          </table:table-cell>
          <table:table-cell table:style-name="ce355" table:formula="of:=IF(AND([.Y317]&lt;&gt;0;[.Y31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48.3787-04&quot;; &quot;48.3787-04&quot;)" office:value-type="string" office:string-value="48.3787-04" calcext:value-type="string">
            <text:p>48.3787-04</text:p>
          </table:table-cell>
          <table:table-cell table:style-name="ce111" office:value-type="string" calcext:value-type="string">
            <text:p>526.3747-04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ель-Бизнес</text:p>
          </table:table-cell>
          <table:table-cell table:style-name="ce111" table:number-columns-repeated="2"/>
          <table:table-cell table:style-name="ce248" office:value-type="float" office:value="232" calcext:value-type="float">
            <text:p>232,00</text:p>
          </table:table-cell>
          <table:table-cell table:style-name="ce248" table:formula="of:=ROUND([.N318]*1.22; 2)" office:value-type="float" office:value="283.04" calcext:value-type="float">
            <text:p>283,04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18]=0;[.N318]=&quot;&quot;); &quot;&quot;; [.O318]*ROUND([.U318];0))">
            <text:p/>
          </table:table-cell>
          <table:table-cell table:style-name="ce355" table:formula="of:=IF(AND([.N318]=&quot;&quot;; [.U318]&lt;&gt;&quot;&quot;);&quot;?&quot;;IF(AND([.W318]&lt;&gt;0;[.W318]&lt;&gt;&quot;&quot;); &quot;р.&quot;; &quot;&quot;))">
            <text:p/>
          </table:table-cell>
          <table:table-cell table:style-name="ce375" table:formula="of:=IF(AND([.S318]&gt;0;[.U318]&gt;0); [.S318]*ROUND([.U318];0) / 1000; &quot;&quot;)">
            <text:p/>
          </table:table-cell>
          <table:table-cell table:style-name="ce355" table:formula="of:=IF(AND([.Y318]&lt;&gt;0;[.Y31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48.3787-05&quot;; &quot;48.3787-05&quot;)" office:value-type="string" office:string-value="48.3787-05" calcext:value-type="string">
            <text:p>48.3787-05</text:p>
          </table:table-cell>
          <table:table-cell table:style-name="ce111" office:value-type="string" calcext:value-type="string">
            <text:p>528.3747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 2108, 2109, 2110, Шевроле Нива, АЗЛК-2141, УАЗ</text:p>
          </table:table-cell>
          <table:table-cell table:style-name="ce111" table:number-columns-repeated="2"/>
          <table:table-cell table:style-name="ce248" office:value-type="float" office:value="99" calcext:value-type="float">
            <text:p>99,00</text:p>
          </table:table-cell>
          <table:table-cell table:style-name="ce248" table:formula="of:=ROUND([.N319]*1.22; 2)" office:value-type="float" office:value="120.78" calcext:value-type="float">
            <text:p>120,78</text:p>
          </table:table-cell>
          <table:table-cell table:number-columns-repeated="2"/>
          <table:table-cell table:style-name="ce337"/>
          <table:table-cell table:style-name="ce273" office:value-type="float" office:value="60" calcext:value-type="float">
            <text:p>6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19]=0;[.N319]=&quot;&quot;); &quot;&quot;; [.O319]*ROUND([.U319];0))">
            <text:p/>
          </table:table-cell>
          <table:table-cell table:style-name="ce355" table:formula="of:=IF(AND([.N319]=&quot;&quot;; [.U319]&lt;&gt;&quot;&quot;);&quot;?&quot;;IF(AND([.W319]&lt;&gt;0;[.W319]&lt;&gt;&quot;&quot;); &quot;р.&quot;; &quot;&quot;))">
            <text:p/>
          </table:table-cell>
          <table:table-cell table:style-name="ce375" table:formula="of:=IF(AND([.S319]&gt;0;[.U319]&gt;0); [.S319]*ROUND([.U319];0) / 1000; &quot;&quot;)">
            <text:p/>
          </table:table-cell>
          <table:table-cell table:style-name="ce355" table:formula="of:=IF(AND([.Y319]&lt;&gt;0;[.Y31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9"/>
          <table:table-cell table:style-name="ce52" table:formula="of:=HYPERLINK(&quot;https://www.emi-penza.ru/p/48.3787-07&quot;; &quot;48.3787-07&quot;)" office:value-type="string" office:string-value="48.3787-07" calcext:value-type="string">
            <text:p>48.3787-07</text:p>
          </table:table-cell>
          <table:table-cell office:value-type="string" calcext:value-type="string">
            <text:p>721.3777-01,</text:p>
          </table:table-cell>
          <table:table-cell table:style-name="ce122" table:number-columns-repeated="2"/>
          <table:table-cell table:style-name="ce217" office:value-type="string" calcext:value-type="string">
            <text:p>реле стеклоочистителя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ВАЗ 2108-2121 (старый блок предохранителей),</text:p>
          </table:table-cell>
          <table:table-cell table:style-name="ce122" table:number-columns-repeated="2"/>
          <table:table-cell table:style-name="ce384" office:value-type="float" office:value="404" calcext:value-type="float">
            <text:p>404,00</text:p>
          </table:table-cell>
          <table:table-cell table:style-name="ce384" table:formula="of:=ROUND([.N320]*1.22; 2)" office:value-type="float" office:value="492.88" calcext:value-type="float">
            <text:p>492,88</text:p>
          </table:table-cell>
          <table:table-cell table:number-columns-repeated="2"/>
          <table:table-cell table:style-name="ce337"/>
          <table:table-cell table:style-name="ce274" office:value-type="float" office:value="25" calcext:value-type="float">
            <text:p>2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20]=0;[.N320]=&quot;&quot;); &quot;&quot;; [.O320]*ROUND([.U320];0))">
            <text:p/>
          </table:table-cell>
          <table:table-cell table:style-name="ce465" table:formula="of:=IF(AND([.N320]=&quot;&quot;; [.U320]&lt;&gt;&quot;&quot;);&quot;?&quot;;IF(AND([.W320]&lt;&gt;0;[.W320]&lt;&gt;&quot;&quot;); &quot;р.&quot;; &quot;&quot;))">
            <text:p/>
          </table:table-cell>
          <table:table-cell table:style-name="ce505" table:formula="of:=IF(AND([.S320]&gt;0;[.U320]&gt;0); [.S320]*ROUND([.U320];0) / 1000; &quot;&quot;)">
            <text:p/>
          </table:table-cell>
          <table:table-cell table:style-name="ce465" table:formula="of:=IF(AND([.Y320]&lt;&gt;0;[.Y32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413.377</text:p>
          </table:table-cell>
          <table:table-cell table:style-name="ce123" table:number-columns-repeated="2"/>
          <table:table-cell table:style-name="ce204" office:value-type="string" calcext:value-type="string">
            <text:p>(программная регулировка паузы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Шевроле Нива, АЗЛК-2141, ИЖ-2126, УАЗ 3160</text:p>
          </table:table-cell>
          <table:table-cell table:style-name="ce123"/>
          <table:table-cell table:style-name="ce267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21]=0;[.N321]=&quot;&quot;); &quot;&quot;; [.O321]*ROUND([.U321];0))">
            <text:p/>
          </table:table-cell>
          <table:table-cell table:style-name="ce543" table:formula="of:=IF(AND([.N321]=&quot;&quot;; [.U321]&lt;&gt;&quot;&quot;);&quot;?&quot;;IF(AND([.W321]&lt;&gt;0;[.W321]&lt;&gt;&quot;&quot;); &quot;р.&quot;; &quot;&quot;))">
            <text:p/>
          </table:table-cell>
          <table:table-cell table:style-name="ce562" table:formula="of:=IF(AND([.S321]&gt;0;[.U321]&gt;0); [.S321]*ROUND([.U321];0) / 1000; &quot;&quot;)">
            <text:p/>
          </table:table-cell>
          <table:table-cell table:style-name="ce543" table:formula="of:=IF(AND([.Y321]&lt;&gt;0;[.Y32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&quot;; &quot;58.3777&quot;)" office:value-type="string" office:string-value="58.3777" calcext:value-type="string">
            <text:p>58.3777</text:p>
          </table:table-cell>
          <table:table-cell table:style-name="ce111" office:value-type="string" calcext:value-type="string">
            <text:p>РСО 502.3747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194" calcext:value-type="float">
            <text:p>194,00</text:p>
          </table:table-cell>
          <table:table-cell table:style-name="ce248" table:formula="of:=ROUND([.N322]*1.22; 2)" office:value-type="float" office:value="236.68" calcext:value-type="float">
            <text:p>236,68</text:p>
          </table:table-cell>
          <table:table-cell table:number-columns-repeated="2"/>
          <table:table-cell table:style-name="ce337"/>
          <table:table-cell table:style-name="ce273" office:value-type="float" office:value="90" calcext:value-type="float">
            <text:p>9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22]=0;[.N322]=&quot;&quot;); &quot;&quot;; [.O322]*ROUND([.U322];0))">
            <text:p/>
          </table:table-cell>
          <table:table-cell table:style-name="ce355" table:formula="of:=IF(AND([.N322]=&quot;&quot;; [.U322]&lt;&gt;&quot;&quot;);&quot;?&quot;;IF(AND([.W322]&lt;&gt;0;[.W322]&lt;&gt;&quot;&quot;); &quot;р.&quot;; &quot;&quot;))">
            <text:p/>
          </table:table-cell>
          <table:table-cell table:style-name="ce375" table:formula="of:=IF(AND([.S322]&gt;0;[.U322]&gt;0); [.S322]*ROUND([.U322];0) / 1000; &quot;&quot;)">
            <text:p/>
          </table:table-cell>
          <table:table-cell table:style-name="ce355" table:formula="of:=IF(AND([.Y322]&lt;&gt;0;[.Y32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1&quot;; &quot;58.3777-01&quot;)" office:value-type="string" office:string-value="58.3777-01" calcext:value-type="string">
            <text:p>58.3777-01</text:p>
          </table:table-cell>
          <table:table-cell table:style-name="ce111" office:value-type="string" calcext:value-type="string">
            <text:p>РСО 3502.3777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КАМАЗ ЕВРО</text:p>
          </table:table-cell>
          <table:table-cell table:style-name="ce111" table:number-columns-repeated="2"/>
          <table:table-cell table:style-name="ce248" office:value-type="float" office:value="232" calcext:value-type="float">
            <text:p>232,00</text:p>
          </table:table-cell>
          <table:table-cell table:style-name="ce248" table:formula="of:=ROUND([.N323]*1.22; 2)" office:value-type="float" office:value="283.04" calcext:value-type="float">
            <text:p>283,04</text:p>
          </table:table-cell>
          <table:table-cell table:number-columns-repeated="2"/>
          <table:table-cell table:style-name="ce337"/>
          <table:table-cell table:style-name="ce273" office:value-type="float" office:value="90" calcext:value-type="float">
            <text:p>9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23]=0;[.N323]=&quot;&quot;); &quot;&quot;; [.O323]*ROUND([.U323];0))">
            <text:p/>
          </table:table-cell>
          <table:table-cell table:style-name="ce355" table:formula="of:=IF(AND([.N323]=&quot;&quot;; [.U323]&lt;&gt;&quot;&quot;);&quot;?&quot;;IF(AND([.W323]&lt;&gt;0;[.W323]&lt;&gt;&quot;&quot;); &quot;р.&quot;; &quot;&quot;))">
            <text:p/>
          </table:table-cell>
          <table:table-cell table:style-name="ce375" table:formula="of:=IF(AND([.S323]&gt;0;[.U323]&gt;0); [.S323]*ROUND([.U323];0) / 1000; &quot;&quot;)">
            <text:p/>
          </table:table-cell>
          <table:table-cell table:style-name="ce355" table:formula="of:=IF(AND([.Y323]&lt;&gt;0;[.Y32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2&quot;; &quot;58.3777-02&quot;)" office:value-type="string" office:string-value="58.3777-02" calcext:value-type="string">
            <text:p>58.3777-02</text:p>
          </table:table-cell>
          <table:table-cell table:style-name="ce111" office:value-type="string" calcext:value-type="string">
            <text:p>461.3747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МАЗ</text:p>
          </table:table-cell>
          <table:table-cell table:style-name="ce111" table:number-columns-repeated="2"/>
          <table:table-cell table:style-name="ce248" office:value-type="float" office:value="222" calcext:value-type="float">
            <text:p>222,00</text:p>
          </table:table-cell>
          <table:table-cell table:style-name="ce248" table:formula="of:=ROUND([.N324]*1.22; 2)" office:value-type="float" office:value="270.84" calcext:value-type="float">
            <text:p>270,84</text:p>
          </table:table-cell>
          <table:table-cell table:number-columns-repeated="2"/>
          <table:table-cell table:style-name="ce337"/>
          <table:table-cell table:style-name="ce273" office:value-type="float" office:value="45" calcext:value-type="float">
            <text:p>4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24]=0;[.N324]=&quot;&quot;); &quot;&quot;; [.O324]*ROUND([.U324];0))">
            <text:p/>
          </table:table-cell>
          <table:table-cell table:style-name="ce355" table:formula="of:=IF(AND([.N324]=&quot;&quot;; [.U324]&lt;&gt;&quot;&quot;);&quot;?&quot;;IF(AND([.W324]&lt;&gt;0;[.W324]&lt;&gt;&quot;&quot;); &quot;р.&quot;; &quot;&quot;))">
            <text:p/>
          </table:table-cell>
          <table:table-cell table:style-name="ce375" table:formula="of:=IF(AND([.S324]&gt;0;[.U324]&gt;0); [.S324]*ROUND([.U324];0) / 1000; &quot;&quot;)">
            <text:p/>
          </table:table-cell>
          <table:table-cell table:style-name="ce355" table:formula="of:=IF(AND([.Y324]&lt;&gt;0;[.Y32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3&quot;; &quot;58.3777-03&quot;)" office:value-type="string" office:string-value="58.3777-03" calcext:value-type="string">
            <text:p>58.3777-03</text:p>
          </table:table-cell>
          <table:table-cell table:style-name="ce111" office:value-type="string" calcext:value-type="string">
            <text:p>46.3747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ГАЗ, МАЗ, СуперМАЗ</text:p>
          </table:table-cell>
          <table:table-cell table:style-name="ce111" table:number-columns-repeated="2"/>
          <table:table-cell table:style-name="ce248" office:value-type="float" office:value="162" calcext:value-type="float">
            <text:p>162,00</text:p>
          </table:table-cell>
          <table:table-cell table:style-name="ce248" table:formula="of:=ROUND([.N325]*1.22; 2)" office:value-type="float" office:value="197.64" calcext:value-type="float">
            <text:p>197,64</text:p>
          </table:table-cell>
          <table:table-cell table:number-columns-repeated="2"/>
          <table:table-cell table:style-name="ce337"/>
          <table:table-cell table:style-name="ce273" office:value-type="float" office:value="45" calcext:value-type="float">
            <text:p>4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25]=0;[.N325]=&quot;&quot;); &quot;&quot;; [.O325]*ROUND([.U325];0))">
            <text:p/>
          </table:table-cell>
          <table:table-cell table:style-name="ce355" table:formula="of:=IF(AND([.N325]=&quot;&quot;; [.U325]&lt;&gt;&quot;&quot;);&quot;?&quot;;IF(AND([.W325]&lt;&gt;0;[.W325]&lt;&gt;&quot;&quot;); &quot;р.&quot;; &quot;&quot;))">
            <text:p/>
          </table:table-cell>
          <table:table-cell table:style-name="ce375" table:formula="of:=IF(AND([.S325]&gt;0;[.U325]&gt;0); [.S325]*ROUND([.U325];0) / 1000; &quot;&quot;)">
            <text:p/>
          </table:table-cell>
          <table:table-cell table:style-name="ce355" table:formula="of:=IF(AND([.Y325]&lt;&gt;0;[.Y32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4&quot;; &quot;58.3777-04&quot;)" office:value-type="string" office:string-value="58.3777-04" calcext:value-type="string">
            <text:p>58.3777-04</text:p>
          </table:table-cell>
          <table:table-cell table:style-name="ce111" office:value-type="string" calcext:value-type="string">
            <text:p>РЭС-1М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МАЗ 5440А9</text:p>
          </table:table-cell>
          <table:table-cell table:style-name="ce111" table:number-columns-repeated="2"/>
          <table:table-cell table:style-name="ce248" office:value-type="float" office:value="840" calcext:value-type="float">
            <text:p>840,00</text:p>
          </table:table-cell>
          <table:table-cell table:style-name="ce248" table:formula="of:=ROUND([.N326]*1.22; 2)" office:value-type="float" office:value="1024.8" calcext:value-type="float">
            <text:p>1024,80</text:p>
          </table:table-cell>
          <table:table-cell table:number-columns-repeated="2"/>
          <table:table-cell table:style-name="ce337"/>
          <table:table-cell table:style-name="ce273" office:value-type="float" office:value="38" calcext:value-type="float">
            <text:p>38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26]=0;[.N326]=&quot;&quot;); &quot;&quot;; [.O326]*ROUND([.U326];0))">
            <text:p/>
          </table:table-cell>
          <table:table-cell table:style-name="ce355" table:formula="of:=IF(AND([.N326]=&quot;&quot;; [.U326]&lt;&gt;&quot;&quot;);&quot;?&quot;;IF(AND([.W326]&lt;&gt;0;[.W326]&lt;&gt;&quot;&quot;); &quot;р.&quot;; &quot;&quot;))">
            <text:p/>
          </table:table-cell>
          <table:table-cell table:style-name="ce375" table:formula="of:=IF(AND([.S326]&gt;0;[.U326]&gt;0); [.S326]*ROUND([.U326];0) / 1000; &quot;&quot;)">
            <text:p/>
          </table:table-cell>
          <table:table-cell table:style-name="ce355" table:formula="of:=IF(AND([.Y326]&lt;&gt;0;[.Y32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5&quot;; &quot;58.3777-05&quot;)" office:value-type="string" office:string-value="58.3777-05" calcext:value-type="string">
            <text:p>58.3777-05</text:p>
          </table:table-cell>
          <table:table-cell table:style-name="ce111" office:value-type="string" calcext:value-type="string">
            <text:p>JD269A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автобусы Yutong ZK6737D, ShenLong SLK6101 </text:p>
          </table:table-cell>
          <table:table-cell table:style-name="ce111" table:number-columns-repeated="2"/>
          <table:table-cell table:style-name="ce248" office:value-type="float" office:value="285" calcext:value-type="float">
            <text:p>285,00</text:p>
          </table:table-cell>
          <table:table-cell table:style-name="ce248" table:formula="of:=ROUND([.N327]*1.22; 2)" office:value-type="float" office:value="347.7" calcext:value-type="float">
            <text:p>347,70</text:p>
          </table:table-cell>
          <table:table-cell table:number-columns-repeated="2"/>
          <table:table-cell table:style-name="ce337"/>
          <table:table-cell table:style-name="ce273" office:value-type="float" office:value="38" calcext:value-type="float">
            <text:p>38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27]=0;[.N327]=&quot;&quot;); &quot;&quot;; [.O327]*ROUND([.U327];0))">
            <text:p/>
          </table:table-cell>
          <table:table-cell table:style-name="ce355" table:formula="of:=IF(AND([.N327]=&quot;&quot;; [.U327]&lt;&gt;&quot;&quot;);&quot;?&quot;;IF(AND([.W327]&lt;&gt;0;[.W327]&lt;&gt;&quot;&quot;); &quot;р.&quot;; &quot;&quot;))">
            <text:p/>
          </table:table-cell>
          <table:table-cell table:style-name="ce375" table:formula="of:=IF(AND([.S327]&gt;0;[.U327]&gt;0); [.S327]*ROUND([.U327];0) / 1000; &quot;&quot;)">
            <text:p/>
          </table:table-cell>
          <table:table-cell table:style-name="ce355" table:formula="of:=IF(AND([.Y327]&lt;&gt;0;[.Y32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58.3777-06&quot;; &quot;58.3777-06&quot;)" office:value-type="string" office:string-value="58.3777-06" calcext:value-type="string">
            <text:p>58.3777-06</text:p>
          </table:table-cell>
          <table:table-cell table:style-name="ce111" office:value-type="string" calcext:value-type="string">
            <text:p>526.3747-06<text:span text:style-name="T1">, AEV2262</text:span>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КАМАЗ, МАЗ, сельхозтехника</text:p>
          </table:table-cell>
          <table:table-cell table:style-name="ce111" table:number-columns-repeated="2"/>
          <table:table-cell table:style-name="ce248" office:value-type="float" office:value="730" calcext:value-type="float">
            <text:p>730,00</text:p>
          </table:table-cell>
          <table:table-cell table:style-name="ce248" table:formula="of:=ROUND([.N328]*1.22; 2)" office:value-type="float" office:value="890.6" calcext:value-type="float">
            <text:p>890,60</text:p>
          </table:table-cell>
          <table:table-cell table:number-columns-repeated="2"/>
          <table:table-cell table:style-name="ce337"/>
          <table:table-cell table:style-name="ce273" office:value-type="float" office:value="45" calcext:value-type="float">
            <text:p>4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28]=0;[.N328]=&quot;&quot;); &quot;&quot;; [.O328]*ROUND([.U328];0))">
            <text:p/>
          </table:table-cell>
          <table:table-cell table:style-name="ce355" table:formula="of:=IF(AND([.N328]=&quot;&quot;; [.U328]&lt;&gt;&quot;&quot;);&quot;?&quot;;IF(AND([.W328]&lt;&gt;0;[.W328]&lt;&gt;&quot;&quot;); &quot;р.&quot;; &quot;&quot;))">
            <text:p/>
          </table:table-cell>
          <table:table-cell table:style-name="ce375" table:formula="of:=IF(AND([.S328]&gt;0;[.U328]&gt;0); [.S328]*ROUND([.U328];0) / 1000; &quot;&quot;)">
            <text:p/>
          </table:table-cell>
          <table:table-cell table:style-name="ce355" table:formula="of:=IF(AND([.Y328]&lt;&gt;0;[.Y32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87&quot;; &quot;58.3787&quot;)" office:value-type="string" office:string-value="58.3787" calcext:value-type="string">
            <text:p>58.3787</text:p>
          </table:table-cell>
          <table:table-cell table:style-name="ce111" office:value-type="string" calcext:value-type="string">
            <text:p>22.3777</text:p>
          </table:table-cell>
          <table:table-cell table:style-name="ce111" table:number-columns-repeated="2"/>
          <table:table-cell table:style-name="ce158" office:value-type="string" calcext:value-type="string">
            <text:p>реле задних противотуманных огней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ПАЗ</text:p>
          </table:table-cell>
          <table:table-cell table:style-name="ce111" table:number-columns-repeated="2"/>
          <table:table-cell table:style-name="ce248" office:value-type="float" office:value="164" calcext:value-type="float">
            <text:p>164,00</text:p>
          </table:table-cell>
          <table:table-cell table:style-name="ce248" table:formula="of:=ROUND([.N329]*1.22; 2)" office:value-type="float" office:value="200.08" calcext:value-type="float">
            <text:p>200,08</text:p>
          </table:table-cell>
          <table:table-cell table:number-columns-repeated="2"/>
          <table:table-cell table:style-name="ce337"/>
          <table:table-cell table:style-name="ce273" office:value-type="float" office:value="60" calcext:value-type="float">
            <text:p>6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29]=0;[.N329]=&quot;&quot;); &quot;&quot;; [.O329]*ROUND([.U329];0))">
            <text:p/>
          </table:table-cell>
          <table:table-cell table:style-name="ce355" table:formula="of:=IF(AND([.N329]=&quot;&quot;; [.U329]&lt;&gt;&quot;&quot;);&quot;?&quot;;IF(AND([.W329]&lt;&gt;0;[.W329]&lt;&gt;&quot;&quot;); &quot;р.&quot;; &quot;&quot;))">
            <text:p/>
          </table:table-cell>
          <table:table-cell table:style-name="ce375" table:formula="of:=IF(AND([.S329]&gt;0;[.U329]&gt;0); [.S329]*ROUND([.U329];0) / 1000; &quot;&quot;)">
            <text:p/>
          </table:table-cell>
          <table:table-cell table:style-name="ce355" table:formula="of:=IF(AND([.Y329]&lt;&gt;0;[.Y32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87-01&quot;; &quot;58.3787-01&quot;)" office:value-type="string" office:string-value="58.3787-01" calcext:value-type="string">
            <text:p>58.3787-01</text:p>
          </table:table-cell>
          <table:table-cell table:style-name="ce111" office:value-type="string" calcext:value-type="string">
            <text:p>22.3777-01</text:p>
          </table:table-cell>
          <table:table-cell table:style-name="ce111" table:number-columns-repeated="2"/>
          <table:table-cell table:style-name="ce158" office:value-type="string" calcext:value-type="string">
            <text:p>реле задних противотуманных огней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ПАЗ</text:p>
          </table:table-cell>
          <table:table-cell table:style-name="ce111" table:number-columns-repeated="2"/>
          <table:table-cell table:style-name="ce248" office:value-type="float" office:value="189" calcext:value-type="float">
            <text:p>189,00</text:p>
          </table:table-cell>
          <table:table-cell table:style-name="ce248" table:formula="of:=ROUND([.N330]*1.22; 2)" office:value-type="float" office:value="230.58" calcext:value-type="float">
            <text:p>230,58</text:p>
          </table:table-cell>
          <table:table-cell table:number-columns-repeated="2"/>
          <table:table-cell table:style-name="ce337"/>
          <table:table-cell table:style-name="ce273" office:value-type="float" office:value="60" calcext:value-type="float">
            <text:p>6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0]=0;[.N330]=&quot;&quot;); &quot;&quot;; [.O330]*ROUND([.U330];0))">
            <text:p/>
          </table:table-cell>
          <table:table-cell table:style-name="ce355" table:formula="of:=IF(AND([.N330]=&quot;&quot;; [.U330]&lt;&gt;&quot;&quot;);&quot;?&quot;;IF(AND([.W330]&lt;&gt;0;[.W330]&lt;&gt;&quot;&quot;); &quot;р.&quot;; &quot;&quot;))">
            <text:p/>
          </table:table-cell>
          <table:table-cell table:style-name="ce375" table:formula="of:=IF(AND([.S330]&gt;0;[.U330]&gt;0); [.S330]*ROUND([.U330];0) / 1000; &quot;&quot;)">
            <text:p/>
          </table:table-cell>
          <table:table-cell table:style-name="ce355" table:formula="of:=IF(AND([.Y330]&lt;&gt;0;[.Y33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87-02&quot;; &quot;58.3787-02&quot;)" office:value-type="string" office:string-value="58.3787-02" calcext:value-type="string">
            <text:p>58.3787-02</text:p>
          </table:table-cell>
          <table:table-cell table:style-name="ce111" office:value-type="string" calcext:value-type="string">
            <text:p>23.3777</text:p>
          </table:table-cell>
          <table:table-cell table:style-name="ce111" table:number-columns-repeated="2"/>
          <table:table-cell table:style-name="ce158" office:value-type="string" calcext:value-type="string">
            <text:p>реле задних противотуманных огней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 2110 и их модификации, ВАЗ 2114, 2115</text:p>
          </table:table-cell>
          <table:table-cell table:style-name="ce111" table:number-columns-repeated="2"/>
          <table:table-cell table:style-name="ce248" office:value-type="float" office:value="130" calcext:value-type="float">
            <text:p>130,00</text:p>
          </table:table-cell>
          <table:table-cell table:style-name="ce248" table:formula="of:=ROUND([.N331]*1.22; 2)" office:value-type="float" office:value="158.6" calcext:value-type="float">
            <text:p>158,60</text:p>
          </table:table-cell>
          <table:table-cell table:number-columns-repeated="2"/>
          <table:table-cell table:style-name="ce337"/>
          <table:table-cell table:style-name="ce273" office:value-type="float" office:value="45" calcext:value-type="float">
            <text:p>4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1]=0;[.N331]=&quot;&quot;); &quot;&quot;; [.O331]*ROUND([.U331];0))">
            <text:p/>
          </table:table-cell>
          <table:table-cell table:style-name="ce355" table:formula="of:=IF(AND([.N331]=&quot;&quot;; [.U331]&lt;&gt;&quot;&quot;);&quot;?&quot;;IF(AND([.W331]&lt;&gt;0;[.W331]&lt;&gt;&quot;&quot;); &quot;р.&quot;; &quot;&quot;))">
            <text:p/>
          </table:table-cell>
          <table:table-cell table:style-name="ce375" table:formula="of:=IF(AND([.S331]&gt;0;[.U331]&gt;0); [.S331]*ROUND([.U331];0) / 1000; &quot;&quot;)">
            <text:p/>
          </table:table-cell>
          <table:table-cell table:style-name="ce355" table:formula="of:=IF(AND([.Y331]&lt;&gt;0;[.Y33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.3787&quot;; &quot;60.3787&quot;)" office:value-type="string" office:string-value="60.3787" calcext:value-type="string">
            <text:p>60.3787</text:p>
          </table:table-cell>
          <table:table-cell table:style-name="ce111" table:number-columns-repeated="3"/>
          <table:table-cell table:style-name="ce158" office:value-type="string" calcext:value-type="string">
            <text:p>реле управления лампами АБС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УАЗ</text:p>
          </table:table-cell>
          <table:table-cell table:style-name="ce111" table:number-columns-repeated="2"/>
          <table:table-cell table:style-name="ce248" office:value-type="float" office:value="128" calcext:value-type="float">
            <text:p>128,00</text:p>
          </table:table-cell>
          <table:table-cell table:style-name="ce248" table:formula="of:=ROUND([.N332]*1.22; 2)" office:value-type="float" office:value="156.16" calcext:value-type="float">
            <text:p>156,16</text:p>
          </table:table-cell>
          <table:table-cell table:number-columns-repeated="2"/>
          <table:table-cell table:style-name="ce337"/>
          <table:table-cell table:style-name="ce273" office:value-type="float" office:value="60" calcext:value-type="float">
            <text:p>6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2]=0;[.N332]=&quot;&quot;); &quot;&quot;; [.O332]*ROUND([.U332];0))">
            <text:p/>
          </table:table-cell>
          <table:table-cell table:style-name="ce355" table:formula="of:=IF(AND([.N332]=&quot;&quot;; [.U332]&lt;&gt;&quot;&quot;);&quot;?&quot;;IF(AND([.W332]&lt;&gt;0;[.W332]&lt;&gt;&quot;&quot;); &quot;р.&quot;; &quot;&quot;))">
            <text:p/>
          </table:table-cell>
          <table:table-cell table:style-name="ce375" table:formula="of:=IF(AND([.S332]&gt;0;[.U332]&gt;0); [.S332]*ROUND([.U332];0) / 1000; &quot;&quot;)">
            <text:p/>
          </table:table-cell>
          <table:table-cell table:style-name="ce355" table:formula="of:=IF(AND([.Y332]&lt;&gt;0;[.Y33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69.3787&quot;; &quot;69.3787&quot;)" office:value-type="string" office:string-value="69.3787" calcext:value-type="string">
            <text:p>69.3787</text:p>
          </table:table-cell>
          <table:table-cell table:style-name="ce111" office:value-type="string" calcext:value-type="string">
            <text:p>454.3747, 726.3777</text:p>
          </table:table-cell>
          <table:table-cell table:style-name="ce111" table:number-columns-repeated="2"/>
          <table:table-cell table:style-name="ce158" office:value-type="string" calcext:value-type="string">
            <text:p>прерыватель омывателя заднего стекла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 2108, 2109, 2112, УАЗ 3163</text:p>
          </table:table-cell>
          <table:table-cell table:style-name="ce111" table:number-columns-repeated="2"/>
          <table:table-cell table:style-name="ce248" office:value-type="float" office:value="118" calcext:value-type="float">
            <text:p>118,00</text:p>
          </table:table-cell>
          <table:table-cell table:style-name="ce248" table:formula="of:=ROUND([.N333]*1.22; 2)" office:value-type="float" office:value="143.96" calcext:value-type="float">
            <text:p>143,96</text:p>
          </table:table-cell>
          <table:table-cell table:number-columns-repeated="2"/>
          <table:table-cell table:style-name="ce337"/>
          <table:table-cell table:style-name="ce273" office:value-type="float" office:value="22" calcext:value-type="float">
            <text:p>2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3]=0;[.N333]=&quot;&quot;); &quot;&quot;; [.O333]*ROUND([.U333];0))">
            <text:p/>
          </table:table-cell>
          <table:table-cell table:style-name="ce355" table:formula="of:=IF(AND([.N333]=&quot;&quot;; [.U333]&lt;&gt;&quot;&quot;);&quot;?&quot;;IF(AND([.W333]&lt;&gt;0;[.W333]&lt;&gt;&quot;&quot;); &quot;р.&quot;; &quot;&quot;))">
            <text:p/>
          </table:table-cell>
          <table:table-cell table:style-name="ce375" table:formula="of:=IF(AND([.S333]&gt;0;[.U333]&gt;0); [.S333]*ROUND([.U333];0) / 1000; &quot;&quot;)">
            <text:p/>
          </table:table-cell>
          <table:table-cell table:style-name="ce355" table:formula="of:=IF(AND([.Y333]&lt;&gt;0;[.Y33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1.3787&quot;; &quot;71.3787&quot;)" office:value-type="string" office:string-value="71.3787" calcext:value-type="string">
            <text:p>71.3787</text:p>
          </table:table-cell>
          <table:table-cell table:style-name="ce111" office:value-type="string" calcext:value-type="string">
            <text:p>456.3747-02</text:p>
          </table:table-cell>
          <table:table-cell table:style-name="ce111" table:number-columns-repeated="2"/>
          <table:table-cell table:style-name="ce158" office:value-type="string" calcext:value-type="string">
            <text:p>реле обогрева ветрового стекла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УАЗ PATRIOT</text:p>
          </table:table-cell>
          <table:table-cell table:style-name="ce111" table:number-columns-repeated="2"/>
          <table:table-cell table:style-name="ce248" office:value-type="float" office:value="182" calcext:value-type="float">
            <text:p>182,00</text:p>
          </table:table-cell>
          <table:table-cell table:style-name="ce248" table:formula="of:=ROUND([.N334]*1.22; 2)" office:value-type="float" office:value="222.04" calcext:value-type="float">
            <text:p>222,04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4]=0;[.N334]=&quot;&quot;); &quot;&quot;; [.O334]*ROUND([.U334];0))">
            <text:p/>
          </table:table-cell>
          <table:table-cell table:style-name="ce355" table:formula="of:=IF(AND([.N334]=&quot;&quot;; [.U334]&lt;&gt;&quot;&quot;);&quot;?&quot;;IF(AND([.W334]&lt;&gt;0;[.W334]&lt;&gt;&quot;&quot;); &quot;р.&quot;; &quot;&quot;))">
            <text:p/>
          </table:table-cell>
          <table:table-cell table:style-name="ce375" table:formula="of:=IF(AND([.S334]&gt;0;[.U334]&gt;0); [.S334]*ROUND([.U334];0) / 1000; &quot;&quot;)">
            <text:p/>
          </table:table-cell>
          <table:table-cell table:style-name="ce355" table:formula="of:=IF(AND([.Y334]&lt;&gt;0;[.Y33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1.3787-01&quot;; &quot;71.3787-01&quot;)" office:value-type="string" office:string-value="71.3787-01" calcext:value-type="string">
            <text:p>71.3787-01</text:p>
          </table:table-cell>
          <table:table-cell table:style-name="ce111" office:value-type="string" calcext:value-type="string">
            <text:p>361.3787</text:p>
          </table:table-cell>
          <table:table-cell table:style-name="ce111" table:number-columns-repeated="2"/>
          <table:table-cell table:style-name="ce158" office:value-type="string" calcext:value-type="string">
            <text:p>реле обогрева заднего стекла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 2104-2115, Нива, Приора</text:p>
          </table:table-cell>
          <table:table-cell table:style-name="ce111" table:number-columns-repeated="2"/>
          <table:table-cell table:style-name="ce248" office:value-type="float" office:value="182" calcext:value-type="float">
            <text:p>182,00</text:p>
          </table:table-cell>
          <table:table-cell table:style-name="ce248" table:formula="of:=ROUND([.N335]*1.22; 2)" office:value-type="float" office:value="222.04" calcext:value-type="float">
            <text:p>222,04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5]=0;[.N335]=&quot;&quot;); &quot;&quot;; [.O335]*ROUND([.U335];0))">
            <text:p/>
          </table:table-cell>
          <table:table-cell table:style-name="ce355" table:formula="of:=IF(AND([.N335]=&quot;&quot;; [.U335]&lt;&gt;&quot;&quot;);&quot;?&quot;;IF(AND([.W335]&lt;&gt;0;[.W335]&lt;&gt;&quot;&quot;); &quot;р.&quot;; &quot;&quot;))">
            <text:p/>
          </table:table-cell>
          <table:table-cell table:style-name="ce375" table:formula="of:=IF(AND([.S335]&gt;0;[.U335]&gt;0); [.S335]*ROUND([.U335];0) / 1000; &quot;&quot;)">
            <text:p/>
          </table:table-cell>
          <table:table-cell table:style-name="ce355" table:formula="of:=IF(AND([.Y335]&lt;&gt;0;[.Y33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1.3787-02&quot;; &quot;71.3787-02&quot;)" office:value-type="string" office:string-value="71.3787-02" calcext:value-type="string">
            <text:p>71.3787-02</text:p>
          </table:table-cell>
          <table:table-cell table:style-name="ce111" office:value-type="string" calcext:value-type="string">
            <text:p>COBO 18.0124.0000</text:p>
          </table:table-cell>
          <table:table-cell table:style-name="ce111" table:number-columns-repeated="2"/>
          <table:table-cell table:style-name="ce158" office:value-type="string" calcext:value-type="string">
            <text:p>реле времени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сельхозтехника Ростсельмаш</text:p>
          </table:table-cell>
          <table:table-cell table:style-name="ce111" table:number-columns-repeated="2"/>
          <table:table-cell table:style-name="ce248" office:value-type="float" office:value="550" calcext:value-type="float">
            <text:p>550,00</text:p>
          </table:table-cell>
          <table:table-cell table:style-name="ce248" table:formula="of:=ROUND([.N336]*1.22; 2)" office:value-type="float" office:value="671" calcext:value-type="float">
            <text:p>671,00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6]=0;[.N336]=&quot;&quot;); &quot;&quot;; [.O336]*ROUND([.U336];0))">
            <text:p/>
          </table:table-cell>
          <table:table-cell table:style-name="ce355" table:formula="of:=IF(AND([.N336]=&quot;&quot;; [.U336]&lt;&gt;&quot;&quot;);&quot;?&quot;;IF(AND([.W336]&lt;&gt;0;[.W336]&lt;&gt;&quot;&quot;); &quot;р.&quot;; &quot;&quot;))">
            <text:p/>
          </table:table-cell>
          <table:table-cell table:style-name="ce375" table:formula="of:=IF(AND([.S336]&gt;0;[.U336]&gt;0); [.S336]*ROUND([.U336];0) / 1000; &quot;&quot;)">
            <text:p/>
          </table:table-cell>
          <table:table-cell table:style-name="ce355" table:formula="of:=IF(AND([.Y336]&lt;&gt;0;[.Y33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71.3787-03&quot;; &quot;71.3787-03&quot;)" office:value-type="string" office:string-value="71.3787-03" calcext:value-type="string">
            <text:p>71.3787-03</text:p>
          </table:table-cell>
          <table:table-cell table:style-name="ce111" table:number-columns-repeated="2"/>
          <table:table-cell table:style-name="ce167" office:value-type="string" calcext:value-type="string">
            <text:p>реле времени обогрева ветрового стекла</text:p>
          </table:table-cell>
          <table:table-cell table:style-name="ce158"/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автобусы ПАЗ, автосельхозтехника</text:p>
          </table:table-cell>
          <table:table-cell table:style-name="ce111" table:number-columns-repeated="2"/>
          <table:table-cell table:style-name="ce248" office:value-type="float" office:value="325" calcext:value-type="float">
            <text:p>325,00</text:p>
          </table:table-cell>
          <table:table-cell table:style-name="ce248" table:formula="of:=ROUND([.N337]*1.22; 2)" office:value-type="float" office:value="396.5" calcext:value-type="float">
            <text:p>396,50</text:p>
          </table:table-cell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7]=0;[.N337]=&quot;&quot;); &quot;&quot;; [.O337]*ROUND([.U337];0))">
            <text:p/>
          </table:table-cell>
          <table:table-cell table:style-name="ce355" table:formula="of:=IF(AND([.N337]=&quot;&quot;; [.U337]&lt;&gt;&quot;&quot;);&quot;?&quot;;IF(AND([.W337]&lt;&gt;0;[.W337]&lt;&gt;&quot;&quot;); &quot;р.&quot;; &quot;&quot;))">
            <text:p/>
          </table:table-cell>
          <table:table-cell table:style-name="ce375" table:formula="of:=IF(AND([.S337]&gt;0;[.U337]&gt;0); [.S337]*ROUND([.U337];0) / 1000; &quot;&quot;)">
            <text:p/>
          </table:table-cell>
          <table:table-cell table:style-name="ce355" table:formula="of:=IF(AND([.Y337]&lt;&gt;0;[.Y33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71.3787-04&quot;; &quot;71.3787-04&quot;)" office:value-type="string" office:string-value="71.3787-04" calcext:value-type="string">
            <text:p>71.3787-04</text:p>
          </table:table-cell>
          <table:table-cell table:style-name="ce111" table:number-columns-repeated="2"/>
          <table:table-cell table:style-name="ce167" office:value-type="string" calcext:value-type="string">
            <text:p>реле времени обогрева ветрового стекла</text:p>
          </table:table-cell>
          <table:table-cell table:style-name="ce158"/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автобусы ПАЗ, автосельхозтехника</text:p>
          </table:table-cell>
          <table:table-cell table:style-name="ce111" table:number-columns-repeated="2"/>
          <table:table-cell table:style-name="ce248" office:value-type="float" office:value="325" calcext:value-type="float">
            <text:p>325,00</text:p>
          </table:table-cell>
          <table:table-cell table:style-name="ce248" table:formula="of:=ROUND([.N338]*1.22; 2)" office:value-type="float" office:value="396.5" calcext:value-type="float">
            <text:p>396,50</text:p>
          </table:table-cell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8]=0;[.N338]=&quot;&quot;); &quot;&quot;; [.O338]*ROUND([.U338];0))">
            <text:p/>
          </table:table-cell>
          <table:table-cell table:style-name="ce355" table:formula="of:=IF(AND([.N338]=&quot;&quot;; [.U338]&lt;&gt;&quot;&quot;);&quot;?&quot;;IF(AND([.W338]&lt;&gt;0;[.W338]&lt;&gt;&quot;&quot;); &quot;р.&quot;; &quot;&quot;))">
            <text:p/>
          </table:table-cell>
          <table:table-cell table:style-name="ce375" table:formula="of:=IF(AND([.S338]&gt;0;[.U338]&gt;0); [.S338]*ROUND([.U338];0) / 1000; &quot;&quot;)">
            <text:p/>
          </table:table-cell>
          <table:table-cell table:style-name="ce355" table:formula="of:=IF(AND([.Y338]&lt;&gt;0;[.Y33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2.3787&quot;; &quot;72.3787&quot;)" office:value-type="string" office:string-value="72.3787" calcext:value-type="string">
            <text:p>72.3787</text:p>
          </table:table-cell>
          <table:table-cell table:style-name="ce111" office:value-type="string" calcext:value-type="string">
            <text:p>451.3777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Волжанин, ГАЗ, КАМАЗ, ЛиАЗ, ПАЗ</text:p>
          </table:table-cell>
          <table:table-cell table:style-name="ce111" table:number-columns-repeated="2"/>
          <table:table-cell table:style-name="ce248" office:value-type="float" office:value="322" calcext:value-type="float">
            <text:p>322,00</text:p>
          </table:table-cell>
          <table:table-cell table:style-name="ce248" table:formula="of:=ROUND([.N339]*1.22; 2)" office:value-type="float" office:value="392.84" calcext:value-type="float">
            <text:p>392,84</text:p>
          </table:table-cell>
          <table:table-cell table:number-columns-repeated="2"/>
          <table:table-cell table:style-name="ce337"/>
          <table:table-cell table:style-name="ce273" office:value-type="float" office:value="60" calcext:value-type="float">
            <text:p>6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39]=0;[.N339]=&quot;&quot;); &quot;&quot;; [.O339]*ROUND([.U339];0))">
            <text:p/>
          </table:table-cell>
          <table:table-cell table:style-name="ce355" table:formula="of:=IF(AND([.N339]=&quot;&quot;; [.U339]&lt;&gt;&quot;&quot;);&quot;?&quot;;IF(AND([.W339]&lt;&gt;0;[.W339]&lt;&gt;&quot;&quot;); &quot;р.&quot;; &quot;&quot;))">
            <text:p/>
          </table:table-cell>
          <table:table-cell table:style-name="ce375" table:formula="of:=IF(AND([.S339]&gt;0;[.U339]&gt;0); [.S339]*ROUND([.U339];0) / 1000; &quot;&quot;)">
            <text:p/>
          </table:table-cell>
          <table:table-cell table:style-name="ce355" table:formula="of:=IF(AND([.Y339]&lt;&gt;0;[.Y33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4.3777&quot;; &quot;74.3777&quot;)" office:value-type="string" office:string-value="74.3777" calcext:value-type="string">
            <text:p>74.3777</text:p>
          </table:table-cell>
          <table:table-cell table:style-name="ce111" office:value-type="string" calcext:value-type="string">
            <text:p>392.3747, 523.3747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се модели ГАЗ на базе Газели</text:p>
          </table:table-cell>
          <table:table-cell table:style-name="ce111" table:number-columns-repeated="2"/>
          <table:table-cell table:style-name="ce248" office:value-type="float" office:value="125" calcext:value-type="float">
            <text:p>125,00</text:p>
          </table:table-cell>
          <table:table-cell table:style-name="ce248" table:formula="of:=ROUND([.N340]*1.22; 2)" office:value-type="float" office:value="152.5" calcext:value-type="float">
            <text:p>152,50</text:p>
          </table:table-cell>
          <table:table-cell table:number-columns-repeated="2"/>
          <table:table-cell table:style-name="ce337"/>
          <table:table-cell table:style-name="ce273" office:value-type="float" office:value="46" calcext:value-type="float">
            <text:p>46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40]=0;[.N340]=&quot;&quot;); &quot;&quot;; [.O340]*ROUND([.U340];0))">
            <text:p/>
          </table:table-cell>
          <table:table-cell table:style-name="ce355" table:formula="of:=IF(AND([.N340]=&quot;&quot;; [.U340]&lt;&gt;&quot;&quot;);&quot;?&quot;;IF(AND([.W340]&lt;&gt;0;[.W340]&lt;&gt;&quot;&quot;); &quot;р.&quot;; &quot;&quot;))">
            <text:p/>
          </table:table-cell>
          <table:table-cell table:style-name="ce375" table:formula="of:=IF(AND([.S340]&gt;0;[.U340]&gt;0); [.S340]*ROUND([.U340];0) / 1000; &quot;&quot;)">
            <text:p/>
          </table:table-cell>
          <table:table-cell table:style-name="ce355" table:formula="of:=IF(AND([.Y340]&lt;&gt;0;[.Y34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.3777&quot;; &quot;77.3777&quot;)" office:value-type="string" office:string-value="77.3777" calcext:value-type="string">
            <text:p>77.3777</text:p>
          </table:table-cell>
          <table:table-cell table:style-name="ce111" office:value-type="string" calcext:value-type="string">
            <text:p>РС 711-01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ения фар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модификации ГАЗ-24, 3102, 31029, 3110</text:p>
          </table:table-cell>
          <table:table-cell table:style-name="ce111" table:number-columns-repeated="2"/>
          <table:table-cell table:style-name="ce248" office:value-type="float" office:value="152" calcext:value-type="float">
            <text:p>152,00</text:p>
          </table:table-cell>
          <table:table-cell table:style-name="ce248" table:formula="of:=ROUND([.N341]*1.22; 2)" office:value-type="float" office:value="185.44" calcext:value-type="float">
            <text:p>185,44</text:p>
          </table:table-cell>
          <table:table-cell table:number-columns-repeated="2"/>
          <table:table-cell table:style-name="ce337"/>
          <table:table-cell table:style-name="ce273" office:value-type="float" office:value="73" calcext:value-type="float">
            <text:p>7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41]=0;[.N341]=&quot;&quot;); &quot;&quot;; [.O341]*ROUND([.U341];0))">
            <text:p/>
          </table:table-cell>
          <table:table-cell table:style-name="ce355" table:formula="of:=IF(AND([.N341]=&quot;&quot;; [.U341]&lt;&gt;&quot;&quot;);&quot;?&quot;;IF(AND([.W341]&lt;&gt;0;[.W341]&lt;&gt;&quot;&quot;); &quot;р.&quot;; &quot;&quot;))">
            <text:p/>
          </table:table-cell>
          <table:table-cell table:style-name="ce375" table:formula="of:=IF(AND([.S341]&gt;0;[.U341]&gt;0); [.S341]*ROUND([.U341];0) / 1000; &quot;&quot;)">
            <text:p/>
          </table:table-cell>
          <table:table-cell table:style-name="ce355" table:formula="of:=IF(AND([.Y341]&lt;&gt;0;[.Y34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9"/>
          <table:table-cell table:style-name="ce52" table:formula="of:=HYPERLINK(&quot;https://www.emi-penza.ru/p/97.3777&quot;; &quot;97.3777&quot;)" office:value-type="string" office:string-value="97.3777" calcext:value-type="string">
            <text:p>97.3777</text:p>
          </table:table-cell>
          <table:table-cell table:style-name="ce122" office:value-type="string" calcext:value-type="string">
            <text:p>4412.3777</text:p>
          </table:table-cell>
          <table:table-cell table:style-name="ce122" table:number-columns-repeated="2"/>
          <table:table-cell table:style-name="ce159" office:value-type="string" calcext:value-type="string">
            <text:p>реле контроля исправности ламп</text:p>
          </table:table-cell>
          <table:table-cell table:style-name="ce122"/>
          <table:table-cell table:style-name="ce188" office:value-type="string" calcext:value-type="string">
            <text:p>12 В</text:p>
          </table:table-cell>
          <table:table-cell table:style-name="ce188"/>
          <table:table-cell table:style-name="ce122" office:value-type="string" calcext:value-type="string">
            <text:p>модификации ВАЗ 2108, 2109, 2110</text:p>
          </table:table-cell>
          <table:table-cell table:style-name="ce122" table:number-columns-repeated="2"/>
          <table:table-cell table:style-name="ce384" office:value-type="float" office:value="142" calcext:value-type="float">
            <text:p>142,00</text:p>
          </table:table-cell>
          <table:table-cell table:style-name="ce384" table:formula="of:=ROUND([.N342]*1.22; 2)" office:value-type="float" office:value="173.24" calcext:value-type="float">
            <text:p>173,24</text:p>
          </table:table-cell>
          <table:table-cell table:number-columns-repeated="2"/>
          <table:table-cell table:style-name="ce337"/>
          <table:table-cell table:style-name="ce274" office:value-type="float" office:value="27" calcext:value-type="float">
            <text:p>2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42]=0;[.N342]=&quot;&quot;); &quot;&quot;; [.O342]*ROUND([.U342];0))">
            <text:p/>
          </table:table-cell>
          <table:table-cell table:style-name="ce465" table:formula="of:=IF(AND([.N342]=&quot;&quot;; [.U342]&lt;&gt;&quot;&quot;);&quot;?&quot;;IF(AND([.W342]&lt;&gt;0;[.W342]&lt;&gt;&quot;&quot;); &quot;р.&quot;; &quot;&quot;))">
            <text:p/>
          </table:table-cell>
          <table:table-cell table:style-name="ce505" table:formula="of:=IF(AND([.S342]&gt;0;[.U342]&gt;0); [.S342]*ROUND([.U342];0) / 1000; &quot;&quot;)">
            <text:p/>
          </table:table-cell>
          <table:table-cell table:style-name="ce465" table:formula="of:=IF(AND([.Y342]&lt;&gt;0;[.Y34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в блистерной упаковке</text:p>
          </table:table-cell>
          <table:table-cell table:style-name="ce250" office:value-type="float" office:value="149" calcext:value-type="float">
            <text:p>149,00</text:p>
          </table:table-cell>
          <table:table-cell table:style-name="ce250" table:formula="of:=ROUND([.N343]*1.22; 2)" office:value-type="float" office:value="181.78" calcext:value-type="float">
            <text:p>181,78</text:p>
          </table:table-cell>
          <table:table-cell table:number-columns-repeated="2"/>
          <table:table-cell table:style-name="ce337"/>
          <table:table-cell table:style-name="ce275" office:value-type="float" office:value="32" calcext:value-type="float">
            <text:p>32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343]=0;[.N343]=&quot;&quot;); &quot;&quot;; [.O343]*ROUND([.U343];0))">
            <text:p/>
          </table:table-cell>
          <table:table-cell table:style-name="ce543" table:formula="of:=IF(AND([.N343]=&quot;&quot;; [.U343]&lt;&gt;&quot;&quot;);&quot;?&quot;;IF(AND([.W343]&lt;&gt;0;[.W343]&lt;&gt;&quot;&quot;); &quot;р.&quot;; &quot;&quot;))">
            <text:p/>
          </table:table-cell>
          <table:table-cell table:style-name="ce562" table:formula="of:=IF(AND([.S343]&gt;0;[.U343]&gt;0); [.S343]*ROUND([.U343];0) / 1000; &quot;&quot;)">
            <text:p/>
          </table:table-cell>
          <table:table-cell table:style-name="ce543" table:formula="of:=IF(AND([.Y343]&lt;&gt;0;[.Y34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97.3777-02 LED&quot;; &quot;97.3777-02 LED&quot;)" office:value-type="string" office:string-value="97.3777-02 LED" calcext:value-type="string">
            <text:p>97.3777-02 LED</text:p>
          </table:table-cell>
          <table:table-cell table:style-name="ce111" table:number-columns-repeated="3"/>
          <table:table-cell table:style-name="ce158" office:value-type="string" calcext:value-type="string">
            <text:p>реле контроля исправности ламп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 2108-2110, оснащенные светодиодными лампами</text:p>
          </table:table-cell>
          <table:table-cell table:style-name="ce111" table:number-columns-repeated="2"/>
          <table:table-cell table:style-name="ce248" office:value-type="float" office:value="172" calcext:value-type="float">
            <text:p>172,00</text:p>
          </table:table-cell>
          <table:table-cell table:style-name="ce248" table:formula="of:=ROUND([.N344]*1.22; 2)" office:value-type="float" office:value="209.84" calcext:value-type="float">
            <text:p>209,84</text:p>
          </table:table-cell>
          <table:table-cell table:number-columns-repeated="2"/>
          <table:table-cell table:style-name="ce337"/>
          <table:table-cell table:style-name="ce273" office:value-type="float" office:value="27" calcext:value-type="float">
            <text:p>2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44]=0;[.N344]=&quot;&quot;); &quot;&quot;; [.O344]*ROUND([.U344];0))">
            <text:p/>
          </table:table-cell>
          <table:table-cell table:style-name="ce355" table:formula="of:=IF(AND([.N344]=&quot;&quot;; [.U344]&lt;&gt;&quot;&quot;);&quot;?&quot;;IF(AND([.W344]&lt;&gt;0;[.W344]&lt;&gt;&quot;&quot;); &quot;р.&quot;; &quot;&quot;))">
            <text:p/>
          </table:table-cell>
          <table:table-cell table:style-name="ce375" table:formula="of:=IF(AND([.S344]&gt;0;[.U344]&gt;0); [.S344]*ROUND([.U344];0) / 1000; &quot;&quot;)">
            <text:p/>
          </table:table-cell>
          <table:table-cell table:style-name="ce355" table:formula="of:=IF(AND([.Y344]&lt;&gt;0;[.Y34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97.3777-04&quot;; &quot;97.3777-04&quot;)" office:value-type="string" office:string-value="97.3777-04" calcext:value-type="string">
            <text:p>97.3777-04</text:p>
          </table:table-cell>
          <table:table-cell table:style-name="ce111" office:value-type="string" calcext:value-type="string">
            <text:p>4452.3747 </text:p>
          </table:table-cell>
          <table:table-cell table:style-name="ce111" table:number-columns-repeated="2"/>
          <table:table-cell table:style-name="ce158" office:value-type="string" calcext:value-type="string">
            <text:p>реле контроля исправности ламп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 2115</text:p>
          </table:table-cell>
          <table:table-cell table:style-name="ce111" table:number-columns-repeated="2"/>
          <table:table-cell table:style-name="ce248" office:value-type="float" office:value="182" calcext:value-type="float">
            <text:p>182,00</text:p>
          </table:table-cell>
          <table:table-cell table:style-name="ce248" table:formula="of:=ROUND([.N345]*1.22; 2)" office:value-type="float" office:value="222.04" calcext:value-type="float">
            <text:p>222,04</text:p>
          </table:table-cell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45]=0;[.N345]=&quot;&quot;); &quot;&quot;; [.O345]*ROUND([.U345];0))">
            <text:p/>
          </table:table-cell>
          <table:table-cell table:style-name="ce355" table:formula="of:=IF(AND([.N345]=&quot;&quot;; [.U345]&lt;&gt;&quot;&quot;);&quot;?&quot;;IF(AND([.W345]&lt;&gt;0;[.W345]&lt;&gt;&quot;&quot;); &quot;р.&quot;; &quot;&quot;))">
            <text:p/>
          </table:table-cell>
          <table:table-cell table:style-name="ce375" table:formula="of:=IF(AND([.S345]&gt;0;[.U345]&gt;0); [.S345]*ROUND([.U345];0) / 1000; &quot;&quot;)">
            <text:p/>
          </table:table-cell>
          <table:table-cell table:style-name="ce355" table:formula="of:=IF(AND([.Y345]&lt;&gt;0;[.Y34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97.3777-05&quot;; &quot;97.3777-05&quot;)" office:value-type="string" office:string-value="97.3777-05" calcext:value-type="string">
            <text:p>97.3777-05</text:p>
          </table:table-cell>
          <table:table-cell table:style-name="ce111" table:number-columns-repeated="3"/>
          <table:table-cell table:style-name="ce158" office:value-type="string" calcext:value-type="string">
            <text:p>реле контроля ближнего света фар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 со светодиодными фарами ближнего света</text:p>
          </table:table-cell>
          <table:table-cell table:style-name="ce111" table:number-columns-repeated="2"/>
          <table:table-cell table:style-name="ce248" office:value-type="float" office:value="1509" calcext:value-type="float">
            <text:p>1509,00</text:p>
          </table:table-cell>
          <table:table-cell table:style-name="ce248" table:formula="of:=ROUND([.N346]*1.22; 2)" office:value-type="float" office:value="1840.98" calcext:value-type="float">
            <text:p>1840,98</text:p>
          </table:table-cell>
          <table:table-cell table:number-columns-repeated="2"/>
          <table:table-cell table:style-name="ce337"/>
          <table:table-cell table:style-name="ce273" office:value-type="float" office:value="40" calcext:value-type="float">
            <text:p>4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46]=0;[.N346]=&quot;&quot;); &quot;&quot;; [.O346]*ROUND([.U346];0))">
            <text:p/>
          </table:table-cell>
          <table:table-cell table:style-name="ce355" table:formula="of:=IF(AND([.N346]=&quot;&quot;; [.U346]&lt;&gt;&quot;&quot;);&quot;?&quot;;IF(AND([.W346]&lt;&gt;0;[.W346]&lt;&gt;&quot;&quot;); &quot;р.&quot;; &quot;&quot;))">
            <text:p/>
          </table:table-cell>
          <table:table-cell table:style-name="ce375" table:formula="of:=IF(AND([.S346]&gt;0;[.U346]&gt;0); [.S346]*ROUND([.U346];0) / 1000; &quot;&quot;)">
            <text:p/>
          </table:table-cell>
          <table:table-cell table:style-name="ce355" table:formula="of:=IF(AND([.Y346]&lt;&gt;0;[.Y34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473.3787&quot;; &quot;473.3787&quot;)" office:value-type="string" office:string-value="473.3787" calcext:value-type="string">
            <text:p>473.3787</text:p>
          </table:table-cell>
          <table:table-cell table:style-name="ce111" office:value-type="string" calcext:value-type="string">
            <text:p>733.3747</text:p>
          </table:table-cell>
          <table:table-cell table:style-name="ce111" table:number-columns-repeated="2"/>
          <table:table-cell table:style-name="ce158" office:value-type="string" calcext:value-type="string">
            <text:p>зуммер (звуковое реле, сигнализатор)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тракторы МТЗ, дорожная техника на 12 В</text:p>
          </table:table-cell>
          <table:table-cell table:style-name="ce111" table:number-columns-repeated="2"/>
          <table:table-cell table:style-name="ce248" office:value-type="float" office:value="126" calcext:value-type="float">
            <text:p>126,00</text:p>
          </table:table-cell>
          <table:table-cell table:style-name="ce248" table:formula="of:=ROUND([.N347]*1.22; 2)" office:value-type="float" office:value="153.72" calcext:value-type="float">
            <text:p>153,72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47]=0;[.N347]=&quot;&quot;); &quot;&quot;; [.O347]*ROUND([.U347];0))">
            <text:p/>
          </table:table-cell>
          <table:table-cell table:style-name="ce355" table:formula="of:=IF(AND([.N347]=&quot;&quot;; [.U347]&lt;&gt;&quot;&quot;);&quot;?&quot;;IF(AND([.W347]&lt;&gt;0;[.W347]&lt;&gt;&quot;&quot;); &quot;р.&quot;; &quot;&quot;))">
            <text:p/>
          </table:table-cell>
          <table:table-cell table:style-name="ce375" table:formula="of:=IF(AND([.S347]&gt;0;[.U347]&gt;0); [.S347]*ROUND([.U347];0) / 1000; &quot;&quot;)">
            <text:p/>
          </table:table-cell>
          <table:table-cell table:style-name="ce355" table:formula="of:=IF(AND([.Y347]&lt;&gt;0;[.Y34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473.3787-10&quot;; &quot;473.3787-10&quot;)" office:value-type="string" office:string-value="473.3787-10" calcext:value-type="string">
            <text:p>473.3787-10</text:p>
          </table:table-cell>
          <table:table-cell table:style-name="ce111" office:value-type="string" calcext:value-type="string">
            <text:p>733.3747-10</text:p>
          </table:table-cell>
          <table:table-cell table:style-name="ce111" table:number-columns-repeated="2"/>
          <table:table-cell table:style-name="ce158" office:value-type="string" calcext:value-type="string">
            <text:p>зуммер (звуковое реле, сигнализатор)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КАМАЗ, ЗИЛ, УРАЛ, КРАЗ, ГАЗ, БЕЛАЗ, ЛИАЗ</text:p>
          </table:table-cell>
          <table:table-cell table:style-name="ce111" table:number-columns-repeated="2"/>
          <table:table-cell table:style-name="ce248" office:value-type="float" office:value="126" calcext:value-type="float">
            <text:p>126,00</text:p>
          </table:table-cell>
          <table:table-cell table:style-name="ce248" table:formula="of:=ROUND([.N348]*1.22; 2)" office:value-type="float" office:value="153.72" calcext:value-type="float">
            <text:p>153,72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48]=0;[.N348]=&quot;&quot;); &quot;&quot;; [.O348]*ROUND([.U348];0))">
            <text:p/>
          </table:table-cell>
          <table:table-cell table:style-name="ce355" table:formula="of:=IF(AND([.N348]=&quot;&quot;; [.U348]&lt;&gt;&quot;&quot;);&quot;?&quot;;IF(AND([.W348]&lt;&gt;0;[.W348]&lt;&gt;&quot;&quot;); &quot;р.&quot;; &quot;&quot;))">
            <text:p/>
          </table:table-cell>
          <table:table-cell table:style-name="ce375" table:formula="of:=IF(AND([.S348]&gt;0;[.U348]&gt;0); [.S348]*ROUND([.U348];0) / 1000; &quot;&quot;)">
            <text:p/>
          </table:table-cell>
          <table:table-cell table:style-name="ce355" table:formula="of:=IF(AND([.Y348]&lt;&gt;0;[.Y34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1.3777&quot;; &quot;581.3777&quot;)" office:value-type="string" office:string-value="581.3777" calcext:value-type="string">
            <text:p>581.3777</text:p>
          </table:table-cell>
          <table:table-cell table:style-name="ce111" office:value-type="string" calcext:value-type="string">
            <text:p>РСО 52.3761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ЗИЛ 5301 «Бычок»</text:p>
          </table:table-cell>
          <table:table-cell table:style-name="ce111" table:number-columns-repeated="2"/>
          <table:table-cell table:style-name="ce248" office:value-type="float" office:value="152" calcext:value-type="float">
            <text:p>152,00</text:p>
          </table:table-cell>
          <table:table-cell table:style-name="ce248" table:formula="of:=ROUND([.N349]*1.22; 2)" office:value-type="float" office:value="185.44" calcext:value-type="float">
            <text:p>185,44</text:p>
          </table:table-cell>
          <table:table-cell table:number-columns-repeated="2"/>
          <table:table-cell table:style-name="ce337"/>
          <table:table-cell table:style-name="ce273" office:value-type="float" office:value="57" calcext:value-type="float">
            <text:p>5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49]=0;[.N349]=&quot;&quot;); &quot;&quot;; [.O349]*ROUND([.U349];0))">
            <text:p/>
          </table:table-cell>
          <table:table-cell table:style-name="ce355" table:formula="of:=IF(AND([.N349]=&quot;&quot;; [.U349]&lt;&gt;&quot;&quot;);&quot;?&quot;;IF(AND([.W349]&lt;&gt;0;[.W349]&lt;&gt;&quot;&quot;); &quot;р.&quot;; &quot;&quot;))">
            <text:p/>
          </table:table-cell>
          <table:table-cell table:style-name="ce375" table:formula="of:=IF(AND([.S349]&gt;0;[.U349]&gt;0); [.S349]*ROUND([.U349];0) / 1000; &quot;&quot;)">
            <text:p/>
          </table:table-cell>
          <table:table-cell table:style-name="ce355" table:formula="of:=IF(AND([.Y349]&lt;&gt;0;[.Y34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1.3777-01&quot;; &quot;581.3777-01&quot;)" office:value-type="string" office:string-value="581.3777-01" calcext:value-type="string">
            <text:p>581.3777-01</text:p>
          </table:table-cell>
          <table:table-cell table:style-name="ce143" office:value-type="string" calcext:value-type="string">
            <text:p>89.3777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ГАЗ-33081, 3309</text:p>
          </table:table-cell>
          <table:table-cell table:style-name="ce111" table:number-columns-repeated="2"/>
          <table:table-cell table:style-name="ce248" office:value-type="float" office:value="246" calcext:value-type="float">
            <text:p>246,00</text:p>
          </table:table-cell>
          <table:table-cell table:style-name="ce248" table:formula="of:=ROUND([.N350]*1.22; 2)" office:value-type="float" office:value="300.12" calcext:value-type="float">
            <text:p>300,12</text:p>
          </table:table-cell>
          <table:table-cell table:number-columns-repeated="2"/>
          <table:table-cell table:style-name="ce337"/>
          <table:table-cell table:style-name="ce273" office:value-type="float" office:value="60" calcext:value-type="float">
            <text:p>6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50]=0;[.N350]=&quot;&quot;); &quot;&quot;; [.O350]*ROUND([.U350];0))">
            <text:p/>
          </table:table-cell>
          <table:table-cell table:style-name="ce355" table:formula="of:=IF(AND([.N350]=&quot;&quot;; [.U350]&lt;&gt;&quot;&quot;);&quot;?&quot;;IF(AND([.W350]&lt;&gt;0;[.W350]&lt;&gt;&quot;&quot;); &quot;р.&quot;; &quot;&quot;))">
            <text:p/>
          </table:table-cell>
          <table:table-cell table:style-name="ce375" table:formula="of:=IF(AND([.S350]&gt;0;[.U350]&gt;0); [.S350]*ROUND([.U350];0) / 1000; &quot;&quot;)">
            <text:p/>
          </table:table-cell>
          <table:table-cell table:style-name="ce355" table:formula="of:=IF(AND([.Y350]&lt;&gt;0;[.Y35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2.3777&quot;; &quot;582.3777&quot;)" office:value-type="string" office:string-value="582.3777" calcext:value-type="string">
            <text:p>582.3777</text:p>
          </table:table-cell>
          <table:table-cell table:style-name="ce111" office:value-type="string" calcext:value-type="string">
            <text:p>РС 514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АЗ</text:p>
          </table:table-cell>
          <table:table-cell table:style-name="ce111" table:number-columns-repeated="2"/>
          <table:table-cell table:style-name="ce248" office:value-type="float" office:value="106" calcext:value-type="float">
            <text:p>106,00</text:p>
          </table:table-cell>
          <table:table-cell table:style-name="ce248" table:formula="of:=ROUND([.N351]*1.22; 2)" office:value-type="float" office:value="129.32" calcext:value-type="float">
            <text:p>129,32</text:p>
          </table:table-cell>
          <table:table-cell table:number-columns-repeated="2"/>
          <table:table-cell table:style-name="ce337"/>
          <table:table-cell table:style-name="ce273" office:value-type="float" office:value="65" calcext:value-type="float">
            <text:p>6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51]=0;[.N351]=&quot;&quot;); &quot;&quot;; [.O351]*ROUND([.U351];0))">
            <text:p/>
          </table:table-cell>
          <table:table-cell table:style-name="ce355" table:formula="of:=IF(AND([.N351]=&quot;&quot;; [.U351]&lt;&gt;&quot;&quot;);&quot;?&quot;;IF(AND([.W351]&lt;&gt;0;[.W351]&lt;&gt;&quot;&quot;); &quot;р.&quot;; &quot;&quot;))">
            <text:p/>
          </table:table-cell>
          <table:table-cell table:style-name="ce375" table:formula="of:=IF(AND([.S351]&gt;0;[.U351]&gt;0); [.S351]*ROUND([.U351];0) / 1000; &quot;&quot;)">
            <text:p/>
          </table:table-cell>
          <table:table-cell table:style-name="ce355" table:formula="of:=IF(AND([.Y351]&lt;&gt;0;[.Y35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3.3777&quot;; &quot;583.3777&quot;)" office:value-type="string" office:string-value="583.3777" calcext:value-type="string">
            <text:p>583.3777</text:p>
          </table:table-cell>
          <table:table-cell table:style-name="ce111" office:value-type="string" calcext:value-type="string">
            <text:p>РС 431</text:p>
          </table:table-cell>
          <table:table-cell table:style-name="ce111" table:number-columns-repeated="2"/>
          <table:table-cell table:style-name="ce158" office:value-type="string" calcext:value-type="string">
            <text:p>реле стеклоочистителя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Волга ГАЗ-24</text:p>
          </table:table-cell>
          <table:table-cell table:style-name="ce111" table:number-columns-repeated="2"/>
          <table:table-cell table:style-name="ce248" office:value-type="float" office:value="110" calcext:value-type="float">
            <text:p>110,00</text:p>
          </table:table-cell>
          <table:table-cell table:style-name="ce248" table:formula="of:=ROUND([.N352]*1.22; 2)" office:value-type="float" office:value="134.2" calcext:value-type="float">
            <text:p>134,20</text:p>
          </table:table-cell>
          <table:table-cell table:number-columns-repeated="2"/>
          <table:table-cell table:style-name="ce337"/>
          <table:table-cell table:style-name="ce273" office:value-type="float" office:value="64" calcext:value-type="float">
            <text:p>6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52]=0;[.N352]=&quot;&quot;); &quot;&quot;; [.O352]*ROUND([.U352];0))">
            <text:p/>
          </table:table-cell>
          <table:table-cell table:style-name="ce355" table:formula="of:=IF(AND([.N352]=&quot;&quot;; [.U352]&lt;&gt;&quot;&quot;);&quot;?&quot;;IF(AND([.W352]&lt;&gt;0;[.W352]&lt;&gt;&quot;&quot;); &quot;р.&quot;; &quot;&quot;))">
            <text:p/>
          </table:table-cell>
          <table:table-cell table:style-name="ce375" table:formula="of:=IF(AND([.S352]&gt;0;[.U352]&gt;0); [.S352]*ROUND([.U352];0) / 1000; &quot;&quot;)">
            <text:p/>
          </table:table-cell>
          <table:table-cell table:style-name="ce355" table:formula="of:=IF(AND([.Y352]&lt;&gt;0;[.Y35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602.3777&quot;; &quot;8602.3777&quot;)" office:value-type="string" office:string-value="8602.3777" calcext:value-type="string">
            <text:p>8602.3777</text:p>
          </table:table-cell>
          <table:table-cell table:style-name="ce111" office:value-type="string" calcext:value-type="string">
            <text:p>РБС 2602.3747</text:p>
          </table:table-cell>
          <table:table-cell table:style-name="ce111" table:number-columns-repeated="2"/>
          <table:table-cell table:style-name="ce158" office:value-type="string" calcext:value-type="string">
            <text:p>реле блокировки стартера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КАМАЗ, КРАЗ, Урал, ЗИЛ</text:p>
          </table:table-cell>
          <table:table-cell table:style-name="ce111" table:number-columns-repeated="2"/>
          <table:table-cell table:style-name="ce248" office:value-type="float" office:value="122" calcext:value-type="float">
            <text:p>122,00</text:p>
          </table:table-cell>
          <table:table-cell table:style-name="ce248" table:formula="of:=ROUND([.N353]*1.22; 2)" office:value-type="float" office:value="148.84" calcext:value-type="float">
            <text:p>148,84</text:p>
          </table:table-cell>
          <table:table-cell table:number-columns-repeated="2"/>
          <table:table-cell table:style-name="ce337"/>
          <table:table-cell table:style-name="ce273" office:value-type="float" office:value="49" calcext:value-type="float">
            <text:p>49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53]=0;[.N353]=&quot;&quot;); &quot;&quot;; [.O353]*ROUND([.U353];0))">
            <text:p/>
          </table:table-cell>
          <table:table-cell table:style-name="ce355" table:formula="of:=IF(AND([.N353]=&quot;&quot;; [.U353]&lt;&gt;&quot;&quot;);&quot;?&quot;;IF(AND([.W353]&lt;&gt;0;[.W353]&lt;&gt;&quot;&quot;); &quot;р.&quot;; &quot;&quot;))">
            <text:p/>
          </table:table-cell>
          <table:table-cell table:style-name="ce375" table:formula="of:=IF(AND([.S353]&gt;0;[.U353]&gt;0); [.S353]*ROUND([.U353];0) / 1000; &quot;&quot;)">
            <text:p/>
          </table:table-cell>
          <table:table-cell table:style-name="ce355" table:formula="of:=IF(AND([.Y353]&lt;&gt;0;[.Y35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602.3777-01&quot;; &quot;8602.3777-01&quot;)" office:value-type="string" office:string-value="8602.3777-01" calcext:value-type="string">
            <text:p>8602.3777-01</text:p>
          </table:table-cell>
          <table:table-cell table:style-name="ce111" office:value-type="string" calcext:value-type="string">
            <text:p>РСЭ 8522.3777</text:p>
          </table:table-cell>
          <table:table-cell table:style-name="ce111" table:number-columns-repeated="2"/>
          <table:table-cell table:style-name="ce158" office:value-type="string" calcext:value-type="string">
            <text:p>реле стартера электронное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КАМАЗ</text:p>
          </table:table-cell>
          <table:table-cell table:style-name="ce111" table:number-columns-repeated="2"/>
          <table:table-cell table:style-name="ce248" office:value-type="float" office:value="220" calcext:value-type="float">
            <text:p>220,00</text:p>
          </table:table-cell>
          <table:table-cell table:style-name="ce248" table:formula="of:=ROUND([.N354]*1.22; 2)" office:value-type="float" office:value="268.4" calcext:value-type="float">
            <text:p>268,40</text:p>
          </table:table-cell>
          <table:table-cell table:number-columns-repeated="2"/>
          <table:table-cell table:style-name="ce337"/>
          <table:table-cell table:style-name="ce273" office:value-type="float" office:value="49" calcext:value-type="float">
            <text:p>49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54]=0;[.N354]=&quot;&quot;); &quot;&quot;; [.O354]*ROUND([.U354];0))">
            <text:p/>
          </table:table-cell>
          <table:table-cell table:style-name="ce355" table:formula="of:=IF(AND([.N354]=&quot;&quot;; [.U354]&lt;&gt;&quot;&quot;);&quot;?&quot;;IF(AND([.W354]&lt;&gt;0;[.W354]&lt;&gt;&quot;&quot;); &quot;р.&quot;; &quot;&quot;))">
            <text:p/>
          </table:table-cell>
          <table:table-cell table:style-name="ce375" table:formula="of:=IF(AND([.S354]&gt;0;[.U354]&gt;0); [.S354]*ROUND([.U354];0) / 1000; &quot;&quot;)">
            <text:p/>
          </table:table-cell>
          <table:table-cell table:style-name="ce355" table:formula="of:=IF(AND([.Y354]&lt;&gt;0;[.Y35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612.3777&quot;; &quot;8612.3777&quot;)" office:value-type="string" office:string-value="8612.3777" calcext:value-type="string">
            <text:p>8612.3777</text:p>
          </table:table-cell>
          <table:table-cell table:style-name="ce111" office:value-type="string" calcext:value-type="string">
            <text:p>РБС 2612.3747</text:p>
          </table:table-cell>
          <table:table-cell table:style-name="ce111" table:number-columns-repeated="2"/>
          <table:table-cell table:style-name="ce158" office:value-type="string" calcext:value-type="string">
            <text:p>реле блокировки стартера</text:p>
          </table:table-cell>
          <table:table-cell table:style-name="ce111"/>
          <table:table-cell table:style-name="ce187" office:value-type="string" calcext:value-type="string">
            <text:p>24 В</text:p>
          </table:table-cell>
          <table:table-cell table:style-name="ce187"/>
          <table:table-cell table:style-name="ce111" office:value-type="string" calcext:value-type="string">
            <text:p>КАМАЗ, КРАЗ, Урал, ЗИЛ</text:p>
          </table:table-cell>
          <table:table-cell table:style-name="ce111" table:number-columns-repeated="2"/>
          <table:table-cell table:style-name="ce248" office:value-type="float" office:value="118" calcext:value-type="float">
            <text:p>118,00</text:p>
          </table:table-cell>
          <table:table-cell table:style-name="ce248" table:formula="of:=ROUND([.N355]*1.22; 2)" office:value-type="float" office:value="143.96" calcext:value-type="float">
            <text:p>143,96</text:p>
          </table:table-cell>
          <table:table-cell table:number-columns-repeated="2"/>
          <table:table-cell table:style-name="ce337"/>
          <table:table-cell table:style-name="ce273" office:value-type="float" office:value="49" calcext:value-type="float">
            <text:p>49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55]=0;[.N355]=&quot;&quot;); &quot;&quot;; [.O355]*ROUND([.U355];0))">
            <text:p/>
          </table:table-cell>
          <table:table-cell table:style-name="ce355" table:formula="of:=IF(AND([.N355]=&quot;&quot;; [.U355]&lt;&gt;&quot;&quot;);&quot;?&quot;;IF(AND([.W355]&lt;&gt;0;[.W355]&lt;&gt;&quot;&quot;); &quot;р.&quot;; &quot;&quot;))">
            <text:p/>
          </table:table-cell>
          <table:table-cell table:style-name="ce375" table:formula="of:=IF(AND([.S355]&gt;0;[.U355]&gt;0); [.S355]*ROUND([.U355];0) / 1000; &quot;&quot;)">
            <text:p/>
          </table:table-cell>
          <table:table-cell table:style-name="ce355" table:formula="of:=IF(AND([.Y355]&lt;&gt;0;[.Y35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50" table:formula="of:=HYPERLINK(&quot;https://www.emi-penza.ru/p/8612.3777-01&quot;; &quot;8612.3777-01&quot;)" office:value-type="string" office:string-value="8612.3777-01" calcext:value-type="string">
            <text:p>8612.3777-01</text:p>
          </table:table-cell>
          <table:table-cell table:style-name="ce111" office:value-type="string" calcext:value-type="string">
            <text:p>7302.3777-01</text:p>
          </table:table-cell>
          <table:table-cell table:style-name="ce111" table:number-columns-repeated="2"/>
          <table:table-cell table:style-name="ce158" office:value-type="string" calcext:value-type="string">
            <text:p>реле блокировки стартера</text:p>
          </table:table-cell>
          <table:table-cell table:style-name="ce111"/>
          <table:table-cell table:style-name="ce187" office:value-type="string" calcext:value-type="string">
            <text:p>12 В</text:p>
          </table:table-cell>
          <table:table-cell table:style-name="ce187"/>
          <table:table-cell table:style-name="ce111" office:value-type="string" calcext:value-type="string">
            <text:p>ГАЗ 3310, 33104 «Валдай»</text:p>
          </table:table-cell>
          <table:table-cell table:style-name="ce111" table:number-columns-repeated="2"/>
          <table:table-cell table:style-name="ce248" office:value-type="float" office:value="118" calcext:value-type="float">
            <text:p>118,00</text:p>
          </table:table-cell>
          <table:table-cell table:style-name="ce248" table:formula="of:=ROUND([.N356]*1.22; 2)" office:value-type="float" office:value="143.96" calcext:value-type="float">
            <text:p>143,96</text:p>
          </table:table-cell>
          <table:table-cell table:number-columns-repeated="2"/>
          <table:table-cell table:style-name="ce337"/>
          <table:table-cell table:style-name="ce273" office:value-type="float" office:value="45" calcext:value-type="float">
            <text:p>4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356]=0;[.N356]=&quot;&quot;); &quot;&quot;; [.O356]*ROUND([.U356];0))">
            <text:p/>
          </table:table-cell>
          <table:table-cell table:style-name="ce355" table:formula="of:=IF(AND([.N356]=&quot;&quot;; [.U356]&lt;&gt;&quot;&quot;);&quot;?&quot;;IF(AND([.W356]&lt;&gt;0;[.W356]&lt;&gt;&quot;&quot;); &quot;р.&quot;; &quot;&quot;))">
            <text:p/>
          </table:table-cell>
          <table:table-cell table:style-name="ce375" table:formula="of:=IF(AND([.S356]&gt;0;[.U356]&gt;0); [.S356]*ROUND([.U356];0) / 1000; &quot;&quot;)">
            <text:p/>
          </table:table-cell>
          <table:table-cell table:style-name="ce355" table:formula="of:=IF(AND([.Y356]&lt;&gt;0;[.Y35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"/>
          <table:table-cell table:style-name="ce82" table:formula="of:=HYPERLINK(&quot;https://www.emi-penza.ru/p/8612.3777-02&quot;; &quot;8612.3777-02&quot;)" office:value-type="string" office:string-value="8612.3777-02" calcext:value-type="string">
            <text:p>8612.3777-02</text:p>
          </table:table-cell>
          <table:table-cell table:style-name="ce132" office:value-type="string" calcext:value-type="string">
            <text:p>РБС 111.3733.000</text:p>
          </table:table-cell>
          <table:table-cell table:style-name="ce132" table:number-columns-repeated="2"/>
          <table:table-cell table:style-name="ce235" office:value-type="string" calcext:value-type="string">
            <text:p>реле блокировки стартера</text:p>
          </table:table-cell>
          <table:table-cell table:style-name="ce132"/>
          <table:table-cell table:style-name="ce286" office:value-type="string" calcext:value-type="string">
            <text:p>24 В</text:p>
          </table:table-cell>
          <table:table-cell table:style-name="ce286"/>
          <table:table-cell table:style-name="ce132" office:value-type="string" calcext:value-type="string">
            <text:p>КАМАЗ, КРАЗ, Урал, ЗИЛ</text:p>
          </table:table-cell>
          <table:table-cell table:style-name="ce132" table:number-columns-repeated="2"/>
          <table:table-cell table:style-name="ce407" office:value-type="float" office:value="122" calcext:value-type="float">
            <text:p>122,00</text:p>
          </table:table-cell>
          <table:table-cell table:style-name="ce407" table:formula="of:=ROUND([.N357]*1.22; 2)" office:value-type="float" office:value="148.84" calcext:value-type="float">
            <text:p>148,84</text:p>
          </table:table-cell>
          <table:table-cell table:number-columns-repeated="2"/>
          <table:table-cell table:style-name="ce337"/>
          <table:table-cell table:style-name="ce466" office:value-type="float" office:value="45" calcext:value-type="float">
            <text:p>45</text:p>
          </table:table-cell>
          <table:table-cell table:style-name="ce466"/>
          <table:table-cell table:style-name="ce494" office:value-type="float" office:value="0" calcext:value-type="float">
            <text:p>0</text:p>
          </table:table-cell>
          <table:table-cell table:style-name="ce466"/>
          <table:table-cell table:style-name="ce530" table:formula="of:=IF(OR([.U357]=0;[.N357]=&quot;&quot;); &quot;&quot;; [.O357]*ROUND([.U357];0))">
            <text:p/>
          </table:table-cell>
          <table:table-cell table:style-name="ce550" table:formula="of:=IF(AND([.N357]=&quot;&quot;; [.U357]&lt;&gt;&quot;&quot;);&quot;?&quot;;IF(AND([.W357]&lt;&gt;0;[.W357]&lt;&gt;&quot;&quot;); &quot;р.&quot;; &quot;&quot;))">
            <text:p/>
          </table:table-cell>
          <table:table-cell table:style-name="ce568" table:formula="of:=IF(AND([.S357]&gt;0;[.U357]&gt;0); [.S357]*ROUND([.U357];0) / 1000; &quot;&quot;)">
            <text:p/>
          </table:table-cell>
          <table:table-cell table:style-name="ce550" table:formula="of:=IF(AND([.Y357]&lt;&gt;0;[.Y35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2">
          <table:table-cell/>
          <table:table-cell table:style-name="ce4_tail_no_border" office:value-type="string" calcext:value-type="string">
            <text:p>•</text:p>
          </table:table-cell>
          <table:table-cell table:style-name="ce82_tail_no_border_middle" table:formula="of:=HYPERLINK(&quot;https://www.emi-penza.ru/p/US.001_EMI&quot;; &quot;УС.001 ЭМИ&quot;)" office:value-type="string" office:string-value="УС.001 ЭМИ" calcext:value-type="string">
            <text:p>УС.001 ЭМИ</text:p>
          </table:table-cell>
          <table:table-cell table:style-name="ce132_tail_no_border_middle" table:number-columns-repeated="3"/>
          <table:table-cell table:style-name="ce235_tail_no_border_middle" office:value-type="string" calcext:value-type="string">
            <text:p>усилитель сигналов</text:p>
          </table:table-cell>
          <table:table-cell table:style-name="ce132_tail_no_border_middle"/>
          <table:table-cell table:style-name="ce286_tail_no_border_middle" office:value-type="string" calcext:value-type="string">
            <text:p>12 В</text:p>
          </table:table-cell>
          <table:table-cell table:style-name="ce286_tail_no_border_middle"/>
          <table:table-cell table:style-name="ce132_tail_no_border_middle" table:number-columns-repeated="3"/>
          <table:table-cell table:style-name="ce407_tail_no_border_middle" office:value-type="float" office:value="205" calcext:value-type="float">
            <text:p>205,00</text:p>
          </table:table-cell>
          <table:table-cell table:style-name="ce407_tail_no_border_middle" table:formula="of:=ROUND([.N358]*1.22; 2)" office:value-type="float" office:value="250.1" calcext:value-type="float">
            <text:p>250,10</text:p>
          </table:table-cell>
          <table:table-cell table:number-columns-repeated="2"/>
          <table:table-cell table:style-name="ce335"/>
          <table:table-cell table:style-name="ce466_tail_no_border_middle" office:value-type="float" office:value="10" calcext:value-type="float">
            <text:p>10</text:p>
          </table:table-cell>
          <table:table-cell table:style-name="ce466_tail_no_border_middle"/>
          <table:table-cell table:style-name="ce494_tail_no_border_middle" office:value-type="float" office:value="0" calcext:value-type="float">
            <text:p>0</text:p>
          </table:table-cell>
          <table:table-cell table:style-name="ce466_tail_no_border_middle"/>
          <table:table-cell table:style-name="ce530_tail_no_border_middle" table:formula="of:=IF(OR([.U358]=0;[.N358]=&quot;&quot;); &quot;&quot;; [.O358]*ROUND([.U358];0))">
            <text:p/>
          </table:table-cell>
          <table:table-cell table:style-name="ce550_tail_no_border_middle" table:formula="of:=IF(AND([.N358]=&quot;&quot;; [.U358]&lt;&gt;&quot;&quot;);&quot;?&quot;;IF(AND([.W358]&lt;&gt;0;[.W358]&lt;&gt;&quot;&quot;); &quot;р.&quot;; &quot;&quot;))">
            <text:p/>
          </table:table-cell>
          <table:table-cell table:style-name="ce568_tail_no_border_middle" table:formula="of:=IF(AND([.S358]&gt;0;[.U358]&gt;0); [.S358]*ROUND([.U358];0) / 1000; &quot;&quot;)">
            <text:p/>
          </table:table-cell>
          <table:table-cell table:style-name="ce550_tail_no_border_middle" table:formula="of:=IF(AND([.Y358]&lt;&gt;0;[.Y358]&lt;&gt;&quot;&quot;); &quot;кг&quot;; &quot;&quot;)">
            <text:p/>
          </table:table-cell>
          <table:table-cell table:style-name="ce335"/>
          <table:table-cell table:number-columns-repeated="974"/>
        </table:table-row>
        <table:table-row table:style-name="ro17">
          <table:table-cell/>
          <table:table-cell table:style-name="ce3_tail_no_border"/>
          <table:table-cell table:number-columns-repeated="15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359]=0;[.N359]=&quot;&quot;); &quot;&quot;; [.O359]*ROUND([.U359];0))">
            <text:p/>
          </table:table-cell>
          <table:table-cell table:style-name="ce548_tail_no_border" table:formula="of:=IF(AND([.N359]=&quot;&quot;; [.U359]&lt;&gt;&quot;&quot;);&quot;?&quot;;IF(AND([.W359]&lt;&gt;0;[.W359]&lt;&gt;&quot;&quot;); &quot;р.&quot;; &quot;&quot;))">
            <text:p/>
          </table:table-cell>
          <table:table-cell table:style-name="ce459_tail_no_border" table:formula="of:=IF(AND([.S359]&gt;0;[.U359]&gt;0); [.S359]*ROUND([.U359];0) / 1000; &quot;&quot;)">
            <text:p/>
          </table:table-cell>
          <table:table-cell table:style-name="ce548_tail_no_border" table:formula="of:=IF(AND([.Y359]&lt;&gt;0;[.Y359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реле стартера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492"/>
          <table:table-cell table:style-name="ce458"/>
          <table:table-cell table:style-name="ce527" table:formula="of:=IF(OR([.U360]=0;[.N360]=&quot;&quot;); &quot;&quot;; [.O360]*ROUND([.U360];0))">
            <text:p/>
          </table:table-cell>
          <table:table-cell table:style-name="ce547" table:formula="of:=IF(AND([.N360]=&quot;&quot;; [.U360]&lt;&gt;&quot;&quot;);&quot;?&quot;;IF(AND([.W360]&lt;&gt;0;[.W360]&lt;&gt;&quot;&quot;); &quot;р.&quot;; &quot;&quot;))">
            <text:p/>
          </table:table-cell>
          <table:table-cell table:style-name="ce566" table:formula="of:=IF(AND([.S360]&gt;0;[.U360]&gt;0); [.S360]*ROUND([.U360];0) / 1000; &quot;&quot;)">
            <text:p/>
          </table:table-cell>
          <table:table-cell table:style-name="ce547" table:formula="of:=IF(AND([.Y360]&lt;&gt;0;[.Y36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361]=0;[.N361]=&quot;&quot;); &quot;&quot;; [.O361]*ROUND([.U361];0))">
            <text:p/>
          </table:table-cell>
          <table:table-cell table:style-name="ce548" table:formula="of:=IF(AND([.N361]=&quot;&quot;; [.U361]&lt;&gt;&quot;&quot;);&quot;?&quot;;IF(AND([.W361]&lt;&gt;0;[.W361]&lt;&gt;&quot;&quot;); &quot;р.&quot;; &quot;&quot;))">
            <text:p/>
          </table:table-cell>
          <table:table-cell table:style-name="ce493" table:formula="of:=IF(AND([.S361]&gt;0;[.U361]&gt;0); [.S361]*ROUND([.U361];0) / 1000; &quot;&quot;)">
            <text:p/>
          </table:table-cell>
          <table:table-cell table:style-name="ce548" table:formula="of:=IF(AND([.Y361]&lt;&gt;0;[.Y36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61" table:formula="of:=HYPERLINK(&quot;https://www.emi-penza.ru/p/35.3787&quot;; &quot;35.3787&quot;)" office:value-type="string" office:string-value="35.3787" calcext:value-type="string">
            <text:p>35.3787</text:p>
          </table:table-cell>
          <table:table-cell table:style-name="ce122" office:value-type="string" calcext:value-type="string">
            <text:p>738.3747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ЗИЛ, ГАЗ, ПАЗ, КАвЗ,</text:p>
          </table:table-cell>
          <table:table-cell table:style-name="ce122"/>
          <table:table-cell table:style-name="ce188" office:value-type="string" calcext:value-type="string">
            <text:p>50/15 А, 12 В</text:p>
          </table:table-cell>
          <table:table-cell table:style-name="ce384" office:value-type="float" office:value="88" calcext:value-type="float">
            <text:p>88,00</text:p>
          </table:table-cell>
          <table:table-cell table:style-name="ce384" table:formula="of:=ROUND([.N362]*1.22; 2)" office:value-type="float" office:value="107.36" calcext:value-type="float">
            <text:p>107,36</text:p>
          </table:table-cell>
          <table:table-cell table:number-columns-repeated="2"/>
          <table:table-cell table:style-name="ce337"/>
          <table:table-cell table:style-name="ce274" office:value-type="float" office:value="37" calcext:value-type="float">
            <text:p>3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62]=0;[.N362]=&quot;&quot;); &quot;&quot;; [.O362]*ROUND([.U362];0))">
            <text:p/>
          </table:table-cell>
          <table:table-cell table:style-name="ce465" table:formula="of:=IF(AND([.N362]=&quot;&quot;; [.U362]&lt;&gt;&quot;&quot;);&quot;?&quot;;IF(AND([.W362]&lt;&gt;0;[.W362]&lt;&gt;&quot;&quot;); &quot;р.&quot;; &quot;&quot;))">
            <text:p/>
          </table:table-cell>
          <table:table-cell table:style-name="ce505" table:formula="of:=IF(AND([.S362]&gt;0;[.U362]&gt;0); [.S362]*ROUND([.U362];0) / 1000; &quot;&quot;)">
            <text:p/>
          </table:table-cell>
          <table:table-cell table:style-name="ce465" table:formula="of:=IF(AND([.Y362]&lt;&gt;0;[.Y36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5-контактное с кронштейном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автопогрузчик УАЗ-3160, ГАЗ-3307</text:p>
          </table:table-cell>
          <table:table-cell table:style-name="ce123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63]=0;[.N363]=&quot;&quot;); &quot;&quot;; [.O363]*ROUND([.U363];0))">
            <text:p/>
          </table:table-cell>
          <table:table-cell table:style-name="ce543" table:formula="of:=IF(AND([.N363]=&quot;&quot;; [.U363]&lt;&gt;&quot;&quot;);&quot;?&quot;;IF(AND([.W363]&lt;&gt;0;[.W363]&lt;&gt;&quot;&quot;); &quot;р.&quot;; &quot;&quot;))">
            <text:p/>
          </table:table-cell>
          <table:table-cell table:style-name="ce562" table:formula="of:=IF(AND([.S363]&gt;0;[.U363]&gt;0); [.S363]*ROUND([.U363];0) / 1000; &quot;&quot;)">
            <text:p/>
          </table:table-cell>
          <table:table-cell table:style-name="ce543" table:formula="of:=IF(AND([.Y363]&lt;&gt;0;[.Y36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35.3787-20&quot;; &quot;35.3787-20&quot;)" office:value-type="string" office:string-value="35.3787-20" calcext:value-type="string">
            <text:p>35.3787-20</text:p>
          </table:table-cell>
          <table:table-cell table:style-name="ce122" office:value-type="string" calcext:value-type="string">
            <text:p>738.3747-20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КАМАЗ</text:p>
          </table:table-cell>
          <table:table-cell table:style-name="ce122"/>
          <table:table-cell table:style-name="ce188" office:value-type="string" calcext:value-type="string">
            <text:p>50 А, 24 В</text:p>
          </table:table-cell>
          <table:table-cell table:style-name="ce384" office:value-type="float" office:value="88" calcext:value-type="float">
            <text:p>88,00</text:p>
          </table:table-cell>
          <table:table-cell table:style-name="ce384" table:formula="of:=ROUND([.N364]*1.22; 2)" office:value-type="float" office:value="107.36" calcext:value-type="float">
            <text:p>107,36</text:p>
          </table:table-cell>
          <table:table-cell table:number-columns-repeated="2"/>
          <table:table-cell table:style-name="ce337"/>
          <table:table-cell table:style-name="ce274" office:value-type="float" office:value="34" calcext:value-type="float">
            <text:p>34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64]=0;[.N364]=&quot;&quot;); &quot;&quot;; [.O364]*ROUND([.U364];0))">
            <text:p/>
          </table:table-cell>
          <table:table-cell table:style-name="ce465" table:formula="of:=IF(AND([.N364]=&quot;&quot;; [.U364]&lt;&gt;&quot;&quot;);&quot;?&quot;;IF(AND([.W364]&lt;&gt;0;[.W364]&lt;&gt;&quot;&quot;); &quot;р.&quot;; &quot;&quot;))">
            <text:p/>
          </table:table-cell>
          <table:table-cell table:style-name="ce505" table:formula="of:=IF(AND([.S364]&gt;0;[.U364]&gt;0); [.S364]*ROUND([.U364];0) / 1000; &quot;&quot;)">
            <text:p/>
          </table:table-cell>
          <table:table-cell table:style-name="ce465" table:formula="of:=IF(AND([.Y364]&lt;&gt;0;[.Y36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5-контактное с кронштейном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65]=0;[.N365]=&quot;&quot;); &quot;&quot;; [.O365]*ROUND([.U365];0))">
            <text:p/>
          </table:table-cell>
          <table:table-cell table:style-name="ce543" table:formula="of:=IF(AND([.N365]=&quot;&quot;; [.U365]&lt;&gt;&quot;&quot;);&quot;?&quot;;IF(AND([.W365]&lt;&gt;0;[.W365]&lt;&gt;&quot;&quot;); &quot;р.&quot;; &quot;&quot;))">
            <text:p/>
          </table:table-cell>
          <table:table-cell table:style-name="ce562" table:formula="of:=IF(AND([.S365]&gt;0;[.U365]&gt;0); [.S365]*ROUND([.U365];0) / 1000; &quot;&quot;)">
            <text:p/>
          </table:table-cell>
          <table:table-cell table:style-name="ce543" table:formula="of:=IF(AND([.Y365]&lt;&gt;0;[.Y36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35.3787-30&quot;; &quot;35.3787-30&quot;)" office:value-type="string" office:string-value="35.3787-30" calcext:value-type="string">
            <text:p>35.3787-30</text:p>
          </table:table-cell>
          <table:table-cell table:style-name="ce122" office:value-type="string" calcext:value-type="string">
            <text:p>738.3747-30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МТЗ, ПАЗ 32053 Евро 4,</text:p>
          </table:table-cell>
          <table:table-cell table:style-name="ce122"/>
          <table:table-cell table:style-name="ce188" office:value-type="string" calcext:value-type="string">
            <text:p>50 А, 12 В</text:p>
          </table:table-cell>
          <table:table-cell table:style-name="ce384" office:value-type="float" office:value="88" calcext:value-type="float">
            <text:p>88,00</text:p>
          </table:table-cell>
          <table:table-cell table:style-name="ce384" table:formula="of:=ROUND([.N366]*1.22; 2)" office:value-type="float" office:value="107.36" calcext:value-type="float">
            <text:p>107,36</text:p>
          </table:table-cell>
          <table:table-cell table:number-columns-repeated="2"/>
          <table:table-cell table:style-name="ce337"/>
          <table:table-cell table:style-name="ce274" office:value-type="float" office:value="37" calcext:value-type="float">
            <text:p>3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66]=0;[.N366]=&quot;&quot;); &quot;&quot;; [.O366]*ROUND([.U366];0))">
            <text:p/>
          </table:table-cell>
          <table:table-cell table:style-name="ce465" table:formula="of:=IF(AND([.N366]=&quot;&quot;; [.U366]&lt;&gt;&quot;&quot;);&quot;?&quot;;IF(AND([.W366]&lt;&gt;0;[.W366]&lt;&gt;&quot;&quot;); &quot;р.&quot;; &quot;&quot;))">
            <text:p/>
          </table:table-cell>
          <table:table-cell table:style-name="ce505" table:formula="of:=IF(AND([.S366]&gt;0;[.U366]&gt;0); [.S366]*ROUND([.U366];0) / 1000; &quot;&quot;)">
            <text:p/>
          </table:table-cell>
          <table:table-cell table:style-name="ce465" table:formula="of:=IF(AND([.Y366]&lt;&gt;0;[.Y36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5-контактное с кронштейном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сельхоз- и строительная техника</text:p>
          </table:table-cell>
          <table:table-cell table:style-name="ce123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67]=0;[.N367]=&quot;&quot;); &quot;&quot;; [.O367]*ROUND([.U367];0))">
            <text:p/>
          </table:table-cell>
          <table:table-cell table:style-name="ce543" table:formula="of:=IF(AND([.N367]=&quot;&quot;; [.U367]&lt;&gt;&quot;&quot;);&quot;?&quot;;IF(AND([.W367]&lt;&gt;0;[.W367]&lt;&gt;&quot;&quot;); &quot;р.&quot;; &quot;&quot;))">
            <text:p/>
          </table:table-cell>
          <table:table-cell table:style-name="ce562" table:formula="of:=IF(AND([.S367]&gt;0;[.U367]&gt;0); [.S367]*ROUND([.U367];0) / 1000; &quot;&quot;)">
            <text:p/>
          </table:table-cell>
          <table:table-cell table:style-name="ce543" table:formula="of:=IF(AND([.Y367]&lt;&gt;0;[.Y36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&quot;; &quot;46.3787&quot;)" office:value-type="string" office:string-value="46.3787" calcext:value-type="string">
            <text:p>46.3787</text:p>
          </table:table-cell>
          <table:table-cell table:style-name="ce122" office:value-type="string" calcext:value-type="string">
            <text:p>71.3747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Лада Гранта 2190, Калина 1117, 1118, 1119,</text:p>
          </table:table-cell>
          <table:table-cell table:style-name="ce122"/>
          <table:table-cell table:style-name="ce188" office:value-type="string" calcext:value-type="string">
            <text:p>50 А, 12 В</text:p>
          </table:table-cell>
          <table:table-cell table:style-name="ce384" office:value-type="float" office:value="104" calcext:value-type="float">
            <text:p>104,00</text:p>
          </table:table-cell>
          <table:table-cell table:style-name="ce384" table:formula="of:=ROUND([.N368]*1.22; 2)" office:value-type="float" office:value="126.88" calcext:value-type="float">
            <text:p>126,88</text:p>
          </table:table-cell>
          <table:table-cell table:number-columns-repeated="2"/>
          <table:table-cell table:style-name="ce337"/>
          <table:table-cell table:style-name="ce274" office:value-type="float" office:value="29" calcext:value-type="float">
            <text:p>29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68]=0;[.N368]=&quot;&quot;); &quot;&quot;; [.O368]*ROUND([.U368];0))">
            <text:p/>
          </table:table-cell>
          <table:table-cell table:style-name="ce465" table:formula="of:=IF(AND([.N368]=&quot;&quot;; [.U368]&lt;&gt;&quot;&quot;);&quot;?&quot;;IF(AND([.W368]&lt;&gt;0;[.W368]&lt;&gt;&quot;&quot;); &quot;р.&quot;; &quot;&quot;))">
            <text:p/>
          </table:table-cell>
          <table:table-cell table:style-name="ce505" table:formula="of:=IF(AND([.S368]&gt;0;[.U368]&gt;0); [.S368]*ROUND([.U368];0) / 1000; &quot;&quot;)">
            <text:p/>
          </table:table-cell>
          <table:table-cell table:style-name="ce465" table:formula="of:=IF(AND([.Y368]&lt;&gt;0;[.Y36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без кармана под кронштейн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2192 FL, 2194 FL, Приора 2170, 2172 (FL)</text:p>
          </table:table-cell>
          <table:table-cell table:style-name="ce123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69]=0;[.N369]=&quot;&quot;); &quot;&quot;; [.O369]*ROUND([.U369];0))">
            <text:p/>
          </table:table-cell>
          <table:table-cell table:style-name="ce543" table:formula="of:=IF(AND([.N369]=&quot;&quot;; [.U369]&lt;&gt;&quot;&quot;);&quot;?&quot;;IF(AND([.W369]&lt;&gt;0;[.W369]&lt;&gt;&quot;&quot;); &quot;р.&quot;; &quot;&quot;))">
            <text:p/>
          </table:table-cell>
          <table:table-cell table:style-name="ce562" table:formula="of:=IF(AND([.S369]&gt;0;[.U369]&gt;0); [.S369]*ROUND([.U369];0) / 1000; &quot;&quot;)">
            <text:p/>
          </table:table-cell>
          <table:table-cell table:style-name="ce543" table:formula="of:=IF(AND([.Y369]&lt;&gt;0;[.Y36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01&quot;; &quot;46.3787-01&quot;)" office:value-type="string" office:string-value="46.3787-01" calcext:value-type="string">
            <text:p>46.3787-01</text:p>
          </table:table-cell>
          <table:table-cell table:style-name="ce122" office:value-type="string" calcext:value-type="string">
            <text:p>71.3747-01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УАЗ, ВАЗ</text:p>
          </table:table-cell>
          <table:table-cell table:style-name="ce122"/>
          <table:table-cell table:style-name="ce188" office:value-type="string" calcext:value-type="string">
            <text:p>50 А, 12 В</text:p>
          </table:table-cell>
          <table:table-cell table:style-name="ce384" office:value-type="float" office:value="104" calcext:value-type="float">
            <text:p>104,00</text:p>
          </table:table-cell>
          <table:table-cell table:style-name="ce384" table:formula="of:=ROUND([.N370]*1.22; 2)" office:value-type="float" office:value="126.88" calcext:value-type="float">
            <text:p>126,88</text:p>
          </table:table-cell>
          <table:table-cell table:number-columns-repeated="2"/>
          <table:table-cell table:style-name="ce337"/>
          <table:table-cell table:style-name="ce274" office:value-type="float" office:value="29" calcext:value-type="float">
            <text:p>29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70]=0;[.N370]=&quot;&quot;); &quot;&quot;; [.O370]*ROUND([.U370];0))">
            <text:p/>
          </table:table-cell>
          <table:table-cell table:style-name="ce465" table:formula="of:=IF(AND([.N370]=&quot;&quot;; [.U370]&lt;&gt;&quot;&quot;);&quot;?&quot;;IF(AND([.W370]&lt;&gt;0;[.W370]&lt;&gt;&quot;&quot;); &quot;р.&quot;; &quot;&quot;))">
            <text:p/>
          </table:table-cell>
          <table:table-cell table:style-name="ce505" table:formula="of:=IF(AND([.S370]&gt;0;[.U370]&gt;0); [.S370]*ROUND([.U370];0) / 1000; &quot;&quot;)">
            <text:p/>
          </table:table-cell>
          <table:table-cell table:style-name="ce465" table:formula="of:=IF(AND([.Y370]&lt;&gt;0;[.Y37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без кармана под кронштейн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71]=0;[.N371]=&quot;&quot;); &quot;&quot;; [.O371]*ROUND([.U371];0))">
            <text:p/>
          </table:table-cell>
          <table:table-cell table:style-name="ce543" table:formula="of:=IF(AND([.N371]=&quot;&quot;; [.U371]&lt;&gt;&quot;&quot;);&quot;?&quot;;IF(AND([.W371]&lt;&gt;0;[.W371]&lt;&gt;&quot;&quot;); &quot;р.&quot;; &quot;&quot;))">
            <text:p/>
          </table:table-cell>
          <table:table-cell table:style-name="ce562" table:formula="of:=IF(AND([.S371]&gt;0;[.U371]&gt;0); [.S371]*ROUND([.U371];0) / 1000; &quot;&quot;)">
            <text:p/>
          </table:table-cell>
          <table:table-cell table:style-name="ce543" table:formula="of:=IF(AND([.Y371]&lt;&gt;0;[.Y37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02&quot;; &quot;46.3787-02&quot;)" office:value-type="string" office:string-value="46.3787-02" calcext:value-type="string">
            <text:p>46.3787-02</text:p>
          </table:table-cell>
          <table:table-cell table:style-name="ce122" office:value-type="string" calcext:value-type="string">
            <text:p>71.3747-02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ЗИЛ, Урал, УАЗ, ИЖ, КАВЗ,</text:p>
          </table:table-cell>
          <table:table-cell table:style-name="ce122"/>
          <table:table-cell table:style-name="ce188" office:value-type="string" calcext:value-type="string">
            <text:p>50 А, 12 В</text:p>
          </table:table-cell>
          <table:table-cell table:style-name="ce384" office:value-type="float" office:value="104" calcext:value-type="float">
            <text:p>104,00</text:p>
          </table:table-cell>
          <table:table-cell table:style-name="ce384" table:formula="of:=ROUND([.N372]*1.22; 2)" office:value-type="float" office:value="126.88" calcext:value-type="float">
            <text:p>126,88</text:p>
          </table:table-cell>
          <table:table-cell table:number-columns-repeated="2"/>
          <table:table-cell table:style-name="ce337"/>
          <table:table-cell table:style-name="ce274" office:value-type="float" office:value="30" calcext:value-type="float">
            <text:p>30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72]=0;[.N372]=&quot;&quot;); &quot;&quot;; [.O372]*ROUND([.U372];0))">
            <text:p/>
          </table:table-cell>
          <table:table-cell table:style-name="ce465" table:formula="of:=IF(AND([.N372]=&quot;&quot;; [.U372]&lt;&gt;&quot;&quot;);&quot;?&quot;;IF(AND([.W372]&lt;&gt;0;[.W372]&lt;&gt;&quot;&quot;); &quot;р.&quot;; &quot;&quot;))">
            <text:p/>
          </table:table-cell>
          <table:table-cell table:style-name="ce505" table:formula="of:=IF(AND([.S372]&gt;0;[.U372]&gt;0); [.S372]*ROUND([.U372];0) / 1000; &quot;&quot;)">
            <text:p/>
          </table:table-cell>
          <table:table-cell table:style-name="ce465" table:formula="of:=IF(AND([.Y372]&lt;&gt;0;[.Y37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без кармана под кронштейн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ЛАЗ, КАМАЗ, ЛуАЗ, иномарки</text:p>
          </table:table-cell>
          <table:table-cell table:style-name="ce123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73]=0;[.N373]=&quot;&quot;); &quot;&quot;; [.O373]*ROUND([.U373];0))">
            <text:p/>
          </table:table-cell>
          <table:table-cell table:style-name="ce543" table:formula="of:=IF(AND([.N373]=&quot;&quot;; [.U373]&lt;&gt;&quot;&quot;);&quot;?&quot;;IF(AND([.W373]&lt;&gt;0;[.W373]&lt;&gt;&quot;&quot;); &quot;р.&quot;; &quot;&quot;))">
            <text:p/>
          </table:table-cell>
          <table:table-cell table:style-name="ce562" table:formula="of:=IF(AND([.S373]&gt;0;[.U373]&gt;0); [.S373]*ROUND([.U373];0) / 1000; &quot;&quot;)">
            <text:p/>
          </table:table-cell>
          <table:table-cell table:style-name="ce543" table:formula="of:=IF(AND([.Y373]&lt;&gt;0;[.Y37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61" table:formula="of:=HYPERLINK(&quot;https://www.emi-penza.ru/p/46.3787-03&quot;; &quot;46.3787-03&quot;)" office:value-type="string" office:string-value="46.3787-03" calcext:value-type="string">
            <text:p>46.3787-03</text:p>
          </table:table-cell>
          <table:table-cell table:style-name="ce122" office:value-type="string" calcext:value-type="string">
            <text:p>71.3747-03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</text:p>
          </table:table-cell>
          <table:table-cell table:style-name="ce122"/>
          <table:table-cell table:style-name="ce188" table:number-columns-repeated="2"/>
          <table:table-cell table:style-name="ce122" table:number-columns-repeated="2"/>
          <table:table-cell table:style-name="ce188" office:value-type="string" calcext:value-type="string">
            <text:p>70 А, 12 В</text:p>
          </table:table-cell>
          <table:table-cell table:style-name="ce384" office:value-type="float" office:value="110" calcext:value-type="float">
            <text:p>110,00</text:p>
          </table:table-cell>
          <table:table-cell table:style-name="ce384" table:formula="of:=ROUND([.N374]*1.22; 2)" office:value-type="float" office:value="134.2" calcext:value-type="float">
            <text:p>134,20</text:p>
          </table:table-cell>
          <table:table-cell table:number-columns-repeated="2"/>
          <table:table-cell table:style-name="ce337"/>
          <table:table-cell table:style-name="ce274" office:value-type="float" office:value="30" calcext:value-type="float">
            <text:p>30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74]=0;[.N374]=&quot;&quot;); &quot;&quot;; [.O374]*ROUND([.U374];0))">
            <text:p/>
          </table:table-cell>
          <table:table-cell table:style-name="ce465" table:formula="of:=IF(AND([.N374]=&quot;&quot;; [.U374]&lt;&gt;&quot;&quot;);&quot;?&quot;;IF(AND([.W374]&lt;&gt;0;[.W374]&lt;&gt;&quot;&quot;); &quot;р.&quot;; &quot;&quot;))">
            <text:p/>
          </table:table-cell>
          <table:table-cell table:style-name="ce505" table:formula="of:=IF(AND([.S374]&gt;0;[.U374]&gt;0); [.S374]*ROUND([.U374];0) / 1000; &quot;&quot;)">
            <text:p/>
          </table:table-cell>
          <table:table-cell table:style-name="ce465" table:formula="of:=IF(AND([.Y374]&lt;&gt;0;[.Y37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без кармана под кронштейн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75]=0;[.N375]=&quot;&quot;); &quot;&quot;; [.O375]*ROUND([.U375];0))">
            <text:p/>
          </table:table-cell>
          <table:table-cell table:style-name="ce543" table:formula="of:=IF(AND([.N375]=&quot;&quot;; [.U375]&lt;&gt;&quot;&quot;);&quot;?&quot;;IF(AND([.W375]&lt;&gt;0;[.W375]&lt;&gt;&quot;&quot;); &quot;р.&quot;; &quot;&quot;))">
            <text:p/>
          </table:table-cell>
          <table:table-cell table:style-name="ce562" table:formula="of:=IF(AND([.S375]&gt;0;[.U375]&gt;0); [.S375]*ROUND([.U375];0) / 1000; &quot;&quot;)">
            <text:p/>
          </table:table-cell>
          <table:table-cell table:style-name="ce543" table:formula="of:=IF(AND([.Y375]&lt;&gt;0;[.Y37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11&quot;; &quot;46.3787-11&quot;)" office:value-type="string" office:string-value="46.3787-11" calcext:value-type="string">
            <text:p>46.3787-11</text:p>
          </table:table-cell>
          <table:table-cell table:style-name="ce122" office:value-type="string" calcext:value-type="string">
            <text:p>71.3747-11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ГАЗ, ЗИЛ, КАМАЗ, МАЗ,</text:p>
          </table:table-cell>
          <table:table-cell table:style-name="ce122"/>
          <table:table-cell table:style-name="ce188" office:value-type="string" calcext:value-type="string">
            <text:p>30 А, 24 В</text:p>
          </table:table-cell>
          <table:table-cell table:style-name="ce384" office:value-type="float" office:value="108" calcext:value-type="float">
            <text:p>108,00</text:p>
          </table:table-cell>
          <table:table-cell table:style-name="ce384" table:formula="of:=ROUND([.N376]*1.22; 2)" office:value-type="float" office:value="131.76" calcext:value-type="float">
            <text:p>131,76</text:p>
          </table:table-cell>
          <table:table-cell table:number-columns-repeated="2"/>
          <table:table-cell table:style-name="ce337"/>
          <table:table-cell table:style-name="ce274" office:value-type="float" office:value="30" calcext:value-type="float">
            <text:p>30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76]=0;[.N376]=&quot;&quot;); &quot;&quot;; [.O376]*ROUND([.U376];0))">
            <text:p/>
          </table:table-cell>
          <table:table-cell table:style-name="ce465" table:formula="of:=IF(AND([.N376]=&quot;&quot;; [.U376]&lt;&gt;&quot;&quot;);&quot;?&quot;;IF(AND([.W376]&lt;&gt;0;[.W376]&lt;&gt;&quot;&quot;); &quot;р.&quot;; &quot;&quot;))">
            <text:p/>
          </table:table-cell>
          <table:table-cell table:style-name="ce505" table:formula="of:=IF(AND([.S376]&gt;0;[.U376]&gt;0); [.S376]*ROUND([.U376];0) / 1000; &quot;&quot;)">
            <text:p/>
          </table:table-cell>
          <table:table-cell table:style-name="ce465" table:formula="of:=IF(AND([.Y376]&lt;&gt;0;[.Y37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без кармана под кронштейн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Сканиа, автобусы ПАЗ, иномарки</text:p>
          </table:table-cell>
          <table:table-cell table:style-name="ce123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77]=0;[.N377]=&quot;&quot;); &quot;&quot;; [.O377]*ROUND([.U377];0))">
            <text:p/>
          </table:table-cell>
          <table:table-cell table:style-name="ce543" table:formula="of:=IF(AND([.N377]=&quot;&quot;; [.U377]&lt;&gt;&quot;&quot;);&quot;?&quot;;IF(AND([.W377]&lt;&gt;0;[.W377]&lt;&gt;&quot;&quot;); &quot;р.&quot;; &quot;&quot;))">
            <text:p/>
          </table:table-cell>
          <table:table-cell table:style-name="ce562" table:formula="of:=IF(AND([.S377]&gt;0;[.U377]&gt;0); [.S377]*ROUND([.U377];0) / 1000; &quot;&quot;)">
            <text:p/>
          </table:table-cell>
          <table:table-cell table:style-name="ce543" table:formula="of:=IF(AND([.Y377]&lt;&gt;0;[.Y37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21&quot;; &quot;46.3787-21&quot;)" office:value-type="string" office:string-value="46.3787-21" calcext:value-type="string">
            <text:p>46.3787-21</text:p>
          </table:table-cell>
          <table:table-cell table:style-name="ce122" office:value-type="string" calcext:value-type="string">
            <text:p>71.3747-21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. 4-конт. без карман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ВАЗ 2170 (Приора), ГАЗ</text:p>
          </table:table-cell>
          <table:table-cell table:style-name="ce122"/>
          <table:table-cell table:style-name="ce188" office:value-type="string" calcext:value-type="string">
            <text:p>50 А, 12 В</text:p>
          </table:table-cell>
          <table:table-cell table:style-name="ce384" office:value-type="float" office:value="106" calcext:value-type="float">
            <text:p>106,00</text:p>
          </table:table-cell>
          <table:table-cell table:style-name="ce384" table:formula="of:=ROUND([.N378]*1.22; 2)" office:value-type="float" office:value="129.32" calcext:value-type="float">
            <text:p>129,32</text:p>
          </table:table-cell>
          <table:table-cell table:number-columns-repeated="2"/>
          <table:table-cell table:style-name="ce337"/>
          <table:table-cell table:style-name="ce274" office:value-type="float" office:value="27" calcext:value-type="float">
            <text:p>27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78]=0;[.N378]=&quot;&quot;); &quot;&quot;; [.O378]*ROUND([.U378];0))">
            <text:p/>
          </table:table-cell>
          <table:table-cell table:style-name="ce465" table:formula="of:=IF(AND([.N378]=&quot;&quot;; [.U378]&lt;&gt;&quot;&quot;);&quot;?&quot;;IF(AND([.W378]&lt;&gt;0;[.W378]&lt;&gt;&quot;&quot;); &quot;р.&quot;; &quot;&quot;))">
            <text:p/>
          </table:table-cell>
          <table:table-cell table:style-name="ce505" table:formula="of:=IF(AND([.S378]&gt;0;[.U378]&gt;0); [.S378]*ROUND([.U378];0) / 1000; &quot;&quot;)">
            <text:p/>
          </table:table-cell>
          <table:table-cell table:style-name="ce465" table:formula="of:=IF(AND([.Y378]&lt;&gt;0;[.Y37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под кронштейн и с помехоподавл. резистором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79]=0;[.N379]=&quot;&quot;); &quot;&quot;; [.O379]*ROUND([.U379];0))">
            <text:p/>
          </table:table-cell>
          <table:table-cell table:style-name="ce543" table:formula="of:=IF(AND([.N379]=&quot;&quot;; [.U379]&lt;&gt;&quot;&quot;);&quot;?&quot;;IF(AND([.W379]&lt;&gt;0;[.W379]&lt;&gt;&quot;&quot;); &quot;р.&quot;; &quot;&quot;))">
            <text:p/>
          </table:table-cell>
          <table:table-cell table:style-name="ce562" table:formula="of:=IF(AND([.S379]&gt;0;[.U379]&gt;0); [.S379]*ROUND([.U379];0) / 1000; &quot;&quot;)">
            <text:p/>
          </table:table-cell>
          <table:table-cell table:style-name="ce543" table:formula="of:=IF(AND([.Y379]&lt;&gt;0;[.Y37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32&quot;; &quot;46.3787-32&quot;)" office:value-type="string" office:string-value="46.3787-32" calcext:value-type="string">
            <text:p>46.3787-32</text:p>
          </table:table-cell>
          <table:table-cell table:style-name="ce122" office:value-type="string" calcext:value-type="string">
            <text:p>YL368-A-24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. 4-конт. без карман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МАЗ (Евро-3)</text:p>
          </table:table-cell>
          <table:table-cell table:style-name="ce122"/>
          <table:table-cell table:style-name="ce188" office:value-type="string" calcext:value-type="string">
            <text:p><text:span text:style-name="T2">80 А, </text:span>14-24 В</text:p>
          </table:table-cell>
          <table:table-cell table:style-name="ce384" office:value-type="float" office:value="144" calcext:value-type="float">
            <text:p>144,00</text:p>
          </table:table-cell>
          <table:table-cell table:style-name="ce384" table:formula="of:=ROUND([.N380]*1.22; 2)" office:value-type="float" office:value="175.68" calcext:value-type="float">
            <text:p>175,68</text:p>
          </table:table-cell>
          <table:table-cell table:number-columns-repeated="2"/>
          <table:table-cell table:style-name="ce337"/>
          <table:table-cell table:style-name="ce274" office:value-type="float" office:value="35" calcext:value-type="float">
            <text:p>3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80]=0;[.N380]=&quot;&quot;); &quot;&quot;; [.O380]*ROUND([.U380];0))">
            <text:p/>
          </table:table-cell>
          <table:table-cell table:style-name="ce465" table:formula="of:=IF(AND([.N380]=&quot;&quot;; [.U380]&lt;&gt;&quot;&quot;);&quot;?&quot;;IF(AND([.W380]&lt;&gt;0;[.W380]&lt;&gt;&quot;&quot;); &quot;р.&quot;; &quot;&quot;))">
            <text:p/>
          </table:table-cell>
          <table:table-cell table:style-name="ce505" table:formula="of:=IF(AND([.S380]&gt;0;[.U380]&gt;0); [.S380]*ROUND([.U380];0) / 1000; &quot;&quot;)">
            <text:p/>
          </table:table-cell>
          <table:table-cell table:style-name="ce465" table:formula="of:=IF(AND([.Y380]&lt;&gt;0;[.Y38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под кронштейн и с помехоподавл. резистором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81]=0;[.N381]=&quot;&quot;); &quot;&quot;; [.O381]*ROUND([.U381];0))">
            <text:p/>
          </table:table-cell>
          <table:table-cell table:style-name="ce543" table:formula="of:=IF(AND([.N381]=&quot;&quot;; [.U381]&lt;&gt;&quot;&quot;);&quot;?&quot;;IF(AND([.W381]&lt;&gt;0;[.W381]&lt;&gt;&quot;&quot;); &quot;р.&quot;; &quot;&quot;))">
            <text:p/>
          </table:table-cell>
          <table:table-cell table:style-name="ce562" table:formula="of:=IF(AND([.S381]&gt;0;[.U381]&gt;0); [.S381]*ROUND([.U381];0) / 1000; &quot;&quot;)">
            <text:p/>
          </table:table-cell>
          <table:table-cell table:style-name="ce543" table:formula="of:=IF(AND([.Y381]&lt;&gt;0;[.Y38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111&quot;; &quot;46.3787-111&quot;)" office:value-type="string" office:string-value="46.3787-111" calcext:value-type="string">
            <text:p>46.3787-111</text:p>
          </table:table-cell>
          <table:table-cell table:style-name="ce122" office:value-type="string" calcext:value-type="string">
            <text:p>71.3747-111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. 4-конт. без карман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ГАЗ, ЗИЛ, КАМАЗ, МАЗ</text:p>
          </table:table-cell>
          <table:table-cell table:style-name="ce122"/>
          <table:table-cell table:style-name="ce270" office:value-type="string" calcext:value-type="string">
            <text:p>30 А, 24 В</text:p>
          </table:table-cell>
          <table:table-cell table:style-name="ce384" office:value-type="float" office:value="110" calcext:value-type="float">
            <text:p>110,00</text:p>
          </table:table-cell>
          <table:table-cell table:style-name="ce384" table:formula="of:=ROUND([.N382]*1.22; 2)" office:value-type="float" office:value="134.2" calcext:value-type="float">
            <text:p>134,20</text:p>
          </table:table-cell>
          <table:table-cell table:number-columns-repeated="2"/>
          <table:table-cell table:style-name="ce337"/>
          <table:table-cell table:style-name="ce274" office:value-type="float" office:value="35" calcext:value-type="float">
            <text:p>3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82]=0;[.N382]=&quot;&quot;); &quot;&quot;; [.O382]*ROUND([.U382];0))">
            <text:p/>
          </table:table-cell>
          <table:table-cell table:style-name="ce465" table:formula="of:=IF(AND([.N382]=&quot;&quot;; [.U382]&lt;&gt;&quot;&quot;);&quot;?&quot;;IF(AND([.W382]&lt;&gt;0;[.W382]&lt;&gt;&quot;&quot;); &quot;р.&quot;; &quot;&quot;))">
            <text:p/>
          </table:table-cell>
          <table:table-cell table:style-name="ce505" table:formula="of:=IF(AND([.S382]&gt;0;[.U382]&gt;0); [.S382]*ROUND([.U382];0) / 1000; &quot;&quot;)">
            <text:p/>
          </table:table-cell>
          <table:table-cell table:style-name="ce465" table:formula="of:=IF(AND([.Y382]&lt;&gt;0;[.Y38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под кронштейн и с помехоподавл. резистором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83]=0;[.N383]=&quot;&quot;); &quot;&quot;; [.O383]*ROUND([.U383];0))">
            <text:p/>
          </table:table-cell>
          <table:table-cell table:style-name="ce543" table:formula="of:=IF(AND([.N383]=&quot;&quot;; [.U383]&lt;&gt;&quot;&quot;);&quot;?&quot;;IF(AND([.W383]&lt;&gt;0;[.W383]&lt;&gt;&quot;&quot;); &quot;р.&quot;; &quot;&quot;))">
            <text:p/>
          </table:table-cell>
          <table:table-cell table:style-name="ce562" table:formula="of:=IF(AND([.S383]&gt;0;[.U383]&gt;0); [.S383]*ROUND([.U383];0) / 1000; &quot;&quot;)">
            <text:p/>
          </table:table-cell>
          <table:table-cell table:style-name="ce543" table:formula="of:=IF(AND([.Y383]&lt;&gt;0;[.Y38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7.3787&quot;; &quot;47.3787&quot;)" office:value-type="string" office:string-value="47.3787" calcext:value-type="string">
            <text:p>47.3787</text:p>
          </table:table-cell>
          <table:table-cell table:style-name="ce122" office:value-type="string" calcext:value-type="string">
            <text:p>732.3747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</text:p>
          </table:table-cell>
          <table:table-cell table:style-name="ce122"/>
          <table:table-cell table:style-name="ce188" table:number-columns-repeated="2"/>
          <table:table-cell table:style-name="ce245" office:value-type="string" calcext:value-type="string">
            <text:p>МАЗ, ЗАЗ, БелАЗ, ЛАЗ, КАМАЗ</text:p>
          </table:table-cell>
          <table:table-cell table:style-name="ce245"/>
          <table:table-cell table:style-name="ce271" office:value-type="string" calcext:value-type="string">
            <text:p>25 А, 12 В</text:p>
          </table:table-cell>
          <table:table-cell table:style-name="ce384" office:value-type="float" office:value="98" calcext:value-type="float">
            <text:p>98,00</text:p>
          </table:table-cell>
          <table:table-cell table:style-name="ce384" table:formula="of:=ROUND([.N384]*1.22; 2)" office:value-type="float" office:value="119.56" calcext:value-type="float">
            <text:p>119,56</text:p>
          </table:table-cell>
          <table:table-cell table:number-columns-repeated="2"/>
          <table:table-cell table:style-name="ce337"/>
          <table:table-cell table:style-name="ce274" office:value-type="float" office:value="31" calcext:value-type="float">
            <text:p>31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84]=0;[.N384]=&quot;&quot;); &quot;&quot;; [.O384]*ROUND([.U384];0))">
            <text:p/>
          </table:table-cell>
          <table:table-cell table:style-name="ce465" table:formula="of:=IF(AND([.N384]=&quot;&quot;; [.U384]&lt;&gt;&quot;&quot;);&quot;?&quot;;IF(AND([.W384]&lt;&gt;0;[.W384]&lt;&gt;&quot;&quot;); &quot;р.&quot;; &quot;&quot;))">
            <text:p/>
          </table:table-cell>
          <table:table-cell table:style-name="ce505" table:formula="of:=IF(AND([.S384]&gt;0;[.U384]&gt;0); [.S384]*ROUND([.U384];0) / 1000; &quot;&quot;)">
            <text:p/>
          </table:table-cell>
          <table:table-cell table:style-name="ce465" table:formula="of:=IF(AND([.Y384]&lt;&gt;0;[.Y38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с кронштейном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85]=0;[.N385]=&quot;&quot;); &quot;&quot;; [.O385]*ROUND([.U385];0))">
            <text:p/>
          </table:table-cell>
          <table:table-cell table:style-name="ce543" table:formula="of:=IF(AND([.N385]=&quot;&quot;; [.U385]&lt;&gt;&quot;&quot;);&quot;?&quot;;IF(AND([.W385]&lt;&gt;0;[.W385]&lt;&gt;&quot;&quot;); &quot;р.&quot;; &quot;&quot;))">
            <text:p/>
          </table:table-cell>
          <table:table-cell table:style-name="ce562" table:formula="of:=IF(AND([.S385]&gt;0;[.U385]&gt;0); [.S385]*ROUND([.U385];0) / 1000; &quot;&quot;)">
            <text:p/>
          </table:table-cell>
          <table:table-cell table:style-name="ce543" table:formula="of:=IF(AND([.Y385]&lt;&gt;0;[.Y38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7.3787-10&quot;; &quot;47.3787-10&quot;)" office:value-type="string" office:string-value="47.3787-10" calcext:value-type="string">
            <text:p>47.3787-10</text:p>
          </table:table-cell>
          <table:table-cell table:style-name="ce122" office:value-type="string" calcext:value-type="string">
            <text:p>732.3747-10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БелАЗ</text:p>
          </table:table-cell>
          <table:table-cell table:style-name="ce122"/>
          <table:table-cell table:style-name="ce188" office:value-type="string" calcext:value-type="string">
            <text:p>15 А, 24 В</text:p>
          </table:table-cell>
          <table:table-cell table:style-name="ce384" office:value-type="float" office:value="97" calcext:value-type="float">
            <text:p>97,00</text:p>
          </table:table-cell>
          <table:table-cell table:style-name="ce384" table:formula="of:=ROUND([.N386]*1.22; 2)" office:value-type="float" office:value="118.34" calcext:value-type="float">
            <text:p>118,34</text:p>
          </table:table-cell>
          <table:table-cell table:number-columns-repeated="2"/>
          <table:table-cell table:style-name="ce337"/>
          <table:table-cell table:style-name="ce274" office:value-type="float" office:value="29" calcext:value-type="float">
            <text:p>29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86]=0;[.N386]=&quot;&quot;); &quot;&quot;; [.O386]*ROUND([.U386];0))">
            <text:p/>
          </table:table-cell>
          <table:table-cell table:style-name="ce465" table:formula="of:=IF(AND([.N386]=&quot;&quot;; [.U386]&lt;&gt;&quot;&quot;);&quot;?&quot;;IF(AND([.W386]&lt;&gt;0;[.W386]&lt;&gt;&quot;&quot;); &quot;р.&quot;; &quot;&quot;))">
            <text:p/>
          </table:table-cell>
          <table:table-cell table:style-name="ce505" table:formula="of:=IF(AND([.S386]&gt;0;[.U386]&gt;0); [.S386]*ROUND([.U386];0) / 1000; &quot;&quot;)">
            <text:p/>
          </table:table-cell>
          <table:table-cell table:style-name="ce465" table:formula="of:=IF(AND([.Y386]&lt;&gt;0;[.Y38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62"/>
          <table:table-cell table:style-name="ce144" table:number-columns-repeated="3"/>
          <table:table-cell table:style-name="ce205" office:value-type="string" calcext:value-type="string">
            <text:p>4-контактное с кронштейном)</text:p>
          </table:table-cell>
          <table:table-cell table:style-name="ce144"/>
          <table:table-cell table:style-name="ce234" table:number-columns-repeated="2"/>
          <table:table-cell table:style-name="ce144" table:number-columns-repeated="3"/>
          <table:table-cell table:style-name="ce313" table:number-columns-repeated="2"/>
          <table:table-cell table:number-columns-repeated="2"/>
          <table:table-cell table:style-name="ce337"/>
          <table:table-cell table:style-name="ce348" table:number-columns-repeated="2"/>
          <table:table-cell table:style-name="ce391"/>
          <table:table-cell table:style-name="ce348"/>
          <table:table-cell table:style-name="ce443" table:formula="of:=IF(OR([.U387]=0;[.N387]=&quot;&quot;); &quot;&quot;; [.O387]*ROUND([.U387];0))">
            <text:p/>
          </table:table-cell>
          <table:table-cell table:style-name="ce469" table:formula="of:=IF(AND([.N387]=&quot;&quot;; [.U387]&lt;&gt;&quot;&quot;);&quot;?&quot;;IF(AND([.W387]&lt;&gt;0;[.W387]&lt;&gt;&quot;&quot;); &quot;р.&quot;; &quot;&quot;))">
            <text:p/>
          </table:table-cell>
          <table:table-cell table:style-name="ce496" table:formula="of:=IF(AND([.S387]&gt;0;[.U387]&gt;0); [.S387]*ROUND([.U387];0) / 1000; &quot;&quot;)">
            <text:p/>
          </table:table-cell>
          <table:table-cell table:style-name="ce469" table:formula="of:=IF(AND([.Y387]&lt;&gt;0;[.Y38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&quot;; &quot;461.3787&quot;)" office:value-type="string" office:string-value="461.3787" calcext:value-type="string">
            <text:p>461.3787</text:p>
          </table:table-cell>
          <table:table-cell table:style-name="ce122" office:value-type="string" calcext:value-type="string">
            <text:p>711.3747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</text:p>
          </table:table-cell>
          <table:table-cell table:style-name="ce122"/>
          <table:table-cell table:style-name="ce188" table:number-columns-repeated="2"/>
          <table:table-cell table:style-name="ce122" table:number-columns-repeated="2"/>
          <table:table-cell table:style-name="ce188" office:value-type="string" calcext:value-type="string">
            <text:p>50 А, 12 В</text:p>
          </table:table-cell>
          <table:table-cell table:style-name="ce384" office:value-type="float" office:value="104" calcext:value-type="float">
            <text:p>104,00</text:p>
          </table:table-cell>
          <table:table-cell table:style-name="ce384" table:formula="of:=ROUND([.N388]*1.22; 2)" office:value-type="float" office:value="126.88" calcext:value-type="float">
            <text:p>126,88</text:p>
          </table:table-cell>
          <table:table-cell table:number-columns-repeated="2"/>
          <table:table-cell table:style-name="ce337"/>
          <table:table-cell table:style-name="ce274" office:value-type="float" office:value="31" calcext:value-type="float">
            <text:p>31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88]=0;[.N388]=&quot;&quot;); &quot;&quot;; [.O388]*ROUND([.U388];0))">
            <text:p/>
          </table:table-cell>
          <table:table-cell table:style-name="ce465" table:formula="of:=IF(AND([.N388]=&quot;&quot;; [.U388]&lt;&gt;&quot;&quot;);&quot;?&quot;;IF(AND([.W388]&lt;&gt;0;[.W388]&lt;&gt;&quot;&quot;); &quot;р.&quot;; &quot;&quot;))">
            <text:p/>
          </table:table-cell>
          <table:table-cell table:style-name="ce505" table:formula="of:=IF(AND([.S388]&gt;0;[.U388]&gt;0); [.S388]*ROUND([.U388];0) / 1000; &quot;&quot;)">
            <text:p/>
          </table:table-cell>
          <table:table-cell table:style-name="ce465" table:formula="of:=IF(AND([.Y388]&lt;&gt;0;[.Y38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с кронштейном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89]=0;[.N389]=&quot;&quot;); &quot;&quot;; [.O389]*ROUND([.U389];0))">
            <text:p/>
          </table:table-cell>
          <table:table-cell table:style-name="ce543" table:formula="of:=IF(AND([.N389]=&quot;&quot;; [.U389]&lt;&gt;&quot;&quot;);&quot;?&quot;;IF(AND([.W389]&lt;&gt;0;[.W389]&lt;&gt;&quot;&quot;); &quot;р.&quot;; &quot;&quot;))">
            <text:p/>
          </table:table-cell>
          <table:table-cell table:style-name="ce562" table:formula="of:=IF(AND([.S389]&gt;0;[.U389]&gt;0); [.S389]*ROUND([.U389];0) / 1000; &quot;&quot;)">
            <text:p/>
          </table:table-cell>
          <table:table-cell table:style-name="ce543" table:formula="of:=IF(AND([.Y389]&lt;&gt;0;[.Y38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-01&quot;; &quot;461.3787-01&quot;)" office:value-type="string" office:string-value="461.3787-01" calcext:value-type="string">
            <text:p>461.3787-01</text:p>
          </table:table-cell>
          <table:table-cell table:style-name="ce122" office:value-type="string" calcext:value-type="string">
            <text:p>711.3747-01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ЗИЛ, Урал, УАЗ, ИЖ, КАВЗ,</text:p>
          </table:table-cell>
          <table:table-cell table:style-name="ce122"/>
          <table:table-cell table:style-name="ce188" office:value-type="string" calcext:value-type="string">
            <text:p>50 А, 12 В</text:p>
          </table:table-cell>
          <table:table-cell table:style-name="ce384" office:value-type="float" office:value="104" calcext:value-type="float">
            <text:p>104,00</text:p>
          </table:table-cell>
          <table:table-cell table:style-name="ce384" table:formula="of:=ROUND([.N390]*1.22; 2)" office:value-type="float" office:value="126.88" calcext:value-type="float">
            <text:p>126,88</text:p>
          </table:table-cell>
          <table:table-cell table:number-columns-repeated="2"/>
          <table:table-cell table:style-name="ce337"/>
          <table:table-cell table:style-name="ce274" office:value-type="float" office:value="31" calcext:value-type="float">
            <text:p>31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90]=0;[.N390]=&quot;&quot;); &quot;&quot;; [.O390]*ROUND([.U390];0))">
            <text:p/>
          </table:table-cell>
          <table:table-cell table:style-name="ce465" table:formula="of:=IF(AND([.N390]=&quot;&quot;; [.U390]&lt;&gt;&quot;&quot;);&quot;?&quot;;IF(AND([.W390]&lt;&gt;0;[.W390]&lt;&gt;&quot;&quot;); &quot;р.&quot;; &quot;&quot;))">
            <text:p/>
          </table:table-cell>
          <table:table-cell table:style-name="ce505" table:formula="of:=IF(AND([.S390]&gt;0;[.U390]&gt;0); [.S390]*ROUND([.U390];0) / 1000; &quot;&quot;)">
            <text:p/>
          </table:table-cell>
          <table:table-cell table:style-name="ce465" table:formula="of:=IF(AND([.Y390]&lt;&gt;0;[.Y39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с кронштейном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ЛАЗ, КАМАЗ, ЛуАЗ, ГАЗ</text:p>
          </table:table-cell>
          <table:table-cell table:style-name="ce123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91]=0;[.N391]=&quot;&quot;); &quot;&quot;; [.O391]*ROUND([.U391];0))">
            <text:p/>
          </table:table-cell>
          <table:table-cell table:style-name="ce543" table:formula="of:=IF(AND([.N391]=&quot;&quot;; [.U391]&lt;&gt;&quot;&quot;);&quot;?&quot;;IF(AND([.W391]&lt;&gt;0;[.W391]&lt;&gt;&quot;&quot;); &quot;р.&quot;; &quot;&quot;))">
            <text:p/>
          </table:table-cell>
          <table:table-cell table:style-name="ce562" table:formula="of:=IF(AND([.S391]&gt;0;[.U391]&gt;0); [.S391]*ROUND([.U391];0) / 1000; &quot;&quot;)">
            <text:p/>
          </table:table-cell>
          <table:table-cell table:style-name="ce543" table:formula="of:=IF(AND([.Y391]&lt;&gt;0;[.Y39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-02&quot;; &quot;461.3787-02&quot;)" office:value-type="string" office:string-value="461.3787-02" calcext:value-type="string">
            <text:p>461.3787-02</text:p>
          </table:table-cell>
          <table:table-cell table:style-name="ce122" office:value-type="string" calcext:value-type="string">
            <text:p>711.3747-02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ГАЗ, УАЗ</text:p>
          </table:table-cell>
          <table:table-cell table:style-name="ce122"/>
          <table:table-cell table:style-name="ce188" office:value-type="string" calcext:value-type="string">
            <text:p>70 А, 12 В</text:p>
          </table:table-cell>
          <table:table-cell table:style-name="ce384" office:value-type="float" office:value="114" calcext:value-type="float">
            <text:p>114,00</text:p>
          </table:table-cell>
          <table:table-cell table:style-name="ce384" table:formula="of:=ROUND([.N392]*1.22; 2)" office:value-type="float" office:value="139.08" calcext:value-type="float">
            <text:p>139,08</text:p>
          </table:table-cell>
          <table:table-cell table:number-columns-repeated="2"/>
          <table:table-cell table:style-name="ce337"/>
          <table:table-cell table:style-name="ce274" office:value-type="float" office:value="32" calcext:value-type="float">
            <text:p>32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92]=0;[.N392]=&quot;&quot;); &quot;&quot;; [.O392]*ROUND([.U392];0))">
            <text:p/>
          </table:table-cell>
          <table:table-cell table:style-name="ce465" table:formula="of:=IF(AND([.N392]=&quot;&quot;; [.U392]&lt;&gt;&quot;&quot;);&quot;?&quot;;IF(AND([.W392]&lt;&gt;0;[.W392]&lt;&gt;&quot;&quot;); &quot;р.&quot;; &quot;&quot;))">
            <text:p/>
          </table:table-cell>
          <table:table-cell table:style-name="ce505" table:formula="of:=IF(AND([.S392]&gt;0;[.U392]&gt;0); [.S392]*ROUND([.U392];0) / 1000; &quot;&quot;)">
            <text:p/>
          </table:table-cell>
          <table:table-cell table:style-name="ce465" table:formula="of:=IF(AND([.Y392]&lt;&gt;0;[.Y39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с кронштейном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93]=0;[.N393]=&quot;&quot;); &quot;&quot;; [.O393]*ROUND([.U393];0))">
            <text:p/>
          </table:table-cell>
          <table:table-cell table:style-name="ce543" table:formula="of:=IF(AND([.N393]=&quot;&quot;; [.U393]&lt;&gt;&quot;&quot;);&quot;?&quot;;IF(AND([.W393]&lt;&gt;0;[.W393]&lt;&gt;&quot;&quot;); &quot;р.&quot;; &quot;&quot;))">
            <text:p/>
          </table:table-cell>
          <table:table-cell table:style-name="ce562" table:formula="of:=IF(AND([.S393]&gt;0;[.U393]&gt;0); [.S393]*ROUND([.U393];0) / 1000; &quot;&quot;)">
            <text:p/>
          </table:table-cell>
          <table:table-cell table:style-name="ce543" table:formula="of:=IF(AND([.Y393]&lt;&gt;0;[.Y39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-11&quot;; &quot;461.3787-11&quot;)" office:value-type="string" office:string-value="461.3787-11" calcext:value-type="string">
            <text:p>461.3787-11</text:p>
          </table:table-cell>
          <table:table-cell table:style-name="ce122" office:value-type="string" calcext:value-type="string">
            <text:p>711.3747-11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ГАЗ, ЗИЛ, КАМАЗ, МАЗ,</text:p>
          </table:table-cell>
          <table:table-cell table:style-name="ce122"/>
          <table:table-cell table:style-name="ce188" office:value-type="string" calcext:value-type="string">
            <text:p>30 А, 24 В</text:p>
          </table:table-cell>
          <table:table-cell table:style-name="ce384" office:value-type="float" office:value="108" calcext:value-type="float">
            <text:p>108,00</text:p>
          </table:table-cell>
          <table:table-cell table:style-name="ce384" table:formula="of:=ROUND([.N394]*1.22; 2)" office:value-type="float" office:value="131.76" calcext:value-type="float">
            <text:p>131,76</text:p>
          </table:table-cell>
          <table:table-cell table:number-columns-repeated="2"/>
          <table:table-cell table:style-name="ce337"/>
          <table:table-cell table:style-name="ce274" office:value-type="float" office:value="33" calcext:value-type="float">
            <text:p>33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94]=0;[.N394]=&quot;&quot;); &quot;&quot;; [.O394]*ROUND([.U394];0))">
            <text:p/>
          </table:table-cell>
          <table:table-cell table:style-name="ce465" table:formula="of:=IF(AND([.N394]=&quot;&quot;; [.U394]&lt;&gt;&quot;&quot;);&quot;?&quot;;IF(AND([.W394]&lt;&gt;0;[.W394]&lt;&gt;&quot;&quot;); &quot;р.&quot;; &quot;&quot;))">
            <text:p/>
          </table:table-cell>
          <table:table-cell table:style-name="ce505" table:formula="of:=IF(AND([.S394]&gt;0;[.U394]&gt;0); [.S394]*ROUND([.U394];0) / 1000; &quot;&quot;)">
            <text:p/>
          </table:table-cell>
          <table:table-cell table:style-name="ce465" table:formula="of:=IF(AND([.Y394]&lt;&gt;0;[.Y39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4-контактное с кронштейном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Сканиа, автобусы ПАЗ</text:p>
          </table:table-cell>
          <table:table-cell table:style-name="ce123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95]=0;[.N395]=&quot;&quot;); &quot;&quot;; [.O395]*ROUND([.U395];0))">
            <text:p/>
          </table:table-cell>
          <table:table-cell table:style-name="ce543" table:formula="of:=IF(AND([.N395]=&quot;&quot;; [.U395]&lt;&gt;&quot;&quot;);&quot;?&quot;;IF(AND([.W395]&lt;&gt;0;[.W395]&lt;&gt;&quot;&quot;); &quot;р.&quot;; &quot;&quot;))">
            <text:p/>
          </table:table-cell>
          <table:table-cell table:style-name="ce562" table:formula="of:=IF(AND([.S395]&gt;0;[.U395]&gt;0); [.S395]*ROUND([.U395];0) / 1000; &quot;&quot;)">
            <text:p/>
          </table:table-cell>
          <table:table-cell table:style-name="ce543" table:formula="of:=IF(AND([.Y395]&lt;&gt;0;[.Y39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-111&quot;; &quot;461.3787-111&quot;)" office:value-type="string" office:string-value="461.3787-111" calcext:value-type="string">
            <text:p>461.3787-111</text:p>
          </table:table-cell>
          <table:table-cell table:style-name="ce122" office:value-type="string" calcext:value-type="string">
            <text:p>711.3747-111</text:p>
          </table:table-cell>
          <table:table-cell table:style-name="ce122" table:number-columns-repeated="2"/>
          <table:table-cell table:style-name="ce159" office:value-type="string" calcext:value-type="string">
            <text:p>реле стартера (замыкающее 4-контактное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ГАЗ, ЗИЛ, КАМАЗ, МАЗ,</text:p>
          </table:table-cell>
          <table:table-cell table:style-name="ce122"/>
          <table:table-cell table:style-name="ce188" office:value-type="string" calcext:value-type="string">
            <text:p>30 А, 24 В</text:p>
          </table:table-cell>
          <table:table-cell table:style-name="ce384" office:value-type="float" office:value="110" calcext:value-type="float">
            <text:p>110,00</text:p>
          </table:table-cell>
          <table:table-cell table:style-name="ce384" table:formula="of:=ROUND([.N396]*1.22; 2)" office:value-type="float" office:value="134.2" calcext:value-type="float">
            <text:p>134,20</text:p>
          </table:table-cell>
          <table:table-cell table:number-columns-repeated="2"/>
          <table:table-cell table:style-name="ce337"/>
          <table:table-cell table:style-name="ce274" office:value-type="float" office:value="35" calcext:value-type="float">
            <text:p>35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396]=0;[.N396]=&quot;&quot;); &quot;&quot;; [.O396]*ROUND([.U396];0))">
            <text:p/>
          </table:table-cell>
          <table:table-cell table:style-name="ce465" table:formula="of:=IF(AND([.N396]=&quot;&quot;; [.U396]&lt;&gt;&quot;&quot;);&quot;?&quot;;IF(AND([.W396]&lt;&gt;0;[.W396]&lt;&gt;&quot;&quot;); &quot;р.&quot;; &quot;&quot;))">
            <text:p/>
          </table:table-cell>
          <table:table-cell table:style-name="ce505" table:formula="of:=IF(AND([.S396]&gt;0;[.U396]&gt;0); [.S396]*ROUND([.U396];0) / 1000; &quot;&quot;)">
            <text:p/>
          </table:table-cell>
          <table:table-cell table:style-name="ce465" table:formula="of:=IF(AND([.Y396]&lt;&gt;0;[.Y39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с кронштейном и помехоподавл. резистором)</text:p>
          </table:table-cell>
          <table:table-cell table:style-name="ce123"/>
          <table:table-cell table:style-name="ce189" table:number-columns-repeated="2"/>
          <table:table-cell table:style-name="ce123" office:value-type="string" calcext:value-type="string">
            <text:p>Сканиа, автобусы ПАЗ</text:p>
          </table:table-cell>
          <table:table-cell table:style-name="ce123"/>
          <table:table-cell table:style-name="ce189"/>
          <table:table-cell table:style-name="ce250" table:number-columns-repeated="2"/>
          <table:table-cell table:number-columns-repeated="2"/>
          <table:table-cell table:style-name="ce337"/>
          <table:table-cell table:style-name="ce275" table:number-columns-repeated="2"/>
          <table:table-cell table:style-name="ce486"/>
          <table:table-cell table:style-name="ce275"/>
          <table:table-cell table:style-name="ce524" table:formula="of:=IF(OR([.U397]=0;[.N397]=&quot;&quot;); &quot;&quot;; [.O397]*ROUND([.U397];0))">
            <text:p/>
          </table:table-cell>
          <table:table-cell table:style-name="ce543" table:formula="of:=IF(AND([.N397]=&quot;&quot;; [.U397]&lt;&gt;&quot;&quot;);&quot;?&quot;;IF(AND([.W397]&lt;&gt;0;[.W397]&lt;&gt;&quot;&quot;); &quot;р.&quot;; &quot;&quot;))">
            <text:p/>
          </table:table-cell>
          <table:table-cell table:style-name="ce562" table:formula="of:=IF(AND([.S397]&gt;0;[.U397]&gt;0); [.S397]*ROUND([.U397];0) / 1000; &quot;&quot;)">
            <text:p/>
          </table:table-cell>
          <table:table-cell table:style-name="ce543" table:formula="of:=IF(AND([.Y397]&lt;&gt;0;[.Y39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2_tail_no_border"/>
          <table:table-cell table:style-name="ce52_tail_no_border" table:formula="of:=HYPERLINK(&quot;https://www.emi-penza.ru/p/461.3787-131&quot;; &quot;461.3787-131&quot;)" office:value-type="string" office:string-value="461.3787-131" calcext:value-type="string">
            <text:p>461.3787-131</text:p>
          </table:table-cell>
          <table:table-cell table:style-name="ce122_tail_no_border" office:value-type="string" calcext:value-type="string">
            <text:p>711.3747-131</text:p>
          </table:table-cell>
          <table:table-cell table:style-name="ce122_tail_no_border" table:number-columns-repeated="2"/>
          <table:table-cell table:style-name="ce159_tail_no_border" office:value-type="string" calcext:value-type="string">
            <text:p>реле стартера (замыкающее 4-контактное</text:p>
          </table:table-cell>
          <table:table-cell table:style-name="ce122_tail_no_border"/>
          <table:table-cell table:style-name="ce188_tail_no_border" table:number-columns-repeated="2"/>
          <table:table-cell table:style-name="ce122_tail_no_border" office:value-type="string" calcext:value-type="string">
            <text:p>ГАЗ, ЗИЛ, КАМАЗ, МАЗ,</text:p>
          </table:table-cell>
          <table:table-cell table:style-name="ce122_tail_no_border"/>
          <table:table-cell table:style-name="ce188_tail_no_border" office:value-type="string" calcext:value-type="string">
            <text:p>45 А, 24 В</text:p>
          </table:table-cell>
          <table:table-cell table:style-name="ce253_tail_no_border" office:value-type="float" office:value="111" calcext:value-type="float">
            <text:p>111,00</text:p>
          </table:table-cell>
          <table:table-cell table:style-name="ce253_tail_no_border" table:formula="of:=ROUND([.N398]*1.22; 2)" office:value-type="float" office:value="135.42" calcext:value-type="float">
            <text:p>135,42</text:p>
          </table:table-cell>
          <table:table-cell table:number-columns-repeated="2"/>
          <table:table-cell table:style-name="ce347_tail_no_border"/>
          <table:table-cell table:style-name="ce274_tail_no_border" office:value-type="float" office:value="35" calcext:value-type="float">
            <text:p>35</text:p>
          </table:table-cell>
          <table:table-cell table:style-name="ce274_tail_no_border"/>
          <table:table-cell table:style-name="ce299_tail_no_border" office:value-type="float" office:value="0" calcext:value-type="float">
            <text:p>0</text:p>
          </table:table-cell>
          <table:table-cell table:style-name="ce274_tail_no_border"/>
          <table:table-cell table:style-name="ce409_tail_no_border" table:formula="of:=IF(OR([.U398]=0;[.N398]=&quot;&quot;); &quot;&quot;; [.O398]*ROUND([.U398];0))">
            <text:p/>
          </table:table-cell>
          <table:table-cell table:style-name="ce442_tail_no_border" table:formula="of:=IF(AND([.N398]=&quot;&quot;; [.U398]&lt;&gt;&quot;&quot;);&quot;?&quot;;IF(AND([.W398]&lt;&gt;0;[.W398]&lt;&gt;&quot;&quot;); &quot;р.&quot;; &quot;&quot;))">
            <text:p/>
          </table:table-cell>
          <table:table-cell table:style-name="ce459_tail_no_border" table:formula="of:=IF(AND([.S398]&gt;0;[.U398]&gt;0); [.S398]*ROUND([.U398];0) / 1000; &quot;&quot;)">
            <text:p/>
          </table:table-cell>
          <table:table-cell table:style-name="ce442_tail_no_border" table:formula="of:=IF(AND([.Y398]&lt;&gt;0;[.Y398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5">
          <table:table-cell/>
          <table:table-cell table:style-name="ce3_tail_no_border"/>
          <table:table-cell table:style-name="ce52_tail_no_border_second"/>
          <table:table-cell table:style-name="ce122_tail_no_border_second" table:number-columns-repeated="3"/>
          <table:table-cell table:style-name="ce159_tail_no_border_second" office:value-type="string" calcext:value-type="string">
            <text:p>с кронштейном и помехоподавл. резистором)</text:p>
          </table:table-cell>
          <table:table-cell table:style-name="ce122_tail_no_border_second"/>
          <table:table-cell table:style-name="ce188_tail_no_border_second" table:number-columns-repeated="2"/>
          <table:table-cell table:style-name="ce122_tail_no_border_second" office:value-type="string" calcext:value-type="string">
            <text:p>Сканиа, автобусы ПАЗ</text:p>
          </table:table-cell>
          <table:table-cell table:style-name="ce122_tail_no_border_second"/>
          <table:table-cell table:style-name="ce188_tail_no_border_second"/>
          <table:table-cell table:style-name="ce253_tail_no_border_second" table:number-columns-repeated="2"/>
          <table:table-cell table:number-columns-repeated="2"/>
          <table:table-cell table:style-name="ce347_tail_no_border"/>
          <table:table-cell table:style-name="ce364" table:number-columns-repeated="2"/>
          <table:table-cell table:style-name="ce399"/>
          <table:table-cell table:style-name="ce364"/>
          <table:table-cell table:style-name="ce409_tail_no_border_second" table:formula="of:=IF(OR([.U399]=0;[.N399]=&quot;&quot;); &quot;&quot;; [.O399]*ROUND([.U399];0))">
            <text:p/>
          </table:table-cell>
          <table:table-cell table:style-name="ce442_tail_no_border_second" table:formula="of:=IF(AND([.N399]=&quot;&quot;; [.U399]&lt;&gt;&quot;&quot;);&quot;?&quot;;IF(AND([.W399]&lt;&gt;0;[.W399]&lt;&gt;&quot;&quot;); &quot;р.&quot;; &quot;&quot;))">
            <text:p/>
          </table:table-cell>
          <table:table-cell table:style-name="ce459_tail_no_border_second" table:formula="of:=IF(AND([.S399]&gt;0;[.U399]&gt;0); [.S399]*ROUND([.U399];0) / 1000; &quot;&quot;)">
            <text:p/>
          </table:table-cell>
          <table:table-cell table:style-name="ce442_tail_no_border_second" table:formula="of:=IF(AND([.Y399]&lt;&gt;0;[.Y399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5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/>
          <table:table-cell table:style-name="ce442_tail_no_border"/>
          <table:table-cell table:style-name="ce459_tail_no_border"/>
          <table:table-cell table:style-name="ce442_tail_no_border"/>
          <table:table-cell table:style-name="ce347_tail_no_border"/>
          <table:table-cell table:number-columns-repeated="974"/>
        </table:table-row>
        <table:table-row table:style-name="ro15">
          <table:table-cell/>
          <table:table-cell table:style-name="ce3_tail_no_border"/>
          <table:table-cell table:style-name="ce63_tail_no_border" table:formula="of:=HYPERLINK(&quot;https://www.emi-penza.ru/-/документы/продукция/завод_ЭМИ_все_реле.pdf&quot;; &quot;Полный список серийно выпускаемых универсальных реле насчитывает 349 модификаций. Подробности на следующей странице и на нашем сайте.&quot;)" office:value-type="string" office:string-value="Полный список серийно выпускаемых универсальных реле насчитывает 349 модификаций. Подробности на следующей странице и на нашем сайте." calcext:value-type="string">
            <text:p>Полный список серийно выпускаемых универсальных реле насчитывает 349 модификаций. Подробности на следующей странице и на нашем сайте.</text:p>
          </table:table-cell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/>
          <table:table-cell table:style-name="ce442_tail_no_border"/>
          <table:table-cell table:style-name="ce459_tail_no_border"/>
          <table:table-cell table:style-name="ce442_tail_no_border"/>
          <table:table-cell table:style-name="ce347_tail_no_border"/>
          <table:table-cell table:number-columns-repeated="974"/>
        </table:table-row>
        <table:table-row table:style-name="ro15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/>
          <table:table-cell table:style-name="ce442_tail_no_border"/>
          <table:table-cell table:style-name="ce459_tail_no_border"/>
          <table:table-cell table:style-name="ce442_tail_no_border"/>
          <table:table-cell table:style-name="ce347_tail_no_border"/>
          <table:table-cell table:number-columns-repeated="974"/>
        </table:table-row>
        <table:table-row table:style-name="ro17">
          <table:table-cell table:number-columns-repeated="6"/>
          <table:table-cell table:style-name="ce122_tail_no_border"/>
          <table:table-cell/>
          <table:table-cell table:style-name="ce122_tail_no_border" table:number-columns-repeated="2"/>
          <table:table-cell table:number-columns-repeated="3"/>
          <table:table-cell table:style-name="ce122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/>
          <table:table-cell table:style-name="ce442_tail_no_border"/>
          <table:table-cell table:style-name="ce459_tail_no_border"/>
          <table:table-cell table:style-name="ce442_tail_no_border"/>
          <table:table-cell table:style-name="ce347_tail_no_border"/>
          <table:table-cell table:number-columns-repeated="97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универсальные электромагнитные реле с плоскими выводами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492"/>
          <table:table-cell table:style-name="ce458"/>
          <table:table-cell table:style-name="ce527" table:formula="of:=IF(OR([.U404]=0;[.N404]=&quot;&quot;); &quot;&quot;; [.O404]*ROUND([.U404];0))">
            <text:p/>
          </table:table-cell>
          <table:table-cell table:style-name="ce547" table:formula="of:=IF(AND([.N404]=&quot;&quot;; [.U404]&lt;&gt;&quot;&quot;);&quot;?&quot;;IF(AND([.W404]&lt;&gt;0;[.W404]&lt;&gt;&quot;&quot;); &quot;р.&quot;; &quot;&quot;))">
            <text:p/>
          </table:table-cell>
          <table:table-cell table:style-name="ce566" table:formula="of:=IF(AND([.S404]&gt;0;[.U404]&gt;0); [.S404]*ROUND([.U404];0) / 1000; &quot;&quot;)">
            <text:p/>
          </table:table-cell>
          <table:table-cell table:style-name="ce547" table:formula="of:=IF(AND([.Y404]&lt;&gt;0;[.Y40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05]=0;[.N405]=&quot;&quot;); &quot;&quot;; [.O405]*ROUND([.U405];0))">
            <text:p/>
          </table:table-cell>
          <table:table-cell table:style-name="ce548" table:formula="of:=IF(AND([.N405]=&quot;&quot;; [.U405]&lt;&gt;&quot;&quot;);&quot;?&quot;;IF(AND([.W405]&lt;&gt;0;[.W405]&lt;&gt;&quot;&quot;); &quot;р.&quot;; &quot;&quot;))">
            <text:p/>
          </table:table-cell>
          <table:table-cell table:style-name="ce493" table:formula="of:=IF(AND([.S405]&gt;0;[.U405]&gt;0); [.S405]*ROUND([.U405];0) / 1000; &quot;&quot;)">
            <text:p/>
          </table:table-cell>
          <table:table-cell table:style-name="ce548" table:formula="of:=IF(AND([.Y405]&lt;&gt;0;[.Y40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.3787-011&quot;; &quot;64.3787-011&quot;)" office:value-type="string" office:string-value="64.3787-011" calcext:value-type="string">
            <text:p>64.3787-011</text:p>
          </table:table-cell>
          <table:table-cell table:style-name="ce111" office:value-type="string" calcext:value-type="string">
            <text:p>98.3747-011</text:p>
          </table:table-cell>
          <table:table-cell table:style-name="ce111" table:number-columns-repeated="2"/>
          <table:table-cell table:style-name="ce158" office:value-type="string" calcext:value-type="string">
            <text:p>реле перекл. 5-к. с помехоподавл. резистором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Приора, Калина, Сенс, иномарки</text:p>
          </table:table-cell>
          <table:table-cell table:style-name="ce111"/>
          <table:table-cell table:style-name="ce187" office:value-type="string" calcext:value-type="string">
            <text:p>20/10 А, 12 В</text:p>
          </table:table-cell>
          <table:table-cell table:style-name="ce248" office:value-type="float" office:value="66" calcext:value-type="float">
            <text:p>66,00</text:p>
          </table:table-cell>
          <table:table-cell table:style-name="ce248" table:formula="of:=ROUND([.N406]*1.22; 2)" office:value-type="float" office:value="80.52" calcext:value-type="float">
            <text:p>80,52</text:p>
          </table:table-cell>
          <table:table-cell table:number-columns-repeated="2"/>
          <table:table-cell table:style-name="ce337"/>
          <table:table-cell table:style-name="ce273" office:value-type="float" office:value="13" calcext:value-type="float">
            <text:p>1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06]=0;[.N406]=&quot;&quot;); &quot;&quot;; [.O406]*ROUND([.U406];0))">
            <text:p/>
          </table:table-cell>
          <table:table-cell table:style-name="ce355" table:formula="of:=IF(AND([.N406]=&quot;&quot;; [.U406]&lt;&gt;&quot;&quot;);&quot;?&quot;;IF(AND([.W406]&lt;&gt;0;[.W406]&lt;&gt;&quot;&quot;); &quot;р.&quot;; &quot;&quot;))">
            <text:p/>
          </table:table-cell>
          <table:table-cell table:style-name="ce375" table:formula="of:=IF(AND([.S406]&gt;0;[.U406]&gt;0); [.S406]*ROUND([.U406];0) / 1000; &quot;&quot;)">
            <text:p/>
          </table:table-cell>
          <table:table-cell table:style-name="ce355" table:formula="of:=IF(AND([.Y406]&lt;&gt;0;[.Y40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.3787-111&quot;; &quot;64.3787-111&quot;)" office:value-type="string" office:string-value="64.3787-111" calcext:value-type="string">
            <text:p>64.3787-111</text:p>
          </table:table-cell>
          <table:table-cell table:style-name="ce111" office:value-type="string" calcext:value-type="string">
            <text:p>98.3747-111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. с помехоподавл. резистором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Приора, Калина, Сенс, иномарки</text:p>
          </table:table-cell>
          <table:table-cell table:style-name="ce111"/>
          <table:table-cell table:style-name="ce187" office:value-type="string" calcext:value-type="string">
            <text:p>20 А, 12 В</text:p>
          </table:table-cell>
          <table:table-cell table:style-name="ce248" office:value-type="float" office:value="63" calcext:value-type="float">
            <text:p>63,00</text:p>
          </table:table-cell>
          <table:table-cell table:style-name="ce248" table:formula="of:=ROUND([.N407]*1.22; 2)" office:value-type="float" office:value="76.86" calcext:value-type="float">
            <text:p>76,86</text:p>
          </table:table-cell>
          <table:table-cell table:number-columns-repeated="2"/>
          <table:table-cell table:style-name="ce337"/>
          <table:table-cell table:style-name="ce273" office:value-type="float" office:value="13" calcext:value-type="float">
            <text:p>1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07]=0;[.N407]=&quot;&quot;); &quot;&quot;; [.O407]*ROUND([.U407];0))">
            <text:p/>
          </table:table-cell>
          <table:table-cell table:style-name="ce355" table:formula="of:=IF(AND([.N407]=&quot;&quot;; [.U407]&lt;&gt;&quot;&quot;);&quot;?&quot;;IF(AND([.W407]&lt;&gt;0;[.W407]&lt;&gt;&quot;&quot;); &quot;р.&quot;; &quot;&quot;))">
            <text:p/>
          </table:table-cell>
          <table:table-cell table:style-name="ce375" table:formula="of:=IF(AND([.S407]&gt;0;[.U407]&gt;0); [.S407]*ROUND([.U407];0) / 1000; &quot;&quot;)">
            <text:p/>
          </table:table-cell>
          <table:table-cell table:style-name="ce355" table:formula="of:=IF(AND([.Y407]&lt;&gt;0;[.Y40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1.3787-01&quot;; &quot;641.3787-01&quot;)" office:value-type="string" office:string-value="641.3787-01" calcext:value-type="string">
            <text:p>641.3787-01</text:p>
          </table:table-cell>
          <table:table-cell table:style-name="ce111" office:value-type="string" calcext:value-type="string">
            <text:p>981.3747-01</text:p>
          </table:table-cell>
          <table:table-cell table:style-name="ce111" table:number-columns-repeated="2"/>
          <table:table-cell table:style-name="ce158" office:value-type="string" calcext:value-type="string">
            <text:p>реле перекл. 5-к. с помехоподавл. резистором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, МАЗ</text:p>
          </table:table-cell>
          <table:table-cell table:style-name="ce111"/>
          <table:table-cell table:style-name="ce187" office:value-type="string" calcext:value-type="string">
            <text:p>12/6 А, 24 В</text:p>
          </table:table-cell>
          <table:table-cell table:style-name="ce248" office:value-type="float" office:value="66" calcext:value-type="float">
            <text:p>66,00</text:p>
          </table:table-cell>
          <table:table-cell table:style-name="ce248" table:formula="of:=ROUND([.N408]*1.22; 2)" office:value-type="float" office:value="80.52" calcext:value-type="float">
            <text:p>80,52</text:p>
          </table:table-cell>
          <table:table-cell table:number-columns-repeated="2"/>
          <table:table-cell table:style-name="ce337"/>
          <table:table-cell table:style-name="ce273" office:value-type="float" office:value="13" calcext:value-type="float">
            <text:p>1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08]=0;[.N408]=&quot;&quot;); &quot;&quot;; [.O408]*ROUND([.U408];0))">
            <text:p/>
          </table:table-cell>
          <table:table-cell table:style-name="ce355" table:formula="of:=IF(AND([.N408]=&quot;&quot;; [.U408]&lt;&gt;&quot;&quot;);&quot;?&quot;;IF(AND([.W408]&lt;&gt;0;[.W408]&lt;&gt;&quot;&quot;); &quot;р.&quot;; &quot;&quot;))">
            <text:p/>
          </table:table-cell>
          <table:table-cell table:style-name="ce375" table:formula="of:=IF(AND([.S408]&gt;0;[.U408]&gt;0); [.S408]*ROUND([.U408];0) / 1000; &quot;&quot;)">
            <text:p/>
          </table:table-cell>
          <table:table-cell table:style-name="ce355" table:formula="of:=IF(AND([.Y408]&lt;&gt;0;[.Y40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1.3787-11&quot;; &quot;641.3787-11&quot;)" office:value-type="string" office:string-value="641.3787-11" calcext:value-type="string">
            <text:p>641.3787-11</text:p>
          </table:table-cell>
          <table:table-cell table:style-name="ce111" office:value-type="string" calcext:value-type="string">
            <text:p>981.3747-11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. с помехоподавл. резистором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КАМАЗ, МАЗ</text:p>
          </table:table-cell>
          <table:table-cell table:style-name="ce111"/>
          <table:table-cell table:style-name="ce187" office:value-type="string" calcext:value-type="string">
            <text:p>12 А, 24 В</text:p>
          </table:table-cell>
          <table:table-cell table:style-name="ce248" office:value-type="float" office:value="64" calcext:value-type="float">
            <text:p>64,00</text:p>
          </table:table-cell>
          <table:table-cell table:style-name="ce248" table:formula="of:=ROUND([.N409]*1.22; 2)" office:value-type="float" office:value="78.08" calcext:value-type="float">
            <text:p>78,08</text:p>
          </table:table-cell>
          <table:table-cell table:number-columns-repeated="2"/>
          <table:table-cell table:style-name="ce337"/>
          <table:table-cell table:style-name="ce273" office:value-type="float" office:value="12" calcext:value-type="float">
            <text:p>12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09]=0;[.N409]=&quot;&quot;); &quot;&quot;; [.O409]*ROUND([.U409];0))">
            <text:p/>
          </table:table-cell>
          <table:table-cell table:style-name="ce355" table:formula="of:=IF(AND([.N409]=&quot;&quot;; [.U409]&lt;&gt;&quot;&quot;);&quot;?&quot;;IF(AND([.W409]&lt;&gt;0;[.W409]&lt;&gt;&quot;&quot;); &quot;р.&quot;; &quot;&quot;))">
            <text:p/>
          </table:table-cell>
          <table:table-cell table:style-name="ce375" table:formula="of:=IF(AND([.S409]&gt;0;[.U409]&gt;0); [.S409]*ROUND([.U409];0) / 1000; &quot;&quot;)">
            <text:p/>
          </table:table-cell>
          <table:table-cell table:style-name="ce355" table:formula="of:=IF(AND([.Y409]&lt;&gt;0;[.Y40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4.3787-10&quot;; &quot;644.3787-10&quot;)" office:value-type="string" office:string-value="644.3787-10" calcext:value-type="string">
            <text:p>644.3787-10</text:p>
          </table:table-cell>
          <table:table-cell table:style-name="ce111" office:value-type="string" calcext:value-type="string">
            <text:p>984.3747-10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с боковыми выступами</text:p>
          </table:table-cell>
          <table:table-cell table:style-name="ce111"/>
          <table:table-cell table:style-name="ce187" table:number-columns-repeated="2"/>
          <table:table-cell table:style-name="ce145" office:value-type="string" calcext:value-type="string">
            <text:p>УАЗ Патриот</text:p>
          </table:table-cell>
          <table:table-cell table:style-name="ce111"/>
          <table:table-cell table:style-name="ce187" office:value-type="string" calcext:value-type="string">
            <text:p>20 А, 12 В</text:p>
          </table:table-cell>
          <table:table-cell table:style-name="ce248" office:value-type="float" office:value="63" calcext:value-type="float">
            <text:p>63,00</text:p>
          </table:table-cell>
          <table:table-cell table:style-name="ce248" table:formula="of:=ROUND([.N410]*1.22; 2)" office:value-type="float" office:value="76.86" calcext:value-type="float">
            <text:p>76,86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10]=0;[.N410]=&quot;&quot;); &quot;&quot;; [.O410]*ROUND([.U410];0))">
            <text:p/>
          </table:table-cell>
          <table:table-cell table:style-name="ce355" table:formula="of:=IF(AND([.N410]=&quot;&quot;; [.U410]&lt;&gt;&quot;&quot;);&quot;?&quot;;IF(AND([.W410]&lt;&gt;0;[.W410]&lt;&gt;&quot;&quot;); &quot;р.&quot;; &quot;&quot;))">
            <text:p/>
          </table:table-cell>
          <table:table-cell table:style-name="ce375" table:formula="of:=IF(AND([.S410]&gt;0;[.U410]&gt;0); [.S410]*ROUND([.U410];0) / 1000; &quot;&quot;)">
            <text:p/>
          </table:table-cell>
          <table:table-cell table:style-name="ce355" table:formula="of:=IF(AND([.Y410]&lt;&gt;0;[.Y41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72" table:formula="of:=HYPERLINK(&quot;https://www.emi-penza.ru/p/783.3787-002&quot;; &quot;783.3787-002&quot;)" office:value-type="string" office:string-value="783.3787-002" calcext:value-type="string">
            <text:p>783.3787-002</text:p>
          </table:table-cell>
          <table:table-cell table:style-name="ce146" office:value-type="string" calcext:value-type="string">
            <text:p>VF4-45H11-S05</text:p>
          </table:table-cell>
          <table:table-cell table:style-name="ce146" table:number-columns-repeated="2"/>
          <table:table-cell table:style-name="ce233" office:value-type="string" calcext:value-type="string">
            <text:p>реле перекл. 5-контактное с диодом</text:p>
          </table:table-cell>
          <table:table-cell table:style-name="ce146"/>
          <table:table-cell table:style-name="ce199" table:number-columns-repeated="2"/>
          <table:table-cell table:style-name="ce146" office:value-type="string" calcext:value-type="string">
            <text:p>сельхозтехника Ростсельмаш</text:p>
          </table:table-cell>
          <table:table-cell table:style-name="ce146"/>
          <table:table-cell table:style-name="ce199" office:value-type="string" calcext:value-type="string">
            <text:p>20/15 А, 24 В</text:p>
          </table:table-cell>
          <table:table-cell table:style-name="ce253" office:value-type="float" office:value="134.5" calcext:value-type="float">
            <text:p>134,50</text:p>
          </table:table-cell>
          <table:table-cell table:style-name="ce253" table:formula="of:=ROUND([.N411]*1.22; 2)" office:value-type="float" office:value="164.09" calcext:value-type="float">
            <text:p>164,09</text:p>
          </table:table-cell>
          <table:table-cell table:number-columns-repeated="2"/>
          <table:table-cell table:style-name="ce337"/>
          <table:table-cell table:style-name="ce279" office:value-type="float" office:value="30" calcext:value-type="float">
            <text:p>30</text:p>
          </table:table-cell>
          <table:table-cell table:style-name="ce279"/>
          <table:table-cell table:style-name="ce304" office:value-type="float" office:value="0" calcext:value-type="float">
            <text:p>0</text:p>
          </table:table-cell>
          <table:table-cell table:style-name="ce279"/>
          <table:table-cell table:style-name="ce398" table:formula="of:=IF(OR([.U411]=0;[.N411]=&quot;&quot;); &quot;&quot;; [.O411]*ROUND([.U411];0))">
            <text:p/>
          </table:table-cell>
          <table:table-cell table:style-name="ce442" table:formula="of:=IF(AND([.N411]=&quot;&quot;; [.U411]&lt;&gt;&quot;&quot;);&quot;?&quot;;IF(AND([.W411]&lt;&gt;0;[.W411]&lt;&gt;&quot;&quot;); &quot;р.&quot;; &quot;&quot;))">
            <text:p/>
          </table:table-cell>
          <table:table-cell table:style-name="ce459" table:formula="of:=IF(AND([.S411]&gt;0;[.U411]&gt;0); [.S411]*ROUND([.U411];0) / 1000; &quot;&quot;)">
            <text:p/>
          </table:table-cell>
          <table:table-cell table:style-name="ce442" table:formula="of:=IF(AND([.Y411]&lt;&gt;0;[.Y41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4">
          <table:table-cell/>
          <table:table-cell table:style-name="ce3"/>
          <table:table-cell table:number-columns-repeated="10"/>
          <table:table-cell table:style-name="ce218"/>
          <table:table-cell table:number-columns-repeated="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12]=0;[.N412]=&quot;&quot;); &quot;&quot;; [.O412]*ROUND([.U412];0))">
            <text:p/>
          </table:table-cell>
          <table:table-cell table:style-name="ce470" table:formula="of:=IF(AND([.N412]=&quot;&quot;; [.U412]&lt;&gt;&quot;&quot;);&quot;?&quot;;IF(AND([.W412]&lt;&gt;0;[.W412]&lt;&gt;&quot;&quot;); &quot;р.&quot;; &quot;&quot;))">
            <text:p/>
          </table:table-cell>
          <table:table-cell table:style-name="ce493" table:formula="of:=IF(AND([.S412]&gt;0;[.U412]&gt;0); [.S412]*ROUND([.U412];0) / 1000; &quot;&quot;)">
            <text:p/>
          </table:table-cell>
          <table:table-cell table:style-name="ce470" table:formula="of:=IF(AND([.Y412]&lt;&gt;0;[.Y41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.3777&quot;; &quot;98.3777&quot;)" office:value-type="string" office:string-value="98.3777" calcext:value-type="string">
            <text:p>98.3777</text:p>
          </table:table-cell>
          <table:table-cell table:style-name="ce111" office:value-type="string" calcext:value-type="string">
            <text:p>90.3747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c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/20 А, 12 В</text:p>
          </table:table-cell>
          <table:table-cell table:style-name="ce248" office:value-type="float" office:value="55.85" calcext:value-type="float">
            <text:p>55,85</text:p>
          </table:table-cell>
          <table:table-cell table:style-name="ce248" table:formula="of:=ROUND([.N413]*1.22; 2)" office:value-type="float" office:value="68.14" calcext:value-type="float">
            <text:p>68,14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13]=0;[.N413]=&quot;&quot;); &quot;&quot;; [.O413]*ROUND([.U413];0))">
            <text:p/>
          </table:table-cell>
          <table:table-cell table:style-name="ce355" table:formula="of:=IF(AND([.N413]=&quot;&quot;; [.U413]&lt;&gt;&quot;&quot;);&quot;?&quot;;IF(AND([.W413]&lt;&gt;0;[.W413]&lt;&gt;&quot;&quot;); &quot;р.&quot;; &quot;&quot;))">
            <text:p/>
          </table:table-cell>
          <table:table-cell table:style-name="ce375" table:formula="of:=IF(AND([.S413]&gt;0;[.U413]&gt;0); [.S413]*ROUND([.U413];0) / 1000; &quot;&quot;)">
            <text:p/>
          </table:table-cell>
          <table:table-cell table:style-name="ce355" table:formula="of:=IF(AND([.Y413]&lt;&gt;0;[.Y41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.3777-002&quot;; &quot;98.3777-002&quot;)" office:value-type="string" office:string-value="98.3777-002" calcext:value-type="string">
            <text:p>98.3777-002</text:p>
          </table:table-cell>
          <table:table-cell table:style-name="ce111" table:number-columns-repeated="3"/>
          <table:table-cell table:style-name="ce158" office:value-type="string" calcext:value-type="string">
            <text:p>реле переключ. 5-конт. c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 А, 12 В</text:p>
          </table:table-cell>
          <table:table-cell table:style-name="ce248" office:value-type="float" office:value="77.9" calcext:value-type="float">
            <text:p>77,90</text:p>
          </table:table-cell>
          <table:table-cell table:style-name="ce248" table:formula="of:=ROUND([.N414]*1.22; 2)" office:value-type="float" office:value="95.04" calcext:value-type="float">
            <text:p>95,04</text:p>
          </table:table-cell>
          <table:table-cell table:number-columns-repeated="2"/>
          <table:table-cell table:style-name="ce337"/>
          <table:table-cell table:style-name="ce273" office:value-type="float" office:value="34" calcext:value-type="float">
            <text:p>3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14]=0;[.N414]=&quot;&quot;); &quot;&quot;; [.O414]*ROUND([.U414];0))">
            <text:p/>
          </table:table-cell>
          <table:table-cell table:style-name="ce355" table:formula="of:=IF(AND([.N414]=&quot;&quot;; [.U414]&lt;&gt;&quot;&quot;);&quot;?&quot;;IF(AND([.W414]&lt;&gt;0;[.W414]&lt;&gt;&quot;&quot;); &quot;р.&quot;; &quot;&quot;))">
            <text:p/>
          </table:table-cell>
          <table:table-cell table:style-name="ce375" table:formula="of:=IF(AND([.S414]&gt;0;[.U414]&gt;0); [.S414]*ROUND([.U414];0) / 1000; &quot;&quot;)">
            <text:p/>
          </table:table-cell>
          <table:table-cell table:style-name="ce355" table:formula="of:=IF(AND([.Y414]&lt;&gt;0;[.Y41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.3777-012&quot;; &quot;98.3777-012&quot;)" office:value-type="string" office:string-value="98.3777-012" calcext:value-type="string">
            <text:p>98.3777-012</text:p>
          </table:table-cell>
          <table:table-cell table:style-name="ce111" table:number-columns-repeated="3"/>
          <table:table-cell table:style-name="ce158" office:value-type="string" calcext:value-type="string">
            <text:p>реле переключ. 5-конт. без кармана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 А, 12 В</text:p>
          </table:table-cell>
          <table:table-cell table:style-name="ce248" office:value-type="float" office:value="77.7" calcext:value-type="float">
            <text:p>77,70</text:p>
          </table:table-cell>
          <table:table-cell table:style-name="ce248" table:formula="of:=ROUND([.N415]*1.22; 2)" office:value-type="float" office:value="94.79" calcext:value-type="float">
            <text:p>94,79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15]=0;[.N415]=&quot;&quot;); &quot;&quot;; [.O415]*ROUND([.U415];0))">
            <text:p/>
          </table:table-cell>
          <table:table-cell table:style-name="ce355" table:formula="of:=IF(AND([.N415]=&quot;&quot;; [.U415]&lt;&gt;&quot;&quot;);&quot;?&quot;;IF(AND([.W415]&lt;&gt;0;[.W415]&lt;&gt;&quot;&quot;); &quot;р.&quot;; &quot;&quot;))">
            <text:p/>
          </table:table-cell>
          <table:table-cell table:style-name="ce375" table:formula="of:=IF(AND([.S415]&gt;0;[.U415]&gt;0); [.S415]*ROUND([.U415];0) / 1000; &quot;&quot;)">
            <text:p/>
          </table:table-cell>
          <table:table-cell table:style-name="ce355" table:formula="of:=IF(AND([.Y415]&lt;&gt;0;[.Y41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&quot;; &quot;982.3777&quot;)" office:value-type="string" office:string-value="982.3777" calcext:value-type="string">
            <text:p>982.3777</text:p>
          </table:table-cell>
          <table:table-cell table:style-name="ce111" office:value-type="string" calcext:value-type="string">
            <text:p>902.3747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с кронштейном и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/20 А, 12 В</text:p>
          </table:table-cell>
          <table:table-cell table:style-name="ce248" office:value-type="float" office:value="56.85" calcext:value-type="float">
            <text:p>56,85</text:p>
          </table:table-cell>
          <table:table-cell table:style-name="ce248" table:formula="of:=ROUND([.N416]*1.22; 2)" office:value-type="float" office:value="69.36" calcext:value-type="float">
            <text:p>69,36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16]=0;[.N416]=&quot;&quot;); &quot;&quot;; [.O416]*ROUND([.U416];0))">
            <text:p/>
          </table:table-cell>
          <table:table-cell table:style-name="ce355" table:formula="of:=IF(AND([.N416]=&quot;&quot;; [.U416]&lt;&gt;&quot;&quot;);&quot;?&quot;;IF(AND([.W416]&lt;&gt;0;[.W416]&lt;&gt;&quot;&quot;); &quot;р.&quot;; &quot;&quot;))">
            <text:p/>
          </table:table-cell>
          <table:table-cell table:style-name="ce375" table:formula="of:=IF(AND([.S416]&gt;0;[.U416]&gt;0); [.S416]*ROUND([.U416];0) / 1000; &quot;&quot;)">
            <text:p/>
          </table:table-cell>
          <table:table-cell table:style-name="ce355" table:formula="of:=IF(AND([.Y416]&lt;&gt;0;[.Y41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-001&quot;; &quot;982.3777-001&quot;)" office:value-type="string" office:string-value="982.3777-001" calcext:value-type="string">
            <text:p>982.3777-001</text:p>
          </table:table-cell>
          <table:table-cell table:style-name="ce111" office:value-type="string" calcext:value-type="string">
            <text:p>902.3747-РК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с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 А, 12 В</text:p>
          </table:table-cell>
          <table:table-cell table:style-name="ce248" office:value-type="float" office:value="78.5" calcext:value-type="float">
            <text:p>78,50</text:p>
          </table:table-cell>
          <table:table-cell table:style-name="ce248" table:formula="of:=ROUND([.N417]*1.22; 2)" office:value-type="float" office:value="95.77" calcext:value-type="float">
            <text:p>95,77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17]=0;[.N417]=&quot;&quot;); &quot;&quot;; [.O417]*ROUND([.U417];0))">
            <text:p/>
          </table:table-cell>
          <table:table-cell table:style-name="ce355" table:formula="of:=IF(AND([.N417]=&quot;&quot;; [.U417]&lt;&gt;&quot;&quot;);&quot;?&quot;;IF(AND([.W417]&lt;&gt;0;[.W417]&lt;&gt;&quot;&quot;); &quot;р.&quot;; &quot;&quot;))">
            <text:p/>
          </table:table-cell>
          <table:table-cell table:style-name="ce375" table:formula="of:=IF(AND([.S417]&gt;0;[.U417]&gt;0); [.S417]*ROUND([.U417];0) / 1000; &quot;&quot;)">
            <text:p/>
          </table:table-cell>
          <table:table-cell table:style-name="ce355" table:formula="of:=IF(AND([.Y417]&lt;&gt;0;[.Y41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.3777-01&quot;; &quot;98.3777-01&quot;)" office:value-type="string" office:string-value="98.3777-01" calcext:value-type="string">
            <text:p>98.3777-01</text:p>
          </table:table-cell>
          <table:table-cell table:style-name="ce111" office:value-type="string" calcext:value-type="string">
            <text:p>90.3747-01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с карманом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/20 А, 12 В</text:p>
          </table:table-cell>
          <table:table-cell table:style-name="ce248" office:value-type="float" office:value="55.75" calcext:value-type="float">
            <text:p>55,75</text:p>
          </table:table-cell>
          <table:table-cell table:style-name="ce248" table:formula="of:=ROUND([.N418]*1.22; 2)" office:value-type="float" office:value="68.02" calcext:value-type="float">
            <text:p>68,02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18]=0;[.N418]=&quot;&quot;); &quot;&quot;; [.O418]*ROUND([.U418];0))">
            <text:p/>
          </table:table-cell>
          <table:table-cell table:style-name="ce355" table:formula="of:=IF(AND([.N418]=&quot;&quot;; [.U418]&lt;&gt;&quot;&quot;);&quot;?&quot;;IF(AND([.W418]&lt;&gt;0;[.W418]&lt;&gt;&quot;&quot;); &quot;р.&quot;; &quot;&quot;))">
            <text:p/>
          </table:table-cell>
          <table:table-cell table:style-name="ce375" table:formula="of:=IF(AND([.S418]&gt;0;[.U418]&gt;0); [.S418]*ROUND([.U418];0) / 1000; &quot;&quot;)">
            <text:p/>
          </table:table-cell>
          <table:table-cell table:style-name="ce355" table:formula="of:=IF(AND([.Y418]&lt;&gt;0;[.Y41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-01&quot;; &quot;982.3777-01&quot;)" office:value-type="string" office:string-value="982.3777-01" calcext:value-type="string">
            <text:p>982.3777-01</text:p>
          </table:table-cell>
          <table:table-cell table:style-name="ce111" office:value-type="string" calcext:value-type="string">
            <text:p>902.3747-01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с карманом под кронштейн и помехоподавл.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/20 А, 12 В</text:p>
          </table:table-cell>
          <table:table-cell table:style-name="ce248" office:value-type="float" office:value="56.75" calcext:value-type="float">
            <text:p>56,75</text:p>
          </table:table-cell>
          <table:table-cell table:style-name="ce248" table:formula="of:=ROUND([.N419]*1.22; 2)" office:value-type="float" office:value="69.24" calcext:value-type="float">
            <text:p>69,24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19]=0;[.N419]=&quot;&quot;); &quot;&quot;; [.O419]*ROUND([.U419];0))">
            <text:p/>
          </table:table-cell>
          <table:table-cell table:style-name="ce355" table:formula="of:=IF(AND([.N419]=&quot;&quot;; [.U419]&lt;&gt;&quot;&quot;);&quot;?&quot;;IF(AND([.W419]&lt;&gt;0;[.W419]&lt;&gt;&quot;&quot;); &quot;р.&quot;; &quot;&quot;))">
            <text:p/>
          </table:table-cell>
          <table:table-cell table:style-name="ce375" table:formula="of:=IF(AND([.S419]&gt;0;[.U419]&gt;0); [.S419]*ROUND([.U419];0) / 1000; &quot;&quot;)">
            <text:p/>
          </table:table-cell>
          <table:table-cell table:style-name="ce355" table:formula="of:=IF(AND([.Y419]&lt;&gt;0;[.Y41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4.3777&quot;; &quot;984.3777&quot;)" office:value-type="string" office:string-value="984.3777" calcext:value-type="string">
            <text:p>984.3777</text:p>
          </table:table-cell>
          <table:table-cell table:style-name="ce111" office:value-type="string" calcext:value-type="string">
            <text:p>904.3747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без кармана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/20 А, 12 В</text:p>
          </table:table-cell>
          <table:table-cell table:style-name="ce248" office:value-type="float" office:value="55.75" calcext:value-type="float">
            <text:p>55,75</text:p>
          </table:table-cell>
          <table:table-cell table:style-name="ce248" table:formula="of:=ROUND([.N420]*1.22; 2)" office:value-type="float" office:value="68.02" calcext:value-type="float">
            <text:p>68,02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20]=0;[.N420]=&quot;&quot;); &quot;&quot;; [.O420]*ROUND([.U420];0))">
            <text:p/>
          </table:table-cell>
          <table:table-cell table:style-name="ce355" table:formula="of:=IF(AND([.N420]=&quot;&quot;; [.U420]&lt;&gt;&quot;&quot;);&quot;?&quot;;IF(AND([.W420]&lt;&gt;0;[.W420]&lt;&gt;&quot;&quot;); &quot;р.&quot;; &quot;&quot;))">
            <text:p/>
          </table:table-cell>
          <table:table-cell table:style-name="ce375" table:formula="of:=IF(AND([.S420]&gt;0;[.U420]&gt;0); [.S420]*ROUND([.U420];0) / 1000; &quot;&quot;)">
            <text:p/>
          </table:table-cell>
          <table:table-cell table:style-name="ce355" table:formula="of:=IF(AND([.Y420]&lt;&gt;0;[.Y42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72" table:formula="of:=HYPERLINK(&quot;https://www.emi-penza.ru/p/986.3777&quot;; &quot;986.3777&quot;)" office:value-type="string" office:string-value="986.3777" calcext:value-type="string">
            <text:p>986.3777</text:p>
          </table:table-cell>
          <table:table-cell table:style-name="ce146" office:value-type="string" calcext:value-type="string">
            <text:p>906.3747</text:p>
          </table:table-cell>
          <table:table-cell table:style-name="ce146" table:number-columns-repeated="2"/>
          <table:table-cell table:style-name="ce233" office:value-type="string" calcext:value-type="string">
            <text:p>реле переключ. 5-конт. без кармана под кронштейн и с помехоподавл. резистором</text:p>
          </table:table-cell>
          <table:table-cell table:style-name="ce146"/>
          <table:table-cell table:style-name="ce199" table:number-columns-repeated="2"/>
          <table:table-cell table:style-name="ce146" table:number-columns-repeated="2"/>
          <table:table-cell table:style-name="ce199" office:value-type="string" calcext:value-type="string">
            <text:p>30/20 А, 12 В</text:p>
          </table:table-cell>
          <table:table-cell table:style-name="ce253" office:value-type="float" office:value="56.75" calcext:value-type="float">
            <text:p>56,75</text:p>
          </table:table-cell>
          <table:table-cell table:style-name="ce253" table:formula="of:=ROUND([.N421]*1.22; 2)" office:value-type="float" office:value="69.24" calcext:value-type="float">
            <text:p>69,24</text:p>
          </table:table-cell>
          <table:table-cell table:number-columns-repeated="2"/>
          <table:table-cell table:style-name="ce337"/>
          <table:table-cell table:style-name="ce279" office:value-type="float" office:value="30" calcext:value-type="float">
            <text:p>30</text:p>
          </table:table-cell>
          <table:table-cell table:style-name="ce279"/>
          <table:table-cell table:style-name="ce304" office:value-type="float" office:value="0" calcext:value-type="float">
            <text:p>0</text:p>
          </table:table-cell>
          <table:table-cell table:style-name="ce279"/>
          <table:table-cell table:style-name="ce398" table:formula="of:=IF(OR([.U421]=0;[.N421]=&quot;&quot;); &quot;&quot;; [.O421]*ROUND([.U421];0))">
            <text:p/>
          </table:table-cell>
          <table:table-cell table:style-name="ce442" table:formula="of:=IF(AND([.N421]=&quot;&quot;; [.U421]&lt;&gt;&quot;&quot;);&quot;?&quot;;IF(AND([.W421]&lt;&gt;0;[.W421]&lt;&gt;&quot;&quot;); &quot;р.&quot;; &quot;&quot;))">
            <text:p/>
          </table:table-cell>
          <table:table-cell table:style-name="ce459" table:formula="of:=IF(AND([.S421]&gt;0;[.U421]&gt;0); [.S421]*ROUND([.U421];0) / 1000; &quot;&quot;)">
            <text:p/>
          </table:table-cell>
          <table:table-cell table:style-name="ce442" table:formula="of:=IF(AND([.Y421]&lt;&gt;0;[.Y42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4">
          <table:table-cell/>
          <table:table-cell table:style-name="ce3"/>
          <table:table-cell table:number-columns-repeated="10"/>
          <table:table-cell table:style-name="ce218"/>
          <table:table-cell table:number-columns-repeated="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22]=0;[.N422]=&quot;&quot;); &quot;&quot;; [.O422]*ROUND([.U422];0))">
            <text:p/>
          </table:table-cell>
          <table:table-cell table:style-name="ce470" table:formula="of:=IF(AND([.N422]=&quot;&quot;; [.U422]&lt;&gt;&quot;&quot;);&quot;?&quot;;IF(AND([.W422]&lt;&gt;0;[.W422]&lt;&gt;&quot;&quot;); &quot;р.&quot;; &quot;&quot;))">
            <text:p/>
          </table:table-cell>
          <table:table-cell table:style-name="ce493" table:formula="of:=IF(AND([.S422]&gt;0;[.U422]&gt;0); [.S422]*ROUND([.U422];0) / 1000; &quot;&quot;)">
            <text:p/>
          </table:table-cell>
          <table:table-cell table:style-name="ce470" table:formula="of:=IF(AND([.Y422]&lt;&gt;0;[.Y42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.3777-10&quot;; &quot;98.3777-10&quot;)" office:value-type="string" office:string-value="98.3777-10" calcext:value-type="string">
            <text:p>98.3777-10</text:p>
          </table:table-cell>
          <table:table-cell table:style-name="ce111" office:value-type="string" calcext:value-type="string">
            <text:p>90.3747-10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с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 А, 12 В</text:p>
          </table:table-cell>
          <table:table-cell table:style-name="ce248" office:value-type="float" office:value="54.6" calcext:value-type="float">
            <text:p>54,60</text:p>
          </table:table-cell>
          <table:table-cell table:style-name="ce248" table:formula="of:=ROUND([.N423]*1.22; 2)" office:value-type="float" office:value="66.61" calcext:value-type="float">
            <text:p>66,61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23]=0;[.N423]=&quot;&quot;); &quot;&quot;; [.O423]*ROUND([.U423];0))">
            <text:p/>
          </table:table-cell>
          <table:table-cell table:style-name="ce355" table:formula="of:=IF(AND([.N423]=&quot;&quot;; [.U423]&lt;&gt;&quot;&quot;);&quot;?&quot;;IF(AND([.W423]&lt;&gt;0;[.W423]&lt;&gt;&quot;&quot;); &quot;р.&quot;; &quot;&quot;))">
            <text:p/>
          </table:table-cell>
          <table:table-cell table:style-name="ce375" table:formula="of:=IF(AND([.S423]&gt;0;[.U423]&gt;0); [.S423]*ROUND([.U423];0) / 1000; &quot;&quot;)">
            <text:p/>
          </table:table-cell>
          <table:table-cell table:style-name="ce355" table:formula="of:=IF(AND([.Y423]&lt;&gt;0;[.Y42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.3777-102&quot;; &quot;98.3777-102&quot;)" office:value-type="string" office:string-value="98.3777-102" calcext:value-type="string">
            <text:p>98.3777-102</text:p>
          </table:table-cell>
          <table:table-cell table:style-name="ce111" table:number-columns-repeated="3"/>
          <table:table-cell table:style-name="ce158" office:value-type="string" calcext:value-type="string">
            <text:p>реле замык. 4-конт. с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 А, 12 В</text:p>
          </table:table-cell>
          <table:table-cell table:style-name="ce248" office:value-type="float" office:value="75.9" calcext:value-type="float">
            <text:p>75,90</text:p>
          </table:table-cell>
          <table:table-cell table:style-name="ce248" table:formula="of:=ROUND([.N424]*1.22; 2)" office:value-type="float" office:value="92.6" calcext:value-type="float">
            <text:p>92,60</text:p>
          </table:table-cell>
          <table:table-cell table:number-columns-repeated="2"/>
          <table:table-cell table:style-name="ce337"/>
          <table:table-cell table:style-name="ce273" office:value-type="float" office:value="34" calcext:value-type="float">
            <text:p>3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24]=0;[.N424]=&quot;&quot;); &quot;&quot;; [.O424]*ROUND([.U424];0))">
            <text:p/>
          </table:table-cell>
          <table:table-cell table:style-name="ce355" table:formula="of:=IF(AND([.N424]=&quot;&quot;; [.U424]&lt;&gt;&quot;&quot;);&quot;?&quot;;IF(AND([.W424]&lt;&gt;0;[.W424]&lt;&gt;&quot;&quot;); &quot;р.&quot;; &quot;&quot;))">
            <text:p/>
          </table:table-cell>
          <table:table-cell table:style-name="ce375" table:formula="of:=IF(AND([.S424]&gt;0;[.U424]&gt;0); [.S424]*ROUND([.U424];0) / 1000; &quot;&quot;)">
            <text:p/>
          </table:table-cell>
          <table:table-cell table:style-name="ce355" table:formula="of:=IF(AND([.Y424]&lt;&gt;0;[.Y42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.3777-112&quot;; &quot;98.3777-112&quot;)" office:value-type="string" office:string-value="98.3777-112" calcext:value-type="string">
            <text:p>98.3777-112</text:p>
          </table:table-cell>
          <table:table-cell table:style-name="ce111" table:number-columns-repeated="3"/>
          <table:table-cell table:style-name="ce158" office:value-type="string" calcext:value-type="string">
            <text:p>реле замык. 4-конт. без кармана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 А, 12 В</text:p>
          </table:table-cell>
          <table:table-cell table:style-name="ce248" office:value-type="float" office:value="75.7" calcext:value-type="float">
            <text:p>75,70</text:p>
          </table:table-cell>
          <table:table-cell table:style-name="ce248" table:formula="of:=ROUND([.N425]*1.22; 2)" office:value-type="float" office:value="92.35" calcext:value-type="float">
            <text:p>92,35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25]=0;[.N425]=&quot;&quot;); &quot;&quot;; [.O425]*ROUND([.U425];0))">
            <text:p/>
          </table:table-cell>
          <table:table-cell table:style-name="ce355" table:formula="of:=IF(AND([.N425]=&quot;&quot;; [.U425]&lt;&gt;&quot;&quot;);&quot;?&quot;;IF(AND([.W425]&lt;&gt;0;[.W425]&lt;&gt;&quot;&quot;); &quot;р.&quot;; &quot;&quot;))">
            <text:p/>
          </table:table-cell>
          <table:table-cell table:style-name="ce375" table:formula="of:=IF(AND([.S425]&gt;0;[.U425]&gt;0); [.S425]*ROUND([.U425];0) / 1000; &quot;&quot;)">
            <text:p/>
          </table:table-cell>
          <table:table-cell table:style-name="ce355" table:formula="of:=IF(AND([.Y425]&lt;&gt;0;[.Y42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-10&quot;; &quot;982.3777-10&quot;)" office:value-type="string" office:string-value="982.3777-10" calcext:value-type="string">
            <text:p>982.3777-10</text:p>
          </table:table-cell>
          <table:table-cell table:style-name="ce111" office:value-type="string" calcext:value-type="string">
            <text:p>902.3747-10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с кронштейном и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 А, 12 В</text:p>
          </table:table-cell>
          <table:table-cell table:style-name="ce248" office:value-type="float" office:value="55.4" calcext:value-type="float">
            <text:p>55,40</text:p>
          </table:table-cell>
          <table:table-cell table:style-name="ce248" table:formula="of:=ROUND([.N426]*1.22; 2)" office:value-type="float" office:value="67.59" calcext:value-type="float">
            <text:p>67,59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26]=0;[.N426]=&quot;&quot;); &quot;&quot;; [.O426]*ROUND([.U426];0))">
            <text:p/>
          </table:table-cell>
          <table:table-cell table:style-name="ce355" table:formula="of:=IF(AND([.N426]=&quot;&quot;; [.U426]&lt;&gt;&quot;&quot;);&quot;?&quot;;IF(AND([.W426]&lt;&gt;0;[.W426]&lt;&gt;&quot;&quot;); &quot;р.&quot;; &quot;&quot;))">
            <text:p/>
          </table:table-cell>
          <table:table-cell table:style-name="ce375" table:formula="of:=IF(AND([.S426]&gt;0;[.U426]&gt;0); [.S426]*ROUND([.U426];0) / 1000; &quot;&quot;)">
            <text:p/>
          </table:table-cell>
          <table:table-cell table:style-name="ce355" table:formula="of:=IF(AND([.Y426]&lt;&gt;0;[.Y42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.3777-11&quot;; &quot;98.3777-11&quot;)" office:value-type="string" office:string-value="98.3777-11" calcext:value-type="string">
            <text:p>98.3777-11</text:p>
          </table:table-cell>
          <table:table-cell table:style-name="ce111" office:value-type="string" calcext:value-type="string">
            <text:p>90.3747-11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с карманом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 А, 12 В</text:p>
          </table:table-cell>
          <table:table-cell table:style-name="ce248" office:value-type="float" office:value="54.6" calcext:value-type="float">
            <text:p>54,60</text:p>
          </table:table-cell>
          <table:table-cell table:style-name="ce248" table:formula="of:=ROUND([.N427]*1.22; 2)" office:value-type="float" office:value="66.61" calcext:value-type="float">
            <text:p>66,61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27]=0;[.N427]=&quot;&quot;); &quot;&quot;; [.O427]*ROUND([.U427];0))">
            <text:p/>
          </table:table-cell>
          <table:table-cell table:style-name="ce355" table:formula="of:=IF(AND([.N427]=&quot;&quot;; [.U427]&lt;&gt;&quot;&quot;);&quot;?&quot;;IF(AND([.W427]&lt;&gt;0;[.W427]&lt;&gt;&quot;&quot;); &quot;р.&quot;; &quot;&quot;))">
            <text:p/>
          </table:table-cell>
          <table:table-cell table:style-name="ce375" table:formula="of:=IF(AND([.S427]&gt;0;[.U427]&gt;0); [.S427]*ROUND([.U427];0) / 1000; &quot;&quot;)">
            <text:p/>
          </table:table-cell>
          <table:table-cell table:style-name="ce355" table:formula="of:=IF(AND([.Y427]&lt;&gt;0;[.Y42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-11&quot;; &quot;982.3777-11&quot;)" office:value-type="string" office:string-value="982.3777-11" calcext:value-type="string">
            <text:p>982.3777-11</text:p>
          </table:table-cell>
          <table:table-cell table:style-name="ce111" office:value-type="string" calcext:value-type="string">
            <text:p>902.3747-11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с карманом под кронштейн и помехоподавл.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 А, 12 В</text:p>
          </table:table-cell>
          <table:table-cell table:style-name="ce248" office:value-type="float" office:value="55.6" calcext:value-type="float">
            <text:p>55,60</text:p>
          </table:table-cell>
          <table:table-cell table:style-name="ce248" table:formula="of:=ROUND([.N428]*1.22; 2)" office:value-type="float" office:value="67.83" calcext:value-type="float">
            <text:p>67,83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28]=0;[.N428]=&quot;&quot;); &quot;&quot;; [.O428]*ROUND([.U428];0))">
            <text:p/>
          </table:table-cell>
          <table:table-cell table:style-name="ce355" table:formula="of:=IF(AND([.N428]=&quot;&quot;; [.U428]&lt;&gt;&quot;&quot;);&quot;?&quot;;IF(AND([.W428]&lt;&gt;0;[.W428]&lt;&gt;&quot;&quot;); &quot;р.&quot;; &quot;&quot;))">
            <text:p/>
          </table:table-cell>
          <table:table-cell table:style-name="ce375" table:formula="of:=IF(AND([.S428]&gt;0;[.U428]&gt;0); [.S428]*ROUND([.U428];0) / 1000; &quot;&quot;)">
            <text:p/>
          </table:table-cell>
          <table:table-cell table:style-name="ce355" table:formula="of:=IF(AND([.Y428]&lt;&gt;0;[.Y42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4.3777-10&quot;; &quot;984.3777-10&quot;)" office:value-type="string" office:string-value="984.3777-10" calcext:value-type="string">
            <text:p>984.3777-10</text:p>
          </table:table-cell>
          <table:table-cell table:style-name="ce111" office:value-type="string" calcext:value-type="string">
            <text:p>904.3747-10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без кармана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 А, 12 В</text:p>
          </table:table-cell>
          <table:table-cell table:style-name="ce248" office:value-type="float" office:value="54.6" calcext:value-type="float">
            <text:p>54,60</text:p>
          </table:table-cell>
          <table:table-cell table:style-name="ce248" table:formula="of:=ROUND([.N429]*1.22; 2)" office:value-type="float" office:value="66.61" calcext:value-type="float">
            <text:p>66,61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29]=0;[.N429]=&quot;&quot;); &quot;&quot;; [.O429]*ROUND([.U429];0))">
            <text:p/>
          </table:table-cell>
          <table:table-cell table:style-name="ce355" table:formula="of:=IF(AND([.N429]=&quot;&quot;; [.U429]&lt;&gt;&quot;&quot;);&quot;?&quot;;IF(AND([.W429]&lt;&gt;0;[.W429]&lt;&gt;&quot;&quot;); &quot;р.&quot;; &quot;&quot;))">
            <text:p/>
          </table:table-cell>
          <table:table-cell table:style-name="ce375" table:formula="of:=IF(AND([.S429]&gt;0;[.U429]&gt;0); [.S429]*ROUND([.U429];0) / 1000; &quot;&quot;)">
            <text:p/>
          </table:table-cell>
          <table:table-cell table:style-name="ce355" table:formula="of:=IF(AND([.Y429]&lt;&gt;0;[.Y42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72" table:formula="of:=HYPERLINK(&quot;https://www.emi-penza.ru/p/986.3777-10&quot;; &quot;986.3777-10&quot;)" office:value-type="string" office:string-value="986.3777-10" calcext:value-type="string">
            <text:p>986.3777-10</text:p>
          </table:table-cell>
          <table:table-cell table:style-name="ce146" office:value-type="string" calcext:value-type="string">
            <text:p>906.3747-10</text:p>
          </table:table-cell>
          <table:table-cell table:style-name="ce146" table:number-columns-repeated="2"/>
          <table:table-cell table:style-name="ce233" office:value-type="string" calcext:value-type="string">
            <text:p>реле замык. 4-конт. без кармана под кронштейн и с помехоподавл. резистором</text:p>
          </table:table-cell>
          <table:table-cell table:style-name="ce146"/>
          <table:table-cell table:style-name="ce199" table:number-columns-repeated="2"/>
          <table:table-cell table:style-name="ce146" table:number-columns-repeated="2"/>
          <table:table-cell table:style-name="ce199" office:value-type="string" calcext:value-type="string">
            <text:p>30 А, 12 В</text:p>
          </table:table-cell>
          <table:table-cell table:style-name="ce253" office:value-type="float" office:value="55.4" calcext:value-type="float">
            <text:p>55,40</text:p>
          </table:table-cell>
          <table:table-cell table:style-name="ce253" table:formula="of:=ROUND([.N430]*1.22; 2)" office:value-type="float" office:value="67.59" calcext:value-type="float">
            <text:p>67,59</text:p>
          </table:table-cell>
          <table:table-cell table:number-columns-repeated="2"/>
          <table:table-cell table:style-name="ce337"/>
          <table:table-cell table:style-name="ce279" office:value-type="float" office:value="30" calcext:value-type="float">
            <text:p>30</text:p>
          </table:table-cell>
          <table:table-cell table:style-name="ce279"/>
          <table:table-cell table:style-name="ce304" office:value-type="float" office:value="0" calcext:value-type="float">
            <text:p>0</text:p>
          </table:table-cell>
          <table:table-cell table:style-name="ce279"/>
          <table:table-cell table:style-name="ce398" table:formula="of:=IF(OR([.U430]=0;[.N430]=&quot;&quot;); &quot;&quot;; [.O430]*ROUND([.U430];0))">
            <text:p/>
          </table:table-cell>
          <table:table-cell table:style-name="ce442" table:formula="of:=IF(AND([.N430]=&quot;&quot;; [.U430]&lt;&gt;&quot;&quot;);&quot;?&quot;;IF(AND([.W430]&lt;&gt;0;[.W430]&lt;&gt;&quot;&quot;); &quot;р.&quot;; &quot;&quot;))">
            <text:p/>
          </table:table-cell>
          <table:table-cell table:style-name="ce459" table:formula="of:=IF(AND([.S430]&gt;0;[.U430]&gt;0); [.S430]*ROUND([.U430];0) / 1000; &quot;&quot;)">
            <text:p/>
          </table:table-cell>
          <table:table-cell table:style-name="ce442" table:formula="of:=IF(AND([.Y430]&lt;&gt;0;[.Y43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4">
          <table:table-cell/>
          <table:table-cell table:style-name="ce3"/>
          <table:table-cell table:number-columns-repeated="10"/>
          <table:table-cell table:style-name="ce218"/>
          <table:table-cell table:number-columns-repeated="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31]=0;[.N431]=&quot;&quot;); &quot;&quot;; [.O431]*ROUND([.U431];0))">
            <text:p/>
          </table:table-cell>
          <table:table-cell table:style-name="ce470" table:formula="of:=IF(AND([.N431]=&quot;&quot;; [.U431]&lt;&gt;&quot;&quot;);&quot;?&quot;;IF(AND([.W431]&lt;&gt;0;[.W431]&lt;&gt;&quot;&quot;); &quot;р.&quot;; &quot;&quot;))">
            <text:p/>
          </table:table-cell>
          <table:table-cell table:style-name="ce493" table:formula="of:=IF(AND([.S431]&gt;0;[.U431]&gt;0); [.S431]*ROUND([.U431];0) / 1000; &quot;&quot;)">
            <text:p/>
          </table:table-cell>
          <table:table-cell table:style-name="ce470" table:formula="of:=IF(AND([.Y431]&lt;&gt;0;[.Y43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&quot;; &quot;981.3777&quot;)" office:value-type="string" office:string-value="981.3777" calcext:value-type="string">
            <text:p>981.3777</text:p>
          </table:table-cell>
          <table:table-cell table:style-name="ce111" office:value-type="string" calcext:value-type="string">
            <text:p>901.3747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с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/10 А, 24 В</text:p>
          </table:table-cell>
          <table:table-cell table:style-name="ce248" office:value-type="float" office:value="58.15" calcext:value-type="float">
            <text:p>58,15</text:p>
          </table:table-cell>
          <table:table-cell table:style-name="ce248" table:formula="of:=ROUND([.N432]*1.22; 2)" office:value-type="float" office:value="70.94" calcext:value-type="float">
            <text:p>70,94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32]=0;[.N432]=&quot;&quot;); &quot;&quot;; [.O432]*ROUND([.U432];0))">
            <text:p/>
          </table:table-cell>
          <table:table-cell table:style-name="ce355" table:formula="of:=IF(AND([.N432]=&quot;&quot;; [.U432]&lt;&gt;&quot;&quot;);&quot;?&quot;;IF(AND([.W432]&lt;&gt;0;[.W432]&lt;&gt;&quot;&quot;); &quot;р.&quot;; &quot;&quot;))">
            <text:p/>
          </table:table-cell>
          <table:table-cell table:style-name="ce375" table:formula="of:=IF(AND([.S432]&gt;0;[.U432]&gt;0); [.S432]*ROUND([.U432];0) / 1000; &quot;&quot;)">
            <text:p/>
          </table:table-cell>
          <table:table-cell table:style-name="ce355" table:formula="of:=IF(AND([.Y432]&lt;&gt;0;[.Y43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-001&quot;; &quot;981.3777-001&quot;)" office:value-type="string" office:string-value="981.3777-001" calcext:value-type="string">
            <text:p>981.3777-001</text:p>
          </table:table-cell>
          <table:table-cell table:style-name="ce145" office:value-type="string" calcext:value-type="string">
            <text:p>901.3747 РК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с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 А, 24 В</text:p>
          </table:table-cell>
          <table:table-cell table:style-name="ce248" office:value-type="float" office:value="79.4" calcext:value-type="float">
            <text:p>79,40</text:p>
          </table:table-cell>
          <table:table-cell table:style-name="ce248" table:formula="of:=ROUND([.N433]*1.22; 2)" office:value-type="float" office:value="96.87" calcext:value-type="float">
            <text:p>96,87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33]=0;[.N433]=&quot;&quot;); &quot;&quot;; [.O433]*ROUND([.U433];0))">
            <text:p/>
          </table:table-cell>
          <table:table-cell table:style-name="ce355" table:formula="of:=IF(AND([.N433]=&quot;&quot;; [.U433]&lt;&gt;&quot;&quot;);&quot;?&quot;;IF(AND([.W433]&lt;&gt;0;[.W433]&lt;&gt;&quot;&quot;); &quot;р.&quot;; &quot;&quot;))">
            <text:p/>
          </table:table-cell>
          <table:table-cell table:style-name="ce375" table:formula="of:=IF(AND([.S433]&gt;0;[.U433]&gt;0); [.S433]*ROUND([.U433];0) / 1000; &quot;&quot;)">
            <text:p/>
          </table:table-cell>
          <table:table-cell table:style-name="ce355" table:formula="of:=IF(AND([.Y433]&lt;&gt;0;[.Y43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1.3777-002&quot;; &quot;981.3777-002&quot;)" office:value-type="string" office:string-value="981.3777-002" calcext:value-type="string">
            <text:p>981.3777-002</text:p>
          </table:table-cell>
          <table:table-cell table:style-name="ce111" table:number-columns-repeated="3"/>
          <table:table-cell table:style-name="ce158" office:value-type="string" calcext:value-type="string">
            <text:p>реле переключ. 5-конт. с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 А, 24 В</text:p>
          </table:table-cell>
          <table:table-cell table:style-name="ce248" office:value-type="float" office:value="78.4" calcext:value-type="float">
            <text:p>78,40</text:p>
          </table:table-cell>
          <table:table-cell table:style-name="ce248" table:formula="of:=ROUND([.N434]*1.22; 2)" office:value-type="float" office:value="95.65" calcext:value-type="float">
            <text:p>95,65</text:p>
          </table:table-cell>
          <table:table-cell table:number-columns-repeated="2"/>
          <table:table-cell table:style-name="ce337"/>
          <table:table-cell table:style-name="ce273" office:value-type="float" office:value="34" calcext:value-type="float">
            <text:p>3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34]=0;[.N434]=&quot;&quot;); &quot;&quot;; [.O434]*ROUND([.U434];0))">
            <text:p/>
          </table:table-cell>
          <table:table-cell table:style-name="ce355" table:formula="of:=IF(AND([.N434]=&quot;&quot;; [.U434]&lt;&gt;&quot;&quot;);&quot;?&quot;;IF(AND([.W434]&lt;&gt;0;[.W434]&lt;&gt;&quot;&quot;); &quot;р.&quot;; &quot;&quot;))">
            <text:p/>
          </table:table-cell>
          <table:table-cell table:style-name="ce375" table:formula="of:=IF(AND([.S434]&gt;0;[.U434]&gt;0); [.S434]*ROUND([.U434];0) / 1000; &quot;&quot;)">
            <text:p/>
          </table:table-cell>
          <table:table-cell table:style-name="ce355" table:formula="of:=IF(AND([.Y434]&lt;&gt;0;[.Y43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1.3777-012&quot;; &quot;981.3777-012&quot;)" office:value-type="string" office:string-value="981.3777-012" calcext:value-type="string">
            <text:p>981.3777-012</text:p>
          </table:table-cell>
          <table:table-cell table:style-name="ce111" table:number-columns-repeated="3"/>
          <table:table-cell table:style-name="ce158" office:value-type="string" calcext:value-type="string">
            <text:p>реле переключ. 5-конт. без кармана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 А, 24 В</text:p>
          </table:table-cell>
          <table:table-cell table:style-name="ce248" office:value-type="float" office:value="78.2" calcext:value-type="float">
            <text:p>78,20</text:p>
          </table:table-cell>
          <table:table-cell table:style-name="ce248" table:formula="of:=ROUND([.N435]*1.22; 2)" office:value-type="float" office:value="95.4" calcext:value-type="float">
            <text:p>95,40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35]=0;[.N435]=&quot;&quot;); &quot;&quot;; [.O435]*ROUND([.U435];0))">
            <text:p/>
          </table:table-cell>
          <table:table-cell table:style-name="ce355" table:formula="of:=IF(AND([.N435]=&quot;&quot;; [.U435]&lt;&gt;&quot;&quot;);&quot;?&quot;;IF(AND([.W435]&lt;&gt;0;[.W435]&lt;&gt;&quot;&quot;); &quot;р.&quot;; &quot;&quot;))">
            <text:p/>
          </table:table-cell>
          <table:table-cell table:style-name="ce375" table:formula="of:=IF(AND([.S435]&gt;0;[.U435]&gt;0); [.S435]*ROUND([.U435];0) / 1000; &quot;&quot;)">
            <text:p/>
          </table:table-cell>
          <table:table-cell table:style-name="ce355" table:formula="of:=IF(AND([.Y435]&lt;&gt;0;[.Y43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3.3777&quot;; &quot;983.3777&quot;)" office:value-type="string" office:string-value="983.3777" calcext:value-type="string">
            <text:p>983.3777</text:p>
          </table:table-cell>
          <table:table-cell table:style-name="ce111" office:value-type="string" calcext:value-type="string">
            <text:p>903.3747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с кронштейном и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/10 А, 24 В</text:p>
          </table:table-cell>
          <table:table-cell table:style-name="ce248" office:value-type="float" office:value="59.15" calcext:value-type="float">
            <text:p>59,15</text:p>
          </table:table-cell>
          <table:table-cell table:style-name="ce248" table:formula="of:=ROUND([.N436]*1.22; 2)" office:value-type="float" office:value="72.16" calcext:value-type="float">
            <text:p>72,16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36]=0;[.N436]=&quot;&quot;); &quot;&quot;; [.O436]*ROUND([.U436];0))">
            <text:p/>
          </table:table-cell>
          <table:table-cell table:style-name="ce355" table:formula="of:=IF(AND([.N436]=&quot;&quot;; [.U436]&lt;&gt;&quot;&quot;);&quot;?&quot;;IF(AND([.W436]&lt;&gt;0;[.W436]&lt;&gt;&quot;&quot;); &quot;р.&quot;; &quot;&quot;))">
            <text:p/>
          </table:table-cell>
          <table:table-cell table:style-name="ce375" table:formula="of:=IF(AND([.S436]&gt;0;[.U436]&gt;0); [.S436]*ROUND([.U436];0) / 1000; &quot;&quot;)">
            <text:p/>
          </table:table-cell>
          <table:table-cell table:style-name="ce355" table:formula="of:=IF(AND([.Y436]&lt;&gt;0;[.Y43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-01&quot;; &quot;981.3777-01&quot;)" office:value-type="string" office:string-value="981.3777-01" calcext:value-type="string">
            <text:p>981.3777-01</text:p>
          </table:table-cell>
          <table:table-cell table:style-name="ce111" office:value-type="string" calcext:value-type="string">
            <text:p>901.3747-01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с карманом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/10 А, 24 В</text:p>
          </table:table-cell>
          <table:table-cell table:style-name="ce248" office:value-type="float" office:value="57.85" calcext:value-type="float">
            <text:p>57,85</text:p>
          </table:table-cell>
          <table:table-cell table:style-name="ce248" table:formula="of:=ROUND([.N437]*1.22; 2)" office:value-type="float" office:value="70.58" calcext:value-type="float">
            <text:p>70,58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37]=0;[.N437]=&quot;&quot;); &quot;&quot;; [.O437]*ROUND([.U437];0))">
            <text:p/>
          </table:table-cell>
          <table:table-cell table:style-name="ce355" table:formula="of:=IF(AND([.N437]=&quot;&quot;; [.U437]&lt;&gt;&quot;&quot;);&quot;?&quot;;IF(AND([.W437]&lt;&gt;0;[.W437]&lt;&gt;&quot;&quot;); &quot;р.&quot;; &quot;&quot;))">
            <text:p/>
          </table:table-cell>
          <table:table-cell table:style-name="ce375" table:formula="of:=IF(AND([.S437]&gt;0;[.U437]&gt;0); [.S437]*ROUND([.U437];0) / 1000; &quot;&quot;)">
            <text:p/>
          </table:table-cell>
          <table:table-cell table:style-name="ce355" table:formula="of:=IF(AND([.Y437]&lt;&gt;0;[.Y43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3.3777-01&quot;; &quot;983.3777-01&quot;)" office:value-type="string" office:string-value="983.3777-01" calcext:value-type="string">
            <text:p>983.3777-01</text:p>
          </table:table-cell>
          <table:table-cell table:style-name="ce111" office:value-type="string" calcext:value-type="string">
            <text:p>903.3747-01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с карманом под кронштейн и помехоподавл.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/10 А, 24 В</text:p>
          </table:table-cell>
          <table:table-cell table:style-name="ce248" office:value-type="float" office:value="58.85" calcext:value-type="float">
            <text:p>58,85</text:p>
          </table:table-cell>
          <table:table-cell table:style-name="ce248" table:formula="of:=ROUND([.N438]*1.22; 2)" office:value-type="float" office:value="71.8" calcext:value-type="float">
            <text:p>71,80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38]=0;[.N438]=&quot;&quot;); &quot;&quot;; [.O438]*ROUND([.U438];0))">
            <text:p/>
          </table:table-cell>
          <table:table-cell table:style-name="ce355" table:formula="of:=IF(AND([.N438]=&quot;&quot;; [.U438]&lt;&gt;&quot;&quot;);&quot;?&quot;;IF(AND([.W438]&lt;&gt;0;[.W438]&lt;&gt;&quot;&quot;); &quot;р.&quot;; &quot;&quot;))">
            <text:p/>
          </table:table-cell>
          <table:table-cell table:style-name="ce375" table:formula="of:=IF(AND([.S438]&gt;0;[.U438]&gt;0); [.S438]*ROUND([.U438];0) / 1000; &quot;&quot;)">
            <text:p/>
          </table:table-cell>
          <table:table-cell table:style-name="ce355" table:formula="of:=IF(AND([.Y438]&lt;&gt;0;[.Y43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5.3777&quot;; &quot;985.3777&quot;)" office:value-type="string" office:string-value="985.3777" calcext:value-type="string">
            <text:p>985.3777</text:p>
          </table:table-cell>
          <table:table-cell table:style-name="ce111" office:value-type="string" calcext:value-type="string">
            <text:p>905.3747</text:p>
          </table:table-cell>
          <table:table-cell table:style-name="ce111" table:number-columns-repeated="2"/>
          <table:table-cell table:style-name="ce158" office:value-type="string" calcext:value-type="string">
            <text:p>реле переключ. 5-конт. без кармана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/10 А, 24 В</text:p>
          </table:table-cell>
          <table:table-cell table:style-name="ce248" office:value-type="float" office:value="57.85" calcext:value-type="float">
            <text:p>57,85</text:p>
          </table:table-cell>
          <table:table-cell table:style-name="ce248" table:formula="of:=ROUND([.N439]*1.22; 2)" office:value-type="float" office:value="70.58" calcext:value-type="float">
            <text:p>70,58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39]=0;[.N439]=&quot;&quot;); &quot;&quot;; [.O439]*ROUND([.U439];0))">
            <text:p/>
          </table:table-cell>
          <table:table-cell table:style-name="ce355" table:formula="of:=IF(AND([.N439]=&quot;&quot;; [.U439]&lt;&gt;&quot;&quot;);&quot;?&quot;;IF(AND([.W439]&lt;&gt;0;[.W439]&lt;&gt;&quot;&quot;); &quot;р.&quot;; &quot;&quot;))">
            <text:p/>
          </table:table-cell>
          <table:table-cell table:style-name="ce375" table:formula="of:=IF(AND([.S439]&gt;0;[.U439]&gt;0); [.S439]*ROUND([.U439];0) / 1000; &quot;&quot;)">
            <text:p/>
          </table:table-cell>
          <table:table-cell table:style-name="ce355" table:formula="of:=IF(AND([.Y439]&lt;&gt;0;[.Y43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72" table:formula="of:=HYPERLINK(&quot;https://www.emi-penza.ru/p/987.3777&quot;; &quot;987.3777&quot;)" office:value-type="string" office:string-value="987.3777" calcext:value-type="string">
            <text:p>987.3777</text:p>
          </table:table-cell>
          <table:table-cell table:style-name="ce146" office:value-type="string" calcext:value-type="string">
            <text:p>907.3747</text:p>
          </table:table-cell>
          <table:table-cell table:style-name="ce146" table:number-columns-repeated="2"/>
          <table:table-cell table:style-name="ce233" office:value-type="string" calcext:value-type="string">
            <text:p>реле переключ. 5-конт. без кармана под кронштейн и с помехоподавл. резистором</text:p>
          </table:table-cell>
          <table:table-cell table:style-name="ce146"/>
          <table:table-cell table:style-name="ce199" table:number-columns-repeated="2"/>
          <table:table-cell table:style-name="ce146" table:number-columns-repeated="2"/>
          <table:table-cell table:style-name="ce199" office:value-type="string" calcext:value-type="string">
            <text:p>20/10 А, 24 В</text:p>
          </table:table-cell>
          <table:table-cell table:style-name="ce253" office:value-type="float" office:value="58.85" calcext:value-type="float">
            <text:p>58,85</text:p>
          </table:table-cell>
          <table:table-cell table:style-name="ce253" table:formula="of:=ROUND([.N440]*1.22; 2)" office:value-type="float" office:value="71.8" calcext:value-type="float">
            <text:p>71,80</text:p>
          </table:table-cell>
          <table:table-cell table:number-columns-repeated="2"/>
          <table:table-cell table:style-name="ce337"/>
          <table:table-cell table:style-name="ce279" office:value-type="float" office:value="30" calcext:value-type="float">
            <text:p>30</text:p>
          </table:table-cell>
          <table:table-cell table:style-name="ce279"/>
          <table:table-cell table:style-name="ce304" office:value-type="float" office:value="0" calcext:value-type="float">
            <text:p>0</text:p>
          </table:table-cell>
          <table:table-cell table:style-name="ce279"/>
          <table:table-cell table:style-name="ce398" table:formula="of:=IF(OR([.U440]=0;[.N440]=&quot;&quot;); &quot;&quot;; [.O440]*ROUND([.U440];0))">
            <text:p/>
          </table:table-cell>
          <table:table-cell table:style-name="ce442" table:formula="of:=IF(AND([.N440]=&quot;&quot;; [.U440]&lt;&gt;&quot;&quot;);&quot;?&quot;;IF(AND([.W440]&lt;&gt;0;[.W440]&lt;&gt;&quot;&quot;); &quot;р.&quot;; &quot;&quot;))">
            <text:p/>
          </table:table-cell>
          <table:table-cell table:style-name="ce459" table:formula="of:=IF(AND([.S440]&gt;0;[.U440]&gt;0); [.S440]*ROUND([.U440];0) / 1000; &quot;&quot;)">
            <text:p/>
          </table:table-cell>
          <table:table-cell table:style-name="ce442" table:formula="of:=IF(AND([.Y440]&lt;&gt;0;[.Y44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4">
          <table:table-cell/>
          <table:table-cell table:style-name="ce3"/>
          <table:table-cell table:number-columns-repeated="10"/>
          <table:table-cell table:style-name="ce218"/>
          <table:table-cell table:number-columns-repeated="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41]=0;[.N441]=&quot;&quot;); &quot;&quot;; [.O441]*ROUND([.U441];0))">
            <text:p/>
          </table:table-cell>
          <table:table-cell table:style-name="ce470" table:formula="of:=IF(AND([.N441]=&quot;&quot;; [.U441]&lt;&gt;&quot;&quot;);&quot;?&quot;;IF(AND([.W441]&lt;&gt;0;[.W441]&lt;&gt;&quot;&quot;); &quot;р.&quot;; &quot;&quot;))">
            <text:p/>
          </table:table-cell>
          <table:table-cell table:style-name="ce493" table:formula="of:=IF(AND([.S441]&gt;0;[.U441]&gt;0); [.S441]*ROUND([.U441];0) / 1000; &quot;&quot;)">
            <text:p/>
          </table:table-cell>
          <table:table-cell table:style-name="ce470" table:formula="of:=IF(AND([.Y441]&lt;&gt;0;[.Y44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-10&quot;; &quot;981.3777-10&quot;)" office:value-type="string" office:string-value="981.3777-10" calcext:value-type="string">
            <text:p>981.3777-10</text:p>
          </table:table-cell>
          <table:table-cell table:style-name="ce111" office:value-type="string" calcext:value-type="string">
            <text:p>901.3747-10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с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 А, 24 В</text:p>
          </table:table-cell>
          <table:table-cell table:style-name="ce248" office:value-type="float" office:value="56.6" calcext:value-type="float">
            <text:p>56,60</text:p>
          </table:table-cell>
          <table:table-cell table:style-name="ce248" table:formula="of:=ROUND([.N442]*1.22; 2)" office:value-type="float" office:value="69.05" calcext:value-type="float">
            <text:p>69,05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42]=0;[.N442]=&quot;&quot;); &quot;&quot;; [.O442]*ROUND([.U442];0))">
            <text:p/>
          </table:table-cell>
          <table:table-cell table:style-name="ce355" table:formula="of:=IF(AND([.N442]=&quot;&quot;; [.U442]&lt;&gt;&quot;&quot;);&quot;?&quot;;IF(AND([.W442]&lt;&gt;0;[.W442]&lt;&gt;&quot;&quot;); &quot;р.&quot;; &quot;&quot;))">
            <text:p/>
          </table:table-cell>
          <table:table-cell table:style-name="ce375" table:formula="of:=IF(AND([.S442]&gt;0;[.U442]&gt;0); [.S442]*ROUND([.U442];0) / 1000; &quot;&quot;)">
            <text:p/>
          </table:table-cell>
          <table:table-cell table:style-name="ce355" table:formula="of:=IF(AND([.Y442]&lt;&gt;0;[.Y44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1.3777-102&quot;; &quot;981.3777-102&quot;)" office:value-type="string" office:string-value="981.3777-102" calcext:value-type="string">
            <text:p>981.3777-102</text:p>
          </table:table-cell>
          <table:table-cell table:style-name="ce111" table:number-columns-repeated="3"/>
          <table:table-cell table:style-name="ce158" office:value-type="string" calcext:value-type="string">
            <text:p>реле замык. 4-конт. с кронштейн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 А, 24 В</text:p>
          </table:table-cell>
          <table:table-cell table:style-name="ce248" office:value-type="float" office:value="76" calcext:value-type="float">
            <text:p>76,00</text:p>
          </table:table-cell>
          <table:table-cell table:style-name="ce248" table:formula="of:=ROUND([.N443]*1.22; 2)" office:value-type="float" office:value="92.72" calcext:value-type="float">
            <text:p>92,72</text:p>
          </table:table-cell>
          <table:table-cell table:number-columns-repeated="2"/>
          <table:table-cell table:style-name="ce337"/>
          <table:table-cell table:style-name="ce273" office:value-type="float" office:value="34" calcext:value-type="float">
            <text:p>3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43]=0;[.N443]=&quot;&quot;); &quot;&quot;; [.O443]*ROUND([.U443];0))">
            <text:p/>
          </table:table-cell>
          <table:table-cell table:style-name="ce355" table:formula="of:=IF(AND([.N443]=&quot;&quot;; [.U443]&lt;&gt;&quot;&quot;);&quot;?&quot;;IF(AND([.W443]&lt;&gt;0;[.W443]&lt;&gt;&quot;&quot;); &quot;р.&quot;; &quot;&quot;))">
            <text:p/>
          </table:table-cell>
          <table:table-cell table:style-name="ce375" table:formula="of:=IF(AND([.S443]&gt;0;[.U443]&gt;0); [.S443]*ROUND([.U443];0) / 1000; &quot;&quot;)">
            <text:p/>
          </table:table-cell>
          <table:table-cell table:style-name="ce355" table:formula="of:=IF(AND([.Y443]&lt;&gt;0;[.Y44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1.3777-112&quot;; &quot;981.3777-112&quot;)" office:value-type="string" office:string-value="981.3777-112" calcext:value-type="string">
            <text:p>981.3777-112</text:p>
          </table:table-cell>
          <table:table-cell table:style-name="ce111" table:number-columns-repeated="3"/>
          <table:table-cell table:style-name="ce158" office:value-type="string" calcext:value-type="string">
            <text:p>реле замык. 4-конт. без кармана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 А, 24 В</text:p>
          </table:table-cell>
          <table:table-cell table:style-name="ce248" office:value-type="float" office:value="77" calcext:value-type="float">
            <text:p>77,00</text:p>
          </table:table-cell>
          <table:table-cell table:style-name="ce248" table:formula="of:=ROUND([.N444]*1.22; 2)" office:value-type="float" office:value="93.94" calcext:value-type="float">
            <text:p>93,94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44]=0;[.N444]=&quot;&quot;); &quot;&quot;; [.O444]*ROUND([.U444];0))">
            <text:p/>
          </table:table-cell>
          <table:table-cell table:style-name="ce355" table:formula="of:=IF(AND([.N444]=&quot;&quot;; [.U444]&lt;&gt;&quot;&quot;);&quot;?&quot;;IF(AND([.W444]&lt;&gt;0;[.W444]&lt;&gt;&quot;&quot;); &quot;р.&quot;; &quot;&quot;))">
            <text:p/>
          </table:table-cell>
          <table:table-cell table:style-name="ce375" table:formula="of:=IF(AND([.S444]&gt;0;[.U444]&gt;0); [.S444]*ROUND([.U444];0) / 1000; &quot;&quot;)">
            <text:p/>
          </table:table-cell>
          <table:table-cell table:style-name="ce355" table:formula="of:=IF(AND([.Y444]&lt;&gt;0;[.Y44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3.3777-10&quot;; &quot;983.3777-10&quot;)" office:value-type="string" office:string-value="983.3777-10" calcext:value-type="string">
            <text:p>983.3777-10</text:p>
          </table:table-cell>
          <table:table-cell table:style-name="ce111" office:value-type="string" calcext:value-type="string">
            <text:p>903.3747-10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с кронштейном и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 А, 24 В</text:p>
          </table:table-cell>
          <table:table-cell table:style-name="ce248" office:value-type="float" office:value="57.6" calcext:value-type="float">
            <text:p>57,60</text:p>
          </table:table-cell>
          <table:table-cell table:style-name="ce248" table:formula="of:=ROUND([.N445]*1.22; 2)" office:value-type="float" office:value="70.27" calcext:value-type="float">
            <text:p>70,27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45]=0;[.N445]=&quot;&quot;); &quot;&quot;; [.O445]*ROUND([.U445];0))">
            <text:p/>
          </table:table-cell>
          <table:table-cell table:style-name="ce355" table:formula="of:=IF(AND([.N445]=&quot;&quot;; [.U445]&lt;&gt;&quot;&quot;);&quot;?&quot;;IF(AND([.W445]&lt;&gt;0;[.W445]&lt;&gt;&quot;&quot;); &quot;р.&quot;; &quot;&quot;))">
            <text:p/>
          </table:table-cell>
          <table:table-cell table:style-name="ce375" table:formula="of:=IF(AND([.S445]&gt;0;[.U445]&gt;0); [.S445]*ROUND([.U445];0) / 1000; &quot;&quot;)">
            <text:p/>
          </table:table-cell>
          <table:table-cell table:style-name="ce355" table:formula="of:=IF(AND([.Y445]&lt;&gt;0;[.Y44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-11&quot;; &quot;981.3777-11&quot;)" office:value-type="string" office:string-value="981.3777-11" calcext:value-type="string">
            <text:p>981.3777-11</text:p>
          </table:table-cell>
          <table:table-cell table:style-name="ce111" office:value-type="string" calcext:value-type="string">
            <text:p>901.3747-11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с карманом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 А, 24 В</text:p>
          </table:table-cell>
          <table:table-cell table:style-name="ce248" office:value-type="float" office:value="56.4" calcext:value-type="float">
            <text:p>56,40</text:p>
          </table:table-cell>
          <table:table-cell table:style-name="ce248" table:formula="of:=ROUND([.N446]*1.22; 2)" office:value-type="float" office:value="68.81" calcext:value-type="float">
            <text:p>68,81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46]=0;[.N446]=&quot;&quot;); &quot;&quot;; [.O446]*ROUND([.U446];0))">
            <text:p/>
          </table:table-cell>
          <table:table-cell table:style-name="ce355" table:formula="of:=IF(AND([.N446]=&quot;&quot;; [.U446]&lt;&gt;&quot;&quot;);&quot;?&quot;;IF(AND([.W446]&lt;&gt;0;[.W446]&lt;&gt;&quot;&quot;); &quot;р.&quot;; &quot;&quot;))">
            <text:p/>
          </table:table-cell>
          <table:table-cell table:style-name="ce375" table:formula="of:=IF(AND([.S446]&gt;0;[.U446]&gt;0); [.S446]*ROUND([.U446];0) / 1000; &quot;&quot;)">
            <text:p/>
          </table:table-cell>
          <table:table-cell table:style-name="ce355" table:formula="of:=IF(AND([.Y446]&lt;&gt;0;[.Y44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3.3777-11&quot;; &quot;983.3777-11&quot;)" office:value-type="string" office:string-value="983.3777-11" calcext:value-type="string">
            <text:p>983.3777-11</text:p>
          </table:table-cell>
          <table:table-cell table:style-name="ce111" office:value-type="string" calcext:value-type="string">
            <text:p>903.3747-11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с карманом под кронштейн и помехоподавл.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 А, 24 В</text:p>
          </table:table-cell>
          <table:table-cell table:style-name="ce248" office:value-type="float" office:value="57.4" calcext:value-type="float">
            <text:p>57,40</text:p>
          </table:table-cell>
          <table:table-cell table:style-name="ce248" table:formula="of:=ROUND([.N447]*1.22; 2)" office:value-type="float" office:value="70.03" calcext:value-type="float">
            <text:p>70,03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47]=0;[.N447]=&quot;&quot;); &quot;&quot;; [.O447]*ROUND([.U447];0))">
            <text:p/>
          </table:table-cell>
          <table:table-cell table:style-name="ce355" table:formula="of:=IF(AND([.N447]=&quot;&quot;; [.U447]&lt;&gt;&quot;&quot;);&quot;?&quot;;IF(AND([.W447]&lt;&gt;0;[.W447]&lt;&gt;&quot;&quot;); &quot;р.&quot;; &quot;&quot;))">
            <text:p/>
          </table:table-cell>
          <table:table-cell table:style-name="ce375" table:formula="of:=IF(AND([.S447]&gt;0;[.U447]&gt;0); [.S447]*ROUND([.U447];0) / 1000; &quot;&quot;)">
            <text:p/>
          </table:table-cell>
          <table:table-cell table:style-name="ce355" table:formula="of:=IF(AND([.Y447]&lt;&gt;0;[.Y44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5.3777-10&quot;; &quot;985.3777-10&quot;)" office:value-type="string" office:string-value="985.3777-10" calcext:value-type="string">
            <text:p>985.3777-10</text:p>
          </table:table-cell>
          <table:table-cell table:style-name="ce111" office:value-type="string" calcext:value-type="string">
            <text:p>905.3747-10</text:p>
          </table:table-cell>
          <table:table-cell table:style-name="ce111" table:number-columns-repeated="2"/>
          <table:table-cell table:style-name="ce158" office:value-type="string" calcext:value-type="string">
            <text:p>реле замык. 4-конт. без кармана под кронштейн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 А, 24 В</text:p>
          </table:table-cell>
          <table:table-cell table:style-name="ce248" office:value-type="float" office:value="56.6" calcext:value-type="float">
            <text:p>56,60</text:p>
          </table:table-cell>
          <table:table-cell table:style-name="ce248" table:formula="of:=ROUND([.N448]*1.22; 2)" office:value-type="float" office:value="69.05" calcext:value-type="float">
            <text:p>69,05</text:p>
          </table:table-cell>
          <table:table-cell table:number-columns-repeated="2"/>
          <table:table-cell table:style-name="ce337"/>
          <table:table-cell table:style-name="ce273" office:value-type="float" office:value="30" calcext:value-type="float">
            <text:p>3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48]=0;[.N448]=&quot;&quot;); &quot;&quot;; [.O448]*ROUND([.U448];0))">
            <text:p/>
          </table:table-cell>
          <table:table-cell table:style-name="ce355" table:formula="of:=IF(AND([.N448]=&quot;&quot;; [.U448]&lt;&gt;&quot;&quot;);&quot;?&quot;;IF(AND([.W448]&lt;&gt;0;[.W448]&lt;&gt;&quot;&quot;); &quot;р.&quot;; &quot;&quot;))">
            <text:p/>
          </table:table-cell>
          <table:table-cell table:style-name="ce375" table:formula="of:=IF(AND([.S448]&gt;0;[.U448]&gt;0); [.S448]*ROUND([.U448];0) / 1000; &quot;&quot;)">
            <text:p/>
          </table:table-cell>
          <table:table-cell table:style-name="ce355" table:formula="of:=IF(AND([.Y448]&lt;&gt;0;[.Y44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72" table:formula="of:=HYPERLINK(&quot;https://www.emi-penza.ru/p/987.3777-10&quot;; &quot;987.3777-10&quot;)" office:value-type="string" office:string-value="987.3777-10" calcext:value-type="string">
            <text:p>987.3777-10</text:p>
          </table:table-cell>
          <table:table-cell table:style-name="ce146" office:value-type="string" calcext:value-type="string">
            <text:p>907.3747-10</text:p>
          </table:table-cell>
          <table:table-cell table:style-name="ce146" table:number-columns-repeated="2"/>
          <table:table-cell table:style-name="ce233" office:value-type="string" calcext:value-type="string">
            <text:p>реле замык. 4-конт. без кармана под кронштейн и с помехоподавл. резистором</text:p>
          </table:table-cell>
          <table:table-cell table:style-name="ce146"/>
          <table:table-cell table:style-name="ce199" table:number-columns-repeated="2"/>
          <table:table-cell table:style-name="ce146" table:number-columns-repeated="2"/>
          <table:table-cell table:style-name="ce199" office:value-type="string" calcext:value-type="string">
            <text:p>20 А, 24 В</text:p>
          </table:table-cell>
          <table:table-cell table:style-name="ce253" office:value-type="float" office:value="57.6" calcext:value-type="float">
            <text:p>57,60</text:p>
          </table:table-cell>
          <table:table-cell table:style-name="ce253" table:formula="of:=ROUND([.N449]*1.22; 2)" office:value-type="float" office:value="70.27" calcext:value-type="float">
            <text:p>70,27</text:p>
          </table:table-cell>
          <table:table-cell table:number-columns-repeated="2"/>
          <table:table-cell table:style-name="ce337"/>
          <table:table-cell table:style-name="ce279" office:value-type="float" office:value="30" calcext:value-type="float">
            <text:p>30</text:p>
          </table:table-cell>
          <table:table-cell table:style-name="ce279"/>
          <table:table-cell table:style-name="ce304" office:value-type="float" office:value="0" calcext:value-type="float">
            <text:p>0</text:p>
          </table:table-cell>
          <table:table-cell table:style-name="ce279"/>
          <table:table-cell table:style-name="ce398" table:formula="of:=IF(OR([.U449]=0;[.N449]=&quot;&quot;); &quot;&quot;; [.O449]*ROUND([.U449];0))">
            <text:p/>
          </table:table-cell>
          <table:table-cell table:style-name="ce442" table:formula="of:=IF(AND([.N449]=&quot;&quot;; [.U449]&lt;&gt;&quot;&quot;);&quot;?&quot;;IF(AND([.W449]&lt;&gt;0;[.W449]&lt;&gt;&quot;&quot;); &quot;р.&quot;; &quot;&quot;))">
            <text:p/>
          </table:table-cell>
          <table:table-cell table:style-name="ce459" table:formula="of:=IF(AND([.S449]&gt;0;[.U449]&gt;0); [.S449]*ROUND([.U449];0) / 1000; &quot;&quot;)">
            <text:p/>
          </table:table-cell>
          <table:table-cell table:style-name="ce442" table:formula="of:=IF(AND([.Y449]&lt;&gt;0;[.Y44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4">
          <table:table-cell/>
          <table:table-cell table:style-name="ce3"/>
          <table:table-cell table:number-columns-repeated="10"/>
          <table:table-cell table:style-name="ce218"/>
          <table:table-cell table:number-columns-repeated="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50]=0;[.N450]=&quot;&quot;); &quot;&quot;; [.O450]*ROUND([.U450];0))">
            <text:p/>
          </table:table-cell>
          <table:table-cell table:style-name="ce470" table:formula="of:=IF(AND([.N450]=&quot;&quot;; [.U450]&lt;&gt;&quot;&quot;);&quot;?&quot;;IF(AND([.W450]&lt;&gt;0;[.W450]&lt;&gt;&quot;&quot;); &quot;р.&quot;; &quot;&quot;))">
            <text:p/>
          </table:table-cell>
          <table:table-cell table:style-name="ce493" table:formula="of:=IF(AND([.S450]&gt;0;[.U450]&gt;0); [.S450]*ROUND([.U450];0) / 1000; &quot;&quot;)">
            <text:p/>
          </table:table-cell>
          <table:table-cell table:style-name="ce470" table:formula="of:=IF(AND([.Y450]&lt;&gt;0;[.Y45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5">
          <table:table-cell/>
          <table:table-cell table:style-name="ce12_tail_no_border"/>
          <table:table-cell table:style-name="ce64_tail_no_border" office:value-type="string" calcext:value-type="string">
            <text:p>98.3777-21</text:p>
          </table:table-cell>
          <table:table-cell table:style-name="ce147_tail_no_border" office:value-type="string" calcext:value-type="string">
            <text:p>90.3747-21</text:p>
          </table:table-cell>
          <table:table-cell table:style-name="ce147_tail_no_border" table:number-columns-repeated="2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/>
          <table:table-cell table:style-name="ce253_tail_no_border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451]=0;[.N451]=&quot;&quot;); &quot;&quot;; [.O451]*ROUND([.U451];0))">
            <text:p/>
          </table:table-cell>
          <table:table-cell table:style-name="ce442_tail_no_border" table:formula="of:=IF(AND([.N451]=&quot;&quot;; [.U451]&lt;&gt;&quot;&quot;);&quot;?&quot;;IF(AND([.W451]&lt;&gt;0;[.W451]&lt;&gt;&quot;&quot;); &quot;р.&quot;; &quot;&quot;))">
            <text:p/>
          </table:table-cell>
          <table:table-cell table:style-name="ce459_tail_no_border" table:formula="of:=IF(AND([.S451]&gt;0;[.U451]&gt;0); [.S451]*ROUND([.U451];0) / 1000; &quot;&quot;)">
            <text:p/>
          </table:table-cell>
          <table:table-cell table:style-name="ce442_tail_no_border" table:formula="of:=IF(AND([.Y451]&lt;&gt;0;[.Y451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25">
          <table:table-cell/>
          <table:table-cell table:style-name="ce12_tail_no_border"/>
          <table:table-cell table:style-name="ce65_tail_no_border" office:value-type="string" calcext:value-type="string">
            <text:p>981.3777-21</text:p>
          </table:table-cell>
          <table:table-cell table:style-name="ce149_tail_no_border" office:value-type="string" calcext:value-type="string">
            <text:p>901.3747-21</text:p>
          </table:table-cell>
          <table:table-cell table:style-name="ce149_tail_no_border" table:number-columns-repeated="2"/>
          <table:table-cell table:style-name="ce206_tail_no_border" table:formula="of:=HYPERLINK(&quot;https://www.emi-penza.ru/-/документы/продукция/завод_ЭМИ_все_реле.pdf&quot;; &quot;Полный список серийно выпускаемых универсальных реле насчитывает 349 модификаций.&quot;)" office:value-type="string" office:string-value="Полный список серийно выпускаемых универсальных реле насчитывает 349 модификаций." calcext:value-type="string">
            <text:p>Полный список серийно выпускаемых универсальных реле насчитывает 349 модификаций.</text:p>
          </table:table-cell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314_tail_no_border" table:number-columns-spanned="2" table:number-rows-spanned="1"/>
          <table:covered-table-cell table:style-name="ce407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452]=0;[.N452]=&quot;&quot;); &quot;&quot;; [.O452]*ROUND([.U452];0))">
            <text:p/>
          </table:table-cell>
          <table:table-cell table:style-name="ce442_tail_no_border" table:formula="of:=IF(AND([.N452]=&quot;&quot;; [.U452]&lt;&gt;&quot;&quot;);&quot;?&quot;;IF(AND([.W452]&lt;&gt;0;[.W452]&lt;&gt;&quot;&quot;); &quot;р.&quot;; &quot;&quot;))">
            <text:p/>
          </table:table-cell>
          <table:table-cell table:style-name="ce459_tail_no_border" table:formula="of:=IF(AND([.S452]&gt;0;[.U452]&gt;0); [.S452]*ROUND([.U452];0) / 1000; &quot;&quot;)">
            <text:p/>
          </table:table-cell>
          <table:table-cell table:style-name="ce442_tail_no_border" table:formula="of:=IF(AND([.Y452]&lt;&gt;0;[.Y452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25">
          <table:table-cell/>
          <table:table-cell table:style-name="ce12_tail_no_border"/>
          <table:table-cell table:style-name="ce66_tail_no_border" office:value-type="string" calcext:value-type="string">
            <text:p>982.3777-21</text:p>
          </table:table-cell>
          <table:table-cell table:style-name="ce150_tail_no_border" office:value-type="string" calcext:value-type="string">
            <text:p>902.3747-21</text:p>
          </table:table-cell>
          <table:table-cell table:style-name="ce150_tail_no_border" table:number-columns-repeated="2"/>
          <table:table-cell table:style-name="ce206_tail_no_border" table:formula="of:=HYPERLINK(&quot;https://www.emi-penza.ru/-/документы/продукция/завод_ЭМИ_все_реле.pdf&quot;; &quot;Их перечень есть на нашем сайте.&quot;)" office:value-type="string" office:string-value="Их перечень есть на нашем сайте." calcext:value-type="string">
            <text:p>Их перечень есть на нашем сайте.</text:p>
          </table:table-cell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453]=0;[.N453]=&quot;&quot;); &quot;&quot;; [.O453]*ROUND([.U453];0))">
            <text:p/>
          </table:table-cell>
          <table:table-cell table:style-name="ce442_tail_no_border" table:formula="of:=IF(AND([.N453]=&quot;&quot;; [.U453]&lt;&gt;&quot;&quot;);&quot;?&quot;;IF(AND([.W453]&lt;&gt;0;[.W453]&lt;&gt;&quot;&quot;); &quot;р.&quot;; &quot;&quot;))">
            <text:p/>
          </table:table-cell>
          <table:table-cell table:style-name="ce459_tail_no_border" table:formula="of:=IF(AND([.S453]&gt;0;[.U453]&gt;0); [.S453]*ROUND([.U453];0) / 1000; &quot;&quot;)">
            <text:p/>
          </table:table-cell>
          <table:table-cell table:style-name="ce442_tail_no_border" table:formula="of:=IF(AND([.Y453]&lt;&gt;0;[.Y453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25">
          <table:table-cell/>
          <table:table-cell table:style-name="ce12_tail_no_border"/>
          <table:table-cell table:style-name="ce67_tail_no_border" office:value-type="string" calcext:value-type="string">
            <text:p>983.3777-21</text:p>
          </table:table-cell>
          <table:table-cell table:style-name="ce152_tail_no_border" office:value-type="string" calcext:value-type="string">
            <text:p>903.3747-21</text:p>
          </table:table-cell>
          <table:table-cell table:style-name="ce166_tail_no_border" table:number-columns-repeated="2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2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454]=0;[.N454]=&quot;&quot;); &quot;&quot;; [.O454]*ROUND([.U454];0))">
            <text:p/>
          </table:table-cell>
          <table:table-cell table:style-name="ce442_tail_no_border" table:formula="of:=IF(AND([.N454]=&quot;&quot;; [.U454]&lt;&gt;&quot;&quot;);&quot;?&quot;;IF(AND([.W454]&lt;&gt;0;[.W454]&lt;&gt;&quot;&quot;); &quot;р.&quot;; &quot;&quot;))">
            <text:p/>
          </table:table-cell>
          <table:table-cell table:style-name="ce459_tail_no_border" table:formula="of:=IF(AND([.S454]&gt;0;[.U454]&gt;0); [.S454]*ROUND([.U454];0) / 1000; &quot;&quot;)">
            <text:p/>
          </table:table-cell>
          <table:table-cell table:style-name="ce442_tail_no_border" table:formula="of:=IF(AND([.Y454]&lt;&gt;0;[.Y454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25">
          <table:table-cell/>
          <table:table-cell table:style-name="ce3_tail_no_border"/>
          <table:table-cell table:number-columns-repeated="15"/>
          <table:table-cell table:style-name="ce347_tail_no_border"/>
          <table:table-cell table:style-name="ce274_tail_no_border" table:number-columns-repeated="2"/>
          <table:table-cell table:style-name="ce299_tail_no_border"/>
          <table:table-cell table:style-name="ce274_tail_no_border"/>
          <table:table-cell table:style-name="ce409_tail_no_border" table:formula="of:=IF(OR([.U455]=0;[.N455]=&quot;&quot;); &quot;&quot;; [.O455]*ROUND([.U455];0))">
            <text:p/>
          </table:table-cell>
          <table:table-cell table:style-name="ce548_tail_no_border" table:formula="of:=IF(AND([.N455]=&quot;&quot;; [.U455]&lt;&gt;&quot;&quot;);&quot;?&quot;;IF(AND([.W455]&lt;&gt;0;[.W455]&lt;&gt;&quot;&quot;); &quot;р.&quot;; &quot;&quot;))">
            <text:p/>
          </table:table-cell>
          <table:table-cell table:style-name="ce459_tail_no_border" table:formula="of:=IF(AND([.S455]&gt;0;[.U455]&gt;0); [.S455]*ROUND([.U455];0) / 1000; &quot;&quot;)">
            <text:p/>
          </table:table-cell>
          <table:table-cell table:style-name="ce548_tail_no_border" table:formula="of:=IF(AND([.Y455]&lt;&gt;0;[.Y455]&lt;&gt;&quot;&quot;); &quot;кг&quot;; &quot;&quot;)">
            <text:p/>
          </table:table-cell>
          <table:table-cell table:style-name="ce347_tail_no_border"/>
          <table:table-cell table:number-columns-repeated="97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универсальные электромагнитные реле для автомобилей китайского производства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492"/>
          <table:table-cell table:style-name="ce458"/>
          <table:table-cell table:style-name="ce527" table:formula="of:=IF(OR([.U456]=0;[.N456]=&quot;&quot;); &quot;&quot;; [.O456]*ROUND([.U456];0))">
            <text:p/>
          </table:table-cell>
          <table:table-cell table:style-name="ce547" table:formula="of:=IF(AND([.N456]=&quot;&quot;; [.U456]&lt;&gt;&quot;&quot;);&quot;?&quot;;IF(AND([.W456]&lt;&gt;0;[.W456]&lt;&gt;&quot;&quot;); &quot;р.&quot;; &quot;&quot;))">
            <text:p/>
          </table:table-cell>
          <table:table-cell table:style-name="ce566" table:formula="of:=IF(AND([.S456]&gt;0;[.U456]&gt;0); [.S456]*ROUND([.U456];0) / 1000; &quot;&quot;)">
            <text:p/>
          </table:table-cell>
          <table:table-cell table:style-name="ce547" table:formula="of:=IF(AND([.Y456]&lt;&gt;0;[.Y45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57]=0;[.N457]=&quot;&quot;); &quot;&quot;; [.O457]*ROUND([.U457];0))">
            <text:p/>
          </table:table-cell>
          <table:table-cell table:style-name="ce548" table:formula="of:=IF(AND([.N457]=&quot;&quot;; [.U457]&lt;&gt;&quot;&quot;);&quot;?&quot;;IF(AND([.W457]&lt;&gt;0;[.W457]&lt;&gt;&quot;&quot;); &quot;р.&quot;; &quot;&quot;))">
            <text:p/>
          </table:table-cell>
          <table:table-cell table:style-name="ce493" table:formula="of:=IF(AND([.S457]&gt;0;[.U457]&gt;0); [.S457]*ROUND([.U457];0) / 1000; &quot;&quot;)">
            <text:p/>
          </table:table-cell>
          <table:table-cell table:style-name="ce548" table:formula="of:=IF(AND([.Y457]&lt;&gt;0;[.Y45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46.3787-32-368-A-24&quot;; &quot;46.3787-32-368-A-24&quot;)" office:value-type="string" office:string-value="46.3787-32-368-A-24" calcext:value-type="string">
            <text:p>46.3787-32-368-A-24</text:p>
          </table:table-cell>
          <table:table-cell table:style-name="ce111"/>
          <table:table-cell table:style-name="ce111" office:value-type="string" calcext:value-type="string">
            <text:p>YL-368-A-24 </text:p>
          </table:table-cell>
          <table:table-cell table:style-name="ce111"/>
          <table:table-cell table:style-name="ce158" office:value-type="string" calcext:value-type="string">
            <text:p>реле переключ. 5-конт.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80 А, 24 В</text:p>
          </table:table-cell>
          <table:table-cell table:style-name="ce248" office:value-type="float" office:value="125" calcext:value-type="float">
            <text:p>125,00</text:p>
          </table:table-cell>
          <table:table-cell table:style-name="ce248" table:formula="of:=ROUND([.N458]*1.22; 2)" office:value-type="float" office:value="152.5" calcext:value-type="float">
            <text:p>152,50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58]=0;[.N458]=&quot;&quot;); &quot;&quot;; [.O458]*ROUND([.U458];0))">
            <text:p/>
          </table:table-cell>
          <table:table-cell table:style-name="ce355" table:formula="of:=IF(AND([.N458]=&quot;&quot;; [.U458]&lt;&gt;&quot;&quot;);&quot;?&quot;;IF(AND([.W458]&lt;&gt;0;[.W458]&lt;&gt;&quot;&quot;); &quot;р.&quot;; &quot;&quot;))">
            <text:p/>
          </table:table-cell>
          <table:table-cell table:style-name="ce375" table:formula="of:=IF(AND([.S458]&gt;0;[.U458]&gt;0); [.S458]*ROUND([.U458];0) / 1000; &quot;&quot;)">
            <text:p/>
          </table:table-cell>
          <table:table-cell table:style-name="ce355" table:formula="of:=IF(AND([.Y458]&lt;&gt;0;[.Y45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46.3787-32-368-A-24-R&quot;; &quot;46.3787-32-368-A-24-R&quot;)" office:value-type="string" office:string-value="46.3787-32-368-A-24-R" calcext:value-type="string">
            <text:p>46.3787-32-368-A-24-R</text:p>
          </table:table-cell>
          <table:table-cell table:style-name="ce111"/>
          <table:table-cell table:style-name="ce111" office:value-type="string" calcext:value-type="string">
            <text:p>YL-368-A-24-R </text:p>
          </table:table-cell>
          <table:table-cell table:style-name="ce111"/>
          <table:table-cell table:style-name="ce158" office:value-type="string" calcext:value-type="string">
            <text:p>реле стартера замык. 4-конт. с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80 А, 24 В</text:p>
          </table:table-cell>
          <table:table-cell table:style-name="ce248" office:value-type="float" office:value="126" calcext:value-type="float">
            <text:p>126,00</text:p>
          </table:table-cell>
          <table:table-cell table:style-name="ce248" table:formula="of:=ROUND([.N459]*1.22; 2)" office:value-type="float" office:value="153.72" calcext:value-type="float">
            <text:p>153,72</text:p>
          </table:table-cell>
          <table:table-cell table:number-columns-repeated="2"/>
          <table:table-cell table:style-name="ce337"/>
          <table:table-cell table:style-name="ce273" office:value-type="float" office:value="35" calcext:value-type="float">
            <text:p>35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59]=0;[.N459]=&quot;&quot;); &quot;&quot;; [.O459]*ROUND([.U459];0))">
            <text:p/>
          </table:table-cell>
          <table:table-cell table:style-name="ce355" table:formula="of:=IF(AND([.N459]=&quot;&quot;; [.U459]&lt;&gt;&quot;&quot;);&quot;?&quot;;IF(AND([.W459]&lt;&gt;0;[.W459]&lt;&gt;&quot;&quot;); &quot;р.&quot;; &quot;&quot;))">
            <text:p/>
          </table:table-cell>
          <table:table-cell table:style-name="ce375" table:formula="of:=IF(AND([.S459]&gt;0;[.U459]&gt;0); [.S459]*ROUND([.U459];0) / 1000; &quot;&quot;)">
            <text:p/>
          </table:table-cell>
          <table:table-cell table:style-name="ce355" table:formula="of:=IF(AND([.Y459]&lt;&gt;0;[.Y45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A-24&quot;; &quot;64.3787-398-A-24&quot;)" office:value-type="string" office:string-value="64.3787-398-A-24" calcext:value-type="string">
            <text:p>64.3787-398-A-24</text:p>
          </table:table-cell>
          <table:table-cell table:style-name="ce111"/>
          <table:table-cell table:style-name="ce111" office:value-type="string" calcext:value-type="string">
            <text:p>YL-398-А-24</text:p>
          </table:table-cell>
          <table:table-cell table:style-name="ce111"/>
          <table:table-cell table:style-name="ce158" office:value-type="string" calcext:value-type="string">
            <text:p>реле замык. 4-конт. 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 А, 24 В</text:p>
          </table:table-cell>
          <table:table-cell table:style-name="ce248" office:value-type="float" office:value="71" calcext:value-type="float">
            <text:p>71,00</text:p>
          </table:table-cell>
          <table:table-cell table:style-name="ce248" table:formula="of:=ROUND([.N460]*1.22; 2)" office:value-type="float" office:value="86.62" calcext:value-type="float">
            <text:p>86,62</text:p>
          </table:table-cell>
          <table:table-cell table:number-columns-repeated="2"/>
          <table:table-cell table:style-name="ce337"/>
          <table:table-cell table:style-name="ce273" office:value-type="float" office:value="13" calcext:value-type="float">
            <text:p>1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0]=0;[.N460]=&quot;&quot;); &quot;&quot;; [.O460]*ROUND([.U460];0))">
            <text:p/>
          </table:table-cell>
          <table:table-cell table:style-name="ce355" table:formula="of:=IF(AND([.N460]=&quot;&quot;; [.U460]&lt;&gt;&quot;&quot;);&quot;?&quot;;IF(AND([.W460]&lt;&gt;0;[.W460]&lt;&gt;&quot;&quot;); &quot;р.&quot;; &quot;&quot;))">
            <text:p/>
          </table:table-cell>
          <table:table-cell table:style-name="ce375" table:formula="of:=IF(AND([.S460]&gt;0;[.U460]&gt;0); [.S460]*ROUND([.U460];0) / 1000; &quot;&quot;)">
            <text:p/>
          </table:table-cell>
          <table:table-cell table:style-name="ce355" table:formula="of:=IF(AND([.Y460]&lt;&gt;0;[.Y46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A-24-R&quot;; &quot;64.3787-398-A-24-R&quot;)" office:value-type="string" office:string-value="64.3787-398-A-24-R" calcext:value-type="string">
            <text:p>64.3787-398-A-24-R</text:p>
          </table:table-cell>
          <table:table-cell table:style-name="ce111"/>
          <table:table-cell table:style-name="ce111" office:value-type="string" calcext:value-type="string">
            <text:p>YL-398-А-24-R</text:p>
          </table:table-cell>
          <table:table-cell table:style-name="ce111"/>
          <table:table-cell table:style-name="ce158" office:value-type="string" calcext:value-type="string">
            <text:p>реле замык. 4-конт. с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 А, 24 В</text:p>
          </table:table-cell>
          <table:table-cell table:style-name="ce248" office:value-type="float" office:value="73" calcext:value-type="float">
            <text:p>73,00</text:p>
          </table:table-cell>
          <table:table-cell table:style-name="ce248" table:formula="of:=ROUND([.N461]*1.22; 2)" office:value-type="float" office:value="89.06" calcext:value-type="float">
            <text:p>89,06</text:p>
          </table:table-cell>
          <table:table-cell table:number-columns-repeated="2"/>
          <table:table-cell table:style-name="ce337"/>
          <table:table-cell table:style-name="ce273" office:value-type="float" office:value="13" calcext:value-type="float">
            <text:p>1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1]=0;[.N461]=&quot;&quot;); &quot;&quot;; [.O461]*ROUND([.U461];0))">
            <text:p/>
          </table:table-cell>
          <table:table-cell table:style-name="ce355" table:formula="of:=IF(AND([.N461]=&quot;&quot;; [.U461]&lt;&gt;&quot;&quot;);&quot;?&quot;;IF(AND([.W461]&lt;&gt;0;[.W461]&lt;&gt;&quot;&quot;); &quot;р.&quot;; &quot;&quot;))">
            <text:p/>
          </table:table-cell>
          <table:table-cell table:style-name="ce375" table:formula="of:=IF(AND([.S461]&gt;0;[.U461]&gt;0); [.S461]*ROUND([.U461];0) / 1000; &quot;&quot;)">
            <text:p/>
          </table:table-cell>
          <table:table-cell table:style-name="ce355" table:formula="of:=IF(AND([.Y461]&lt;&gt;0;[.Y46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C-12-R&quot;; &quot;64.3787-398-C-12-R&quot;)" office:value-type="string" office:string-value="64.3787-398-C-12-R" calcext:value-type="string">
            <text:p>64.3787-398-C-12-R</text:p>
          </table:table-cell>
          <table:table-cell table:style-name="ce111"/>
          <table:table-cell table:style-name="ce111" office:value-type="string" calcext:value-type="string">
            <text:p>YL-398-C-12-R</text:p>
          </table:table-cell>
          <table:table-cell table:style-name="ce111"/>
          <table:table-cell table:style-name="ce158" office:value-type="string" calcext:value-type="string">
            <text:p>реле переключ. 5-конт.с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5/20 А, 12 В</text:p>
          </table:table-cell>
          <table:table-cell table:style-name="ce248" office:value-type="float" office:value="78" calcext:value-type="float">
            <text:p>78,00</text:p>
          </table:table-cell>
          <table:table-cell table:style-name="ce248" table:formula="of:=ROUND([.N462]*1.22; 2)" office:value-type="float" office:value="95.16" calcext:value-type="float">
            <text:p>95,16</text:p>
          </table:table-cell>
          <table:table-cell table:number-columns-repeated="2"/>
          <table:table-cell table:style-name="ce337"/>
          <table:table-cell table:style-name="ce273" office:value-type="float" office:value="13" calcext:value-type="float">
            <text:p>1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2]=0;[.N462]=&quot;&quot;); &quot;&quot;; [.O462]*ROUND([.U462];0))">
            <text:p/>
          </table:table-cell>
          <table:table-cell table:style-name="ce355" table:formula="of:=IF(AND([.N462]=&quot;&quot;; [.U462]&lt;&gt;&quot;&quot;);&quot;?&quot;;IF(AND([.W462]&lt;&gt;0;[.W462]&lt;&gt;&quot;&quot;); &quot;р.&quot;; &quot;&quot;))">
            <text:p/>
          </table:table-cell>
          <table:table-cell table:style-name="ce375" table:formula="of:=IF(AND([.S462]&gt;0;[.U462]&gt;0); [.S462]*ROUND([.U462];0) / 1000; &quot;&quot;)">
            <text:p/>
          </table:table-cell>
          <table:table-cell table:style-name="ce355" table:formula="of:=IF(AND([.Y462]&lt;&gt;0;[.Y46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C-24&quot;; &quot;64.3787-398-C-24&quot;)" office:value-type="string" office:string-value="64.3787-398-C-24" calcext:value-type="string">
            <text:p>64.3787-398-C-24</text:p>
          </table:table-cell>
          <table:table-cell table:style-name="ce111"/>
          <table:table-cell table:style-name="ce111" office:value-type="string" calcext:value-type="string">
            <text:p>YL-398-C-24</text:p>
          </table:table-cell>
          <table:table-cell table:style-name="ce111"/>
          <table:table-cell table:style-name="ce158" office:value-type="string" calcext:value-type="string">
            <text:p>реле переключ. 5-конт.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 А, 24 В</text:p>
          </table:table-cell>
          <table:table-cell table:style-name="ce248" office:value-type="float" office:value="76" calcext:value-type="float">
            <text:p>76,00</text:p>
          </table:table-cell>
          <table:table-cell table:style-name="ce248" table:formula="of:=ROUND([.N463]*1.22; 2)" office:value-type="float" office:value="92.72" calcext:value-type="float">
            <text:p>92,72</text:p>
          </table:table-cell>
          <table:table-cell table:number-columns-repeated="2"/>
          <table:table-cell table:style-name="ce337"/>
          <table:table-cell table:style-name="ce273" office:value-type="float" office:value="13" calcext:value-type="float">
            <text:p>1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3]=0;[.N463]=&quot;&quot;); &quot;&quot;; [.O463]*ROUND([.U463];0))">
            <text:p/>
          </table:table-cell>
          <table:table-cell table:style-name="ce355" table:formula="of:=IF(AND([.N463]=&quot;&quot;; [.U463]&lt;&gt;&quot;&quot;);&quot;?&quot;;IF(AND([.W463]&lt;&gt;0;[.W463]&lt;&gt;&quot;&quot;); &quot;р.&quot;; &quot;&quot;))">
            <text:p/>
          </table:table-cell>
          <table:table-cell table:style-name="ce375" table:formula="of:=IF(AND([.S463]&gt;0;[.U463]&gt;0); [.S463]*ROUND([.U463];0) / 1000; &quot;&quot;)">
            <text:p/>
          </table:table-cell>
          <table:table-cell table:style-name="ce355" table:formula="of:=IF(AND([.Y463]&lt;&gt;0;[.Y46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C-24-R&quot;; &quot;64.3787-398-C-24-R&quot;)" office:value-type="string" office:string-value="64.3787-398-C-24-R" calcext:value-type="string">
            <text:p>64.3787-398-C-24-R</text:p>
          </table:table-cell>
          <table:table-cell table:style-name="ce111"/>
          <table:table-cell table:style-name="ce111" office:value-type="string" calcext:value-type="string">
            <text:p>YL-398-C-24-R</text:p>
          </table:table-cell>
          <table:table-cell table:style-name="ce111"/>
          <table:table-cell table:style-name="ce158" office:value-type="string" calcext:value-type="string">
            <text:p>реле переключ. 5-конт.с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 А, 24 В</text:p>
          </table:table-cell>
          <table:table-cell table:style-name="ce248" office:value-type="float" office:value="78" calcext:value-type="float">
            <text:p>78,00</text:p>
          </table:table-cell>
          <table:table-cell table:style-name="ce248" table:formula="of:=ROUND([.N464]*1.22; 2)" office:value-type="float" office:value="95.16" calcext:value-type="float">
            <text:p>95,16</text:p>
          </table:table-cell>
          <table:table-cell table:number-columns-repeated="2"/>
          <table:table-cell table:style-name="ce337"/>
          <table:table-cell table:style-name="ce273" office:value-type="float" office:value="13" calcext:value-type="float">
            <text:p>1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4]=0;[.N464]=&quot;&quot;); &quot;&quot;; [.O464]*ROUND([.U464];0))">
            <text:p/>
          </table:table-cell>
          <table:table-cell table:style-name="ce355" table:formula="of:=IF(AND([.N464]=&quot;&quot;; [.U464]&lt;&gt;&quot;&quot;);&quot;?&quot;;IF(AND([.W464]&lt;&gt;0;[.W464]&lt;&gt;&quot;&quot;); &quot;р.&quot;; &quot;&quot;))">
            <text:p/>
          </table:table-cell>
          <table:table-cell table:style-name="ce375" table:formula="of:=IF(AND([.S464]&gt;0;[.U464]&gt;0); [.S464]*ROUND([.U464];0) / 1000; &quot;&quot;)">
            <text:p/>
          </table:table-cell>
          <table:table-cell table:style-name="ce355" table:formula="of:=IF(AND([.Y464]&lt;&gt;0;[.Y46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67.3787-309-A-24-R&quot;; &quot;67.3787-309-A-24-R&quot;)" office:value-type="string" office:string-value="67.3787-309-A-24-R" calcext:value-type="string">
            <text:p>67.3787-309-A-24-R</text:p>
          </table:table-cell>
          <table:table-cell table:style-name="ce111"/>
          <table:table-cell table:style-name="ce111" office:value-type="string" calcext:value-type="string">
            <text:p>YL-309-А-24-R</text:p>
          </table:table-cell>
          <table:table-cell table:style-name="ce111"/>
          <table:table-cell table:style-name="ce158" office:value-type="string" calcext:value-type="string">
            <text:p>реле замык. 4-конт. с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 А, 24 В</text:p>
          </table:table-cell>
          <table:table-cell table:style-name="ce248" office:value-type="float" office:value="81" calcext:value-type="float">
            <text:p>81,00</text:p>
          </table:table-cell>
          <table:table-cell table:style-name="ce248" table:formula="of:=ROUND([.N465]*1.22; 2)" office:value-type="float" office:value="98.82" calcext:value-type="float">
            <text:p>98,82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5]=0;[.N465]=&quot;&quot;); &quot;&quot;; [.O465]*ROUND([.U465];0))">
            <text:p/>
          </table:table-cell>
          <table:table-cell table:style-name="ce355" table:formula="of:=IF(AND([.N465]=&quot;&quot;; [.U465]&lt;&gt;&quot;&quot;);&quot;?&quot;;IF(AND([.W465]&lt;&gt;0;[.W465]&lt;&gt;&quot;&quot;); &quot;р.&quot;; &quot;&quot;))">
            <text:p/>
          </table:table-cell>
          <table:table-cell table:style-name="ce375" table:formula="of:=IF(AND([.S465]&gt;0;[.U465]&gt;0); [.S465]*ROUND([.U465];0) / 1000; &quot;&quot;)">
            <text:p/>
          </table:table-cell>
          <table:table-cell table:style-name="ce355" table:formula="of:=IF(AND([.Y465]&lt;&gt;0;[.Y46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67.3787-309-C-24&quot;; &quot;67.3787-309-C-24&quot;)" office:value-type="string" office:string-value="67.3787-309-C-24" calcext:value-type="string">
            <text:p>67.3787-309-C-24</text:p>
          </table:table-cell>
          <table:table-cell table:style-name="ce111"/>
          <table:table-cell table:style-name="ce111" office:value-type="string" calcext:value-type="string">
            <text:p>YL-309-C-24</text:p>
          </table:table-cell>
          <table:table-cell table:style-name="ce111"/>
          <table:table-cell table:style-name="ce158" office:value-type="string" calcext:value-type="string">
            <text:p>реле замык. 5-конт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5/35 А, 24 В</text:p>
          </table:table-cell>
          <table:table-cell table:style-name="ce248" office:value-type="float" office:value="83" calcext:value-type="float">
            <text:p>83,00</text:p>
          </table:table-cell>
          <table:table-cell table:style-name="ce248" table:formula="of:=ROUND([.N466]*1.22; 2)" office:value-type="float" office:value="101.26" calcext:value-type="float">
            <text:p>101,26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6]=0;[.N466]=&quot;&quot;); &quot;&quot;; [.O466]*ROUND([.U466];0))">
            <text:p/>
          </table:table-cell>
          <table:table-cell table:style-name="ce355" table:formula="of:=IF(AND([.N466]=&quot;&quot;; [.U466]&lt;&gt;&quot;&quot;);&quot;?&quot;;IF(AND([.W466]&lt;&gt;0;[.W466]&lt;&gt;&quot;&quot;); &quot;р.&quot;; &quot;&quot;))">
            <text:p/>
          </table:table-cell>
          <table:table-cell table:style-name="ce375" table:formula="of:=IF(AND([.S466]&gt;0;[.U466]&gt;0); [.S466]*ROUND([.U466];0) / 1000; &quot;&quot;)">
            <text:p/>
          </table:table-cell>
          <table:table-cell table:style-name="ce355" table:formula="of:=IF(AND([.Y466]&lt;&gt;0;[.Y46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67.3787-309-C-24-R&quot;; &quot;67.3787-309-C-24-R&quot;)" office:value-type="string" office:string-value="67.3787-309-C-24-R" calcext:value-type="string">
            <text:p>67.3787-309-C-24-R</text:p>
          </table:table-cell>
          <table:table-cell table:style-name="ce111"/>
          <table:table-cell table:style-name="ce111" office:value-type="string" calcext:value-type="string">
            <text:p>YL-309-C-24-R</text:p>
          </table:table-cell>
          <table:table-cell table:style-name="ce111"/>
          <table:table-cell table:style-name="ce158" office:value-type="string" calcext:value-type="string">
            <text:p>реле переключ. 5-конт.с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5/35 А, 24 В</text:p>
          </table:table-cell>
          <table:table-cell table:style-name="ce248" office:value-type="float" office:value="85" calcext:value-type="float">
            <text:p>85,00</text:p>
          </table:table-cell>
          <table:table-cell table:style-name="ce248" table:formula="of:=ROUND([.N467]*1.22; 2)" office:value-type="float" office:value="103.7" calcext:value-type="float">
            <text:p>103,70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7]=0;[.N467]=&quot;&quot;); &quot;&quot;; [.O467]*ROUND([.U467];0))">
            <text:p/>
          </table:table-cell>
          <table:table-cell table:style-name="ce355" table:formula="of:=IF(AND([.N467]=&quot;&quot;; [.U467]&lt;&gt;&quot;&quot;);&quot;?&quot;;IF(AND([.W467]&lt;&gt;0;[.W467]&lt;&gt;&quot;&quot;); &quot;р.&quot;; &quot;&quot;))">
            <text:p/>
          </table:table-cell>
          <table:table-cell table:style-name="ce375" table:formula="of:=IF(AND([.S467]&gt;0;[.U467]&gt;0); [.S467]*ROUND([.U467];0) / 1000; &quot;&quot;)">
            <text:p/>
          </table:table-cell>
          <table:table-cell table:style-name="ce355" table:formula="of:=IF(AND([.Y467]&lt;&gt;0;[.Y46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A-24&quot;; &quot;98.3777-314-A-24&quot;)" office:value-type="string" office:string-value="98.3777-314-A-24" calcext:value-type="string">
            <text:p>98.3777-314-A-24</text:p>
          </table:table-cell>
          <table:table-cell table:style-name="ce111"/>
          <table:table-cell table:style-name="ce111" office:value-type="string" calcext:value-type="string">
            <text:p>YL-314-А-24</text:p>
          </table:table-cell>
          <table:table-cell table:style-name="ce111"/>
          <table:table-cell table:style-name="ce158" office:value-type="string" calcext:value-type="string">
            <text:p>реле замык. 4-конт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 А, 24 В</text:p>
          </table:table-cell>
          <table:table-cell table:style-name="ce248" office:value-type="float" office:value="77" calcext:value-type="float">
            <text:p>77,00</text:p>
          </table:table-cell>
          <table:table-cell table:style-name="ce248" table:formula="of:=ROUND([.N468]*1.22; 2)" office:value-type="float" office:value="93.94" calcext:value-type="float">
            <text:p>93,94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8]=0;[.N468]=&quot;&quot;); &quot;&quot;; [.O468]*ROUND([.U468];0))">
            <text:p/>
          </table:table-cell>
          <table:table-cell table:style-name="ce355" table:formula="of:=IF(AND([.N468]=&quot;&quot;; [.U468]&lt;&gt;&quot;&quot;);&quot;?&quot;;IF(AND([.W468]&lt;&gt;0;[.W468]&lt;&gt;&quot;&quot;); &quot;р.&quot;; &quot;&quot;))">
            <text:p/>
          </table:table-cell>
          <table:table-cell table:style-name="ce375" table:formula="of:=IF(AND([.S468]&gt;0;[.U468]&gt;0); [.S468]*ROUND([.U468];0) / 1000; &quot;&quot;)">
            <text:p/>
          </table:table-cell>
          <table:table-cell table:style-name="ce355" table:formula="of:=IF(AND([.Y468]&lt;&gt;0;[.Y46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A-24-D&quot;; &quot;98.3777-314-A-24-D&quot;)" office:value-type="string" office:string-value="98.3777-314-A-24-D" calcext:value-type="string">
            <text:p>98.3777-314-A-24-D</text:p>
          </table:table-cell>
          <table:table-cell table:style-name="ce111"/>
          <table:table-cell table:style-name="ce111" office:value-type="string" calcext:value-type="string">
            <text:p>YL-314-А-24-D</text:p>
          </table:table-cell>
          <table:table-cell table:style-name="ce111"/>
          <table:table-cell table:style-name="ce158" office:value-type="string" calcext:value-type="string">
            <text:p>реле замык. 4-конт. с помехоподавляющим диод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 А, 24 В</text:p>
          </table:table-cell>
          <table:table-cell table:style-name="ce248" office:value-type="float" office:value="81" calcext:value-type="float">
            <text:p>81,00</text:p>
          </table:table-cell>
          <table:table-cell table:style-name="ce248" table:formula="of:=ROUND([.N469]*1.22; 2)" office:value-type="float" office:value="98.82" calcext:value-type="float">
            <text:p>98,82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69]=0;[.N469]=&quot;&quot;); &quot;&quot;; [.O469]*ROUND([.U469];0))">
            <text:p/>
          </table:table-cell>
          <table:table-cell table:style-name="ce355" table:formula="of:=IF(AND([.N469]=&quot;&quot;; [.U469]&lt;&gt;&quot;&quot;);&quot;?&quot;;IF(AND([.W469]&lt;&gt;0;[.W469]&lt;&gt;&quot;&quot;); &quot;р.&quot;; &quot;&quot;))">
            <text:p/>
          </table:table-cell>
          <table:table-cell table:style-name="ce375" table:formula="of:=IF(AND([.S469]&gt;0;[.U469]&gt;0); [.S469]*ROUND([.U469];0) / 1000; &quot;&quot;)">
            <text:p/>
          </table:table-cell>
          <table:table-cell table:style-name="ce355" table:formula="of:=IF(AND([.Y469]&lt;&gt;0;[.Y46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C-24&quot;; &quot;98.3777-314-C-24&quot;)" office:value-type="string" office:string-value="98.3777-314-C-24" calcext:value-type="string">
            <text:p>98.3777-314-C-24</text:p>
          </table:table-cell>
          <table:table-cell table:style-name="ce111"/>
          <table:table-cell table:style-name="ce111" office:value-type="string" calcext:value-type="string">
            <text:p>YL-314-C-24</text:p>
          </table:table-cell>
          <table:table-cell table:style-name="ce111"/>
          <table:table-cell table:style-name="ce158" office:value-type="string" calcext:value-type="string">
            <text:p>реле замык. 5-конт.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 А, 24 В</text:p>
          </table:table-cell>
          <table:table-cell table:style-name="ce248" office:value-type="float" office:value="84" calcext:value-type="float">
            <text:p>84,00</text:p>
          </table:table-cell>
          <table:table-cell table:style-name="ce248" table:formula="of:=ROUND([.N470]*1.22; 2)" office:value-type="float" office:value="102.48" calcext:value-type="float">
            <text:p>102,48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70]=0;[.N470]=&quot;&quot;); &quot;&quot;; [.O470]*ROUND([.U470];0))">
            <text:p/>
          </table:table-cell>
          <table:table-cell table:style-name="ce355" table:formula="of:=IF(AND([.N470]=&quot;&quot;; [.U470]&lt;&gt;&quot;&quot;);&quot;?&quot;;IF(AND([.W470]&lt;&gt;0;[.W470]&lt;&gt;&quot;&quot;); &quot;р.&quot;; &quot;&quot;))">
            <text:p/>
          </table:table-cell>
          <table:table-cell table:style-name="ce375" table:formula="of:=IF(AND([.S470]&gt;0;[.U470]&gt;0); [.S470]*ROUND([.U470];0) / 1000; &quot;&quot;)">
            <text:p/>
          </table:table-cell>
          <table:table-cell table:style-name="ce355" table:formula="of:=IF(AND([.Y470]&lt;&gt;0;[.Y47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C-24-D&quot;; &quot;98.3777-314-C-24-D&quot;)" office:value-type="string" office:string-value="98.3777-314-C-24-D" calcext:value-type="string">
            <text:p>98.3777-314-C-24-D</text:p>
          </table:table-cell>
          <table:table-cell table:style-name="ce111"/>
          <table:table-cell table:style-name="ce111" office:value-type="string" calcext:value-type="string">
            <text:p>YL-314-C-24-D</text:p>
          </table:table-cell>
          <table:table-cell table:style-name="ce111"/>
          <table:table-cell table:style-name="ce158" office:value-type="string" calcext:value-type="string">
            <text:p>реле переключ. 5-конт.с помехоподавляющим диод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 А, 24 В</text:p>
          </table:table-cell>
          <table:table-cell table:style-name="ce248" office:value-type="float" office:value="89" calcext:value-type="float">
            <text:p>89,00</text:p>
          </table:table-cell>
          <table:table-cell table:style-name="ce248" table:formula="of:=ROUND([.N471]*1.22; 2)" office:value-type="float" office:value="108.58" calcext:value-type="float">
            <text:p>108,58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71]=0;[.N471]=&quot;&quot;); &quot;&quot;; [.O471]*ROUND([.U471];0))">
            <text:p/>
          </table:table-cell>
          <table:table-cell table:style-name="ce355" table:formula="of:=IF(AND([.N471]=&quot;&quot;; [.U471]&lt;&gt;&quot;&quot;);&quot;?&quot;;IF(AND([.W471]&lt;&gt;0;[.W471]&lt;&gt;&quot;&quot;); &quot;р.&quot;; &quot;&quot;))">
            <text:p/>
          </table:table-cell>
          <table:table-cell table:style-name="ce375" table:formula="of:=IF(AND([.S471]&gt;0;[.U471]&gt;0); [.S471]*ROUND([.U471];0) / 1000; &quot;&quot;)">
            <text:p/>
          </table:table-cell>
          <table:table-cell table:style-name="ce355" table:formula="of:=IF(AND([.Y471]&lt;&gt;0;[.Y47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C-24-R&quot;; &quot;98.3777-314-C-24-R&quot;)" office:value-type="string" office:string-value="98.3777-314-C-24-R" calcext:value-type="string">
            <text:p>98.3777-314-C-24-R</text:p>
          </table:table-cell>
          <table:table-cell table:style-name="ce111"/>
          <table:table-cell table:style-name="ce111" office:value-type="string" calcext:value-type="string">
            <text:p>YL-314-C-24-R</text:p>
          </table:table-cell>
          <table:table-cell table:style-name="ce111"/>
          <table:table-cell table:style-name="ce158" office:value-type="string" calcext:value-type="string">
            <text:p>реле переключ. 5-конт.с помехоподавляющим резистором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 А, 24 В</text:p>
          </table:table-cell>
          <table:table-cell table:style-name="ce248" office:value-type="float" office:value="85" calcext:value-type="float">
            <text:p>85,00</text:p>
          </table:table-cell>
          <table:table-cell table:style-name="ce248" table:formula="of:=ROUND([.N472]*1.22; 2)" office:value-type="float" office:value="103.7" calcext:value-type="float">
            <text:p>103,70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72]=0;[.N472]=&quot;&quot;); &quot;&quot;; [.O472]*ROUND([.U472];0))">
            <text:p/>
          </table:table-cell>
          <table:table-cell table:style-name="ce355" table:formula="of:=IF(AND([.N472]=&quot;&quot;; [.U472]&lt;&gt;&quot;&quot;);&quot;?&quot;;IF(AND([.W472]&lt;&gt;0;[.W472]&lt;&gt;&quot;&quot;); &quot;р.&quot;; &quot;&quot;))">
            <text:p/>
          </table:table-cell>
          <table:table-cell table:style-name="ce375" table:formula="of:=IF(AND([.S472]&gt;0;[.U472]&gt;0); [.S472]*ROUND([.U472];0) / 1000; &quot;&quot;)">
            <text:p/>
          </table:table-cell>
          <table:table-cell table:style-name="ce355" table:formula="of:=IF(AND([.Y472]&lt;&gt;0;[.Y47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5-C-12&quot;; &quot;98.3777-315-C-12&quot;)" office:value-type="string" office:string-value="98.3777-315-C-12" calcext:value-type="string">
            <text:p>98.3777-315-C-12</text:p>
          </table:table-cell>
          <table:table-cell table:style-name="ce111"/>
          <table:table-cell table:style-name="ce111" office:value-type="string" calcext:value-type="string">
            <text:p>YL-315-С-12</text:p>
          </table:table-cell>
          <table:table-cell table:style-name="ce111"/>
          <table:table-cell table:style-name="ce158" office:value-type="string" calcext:value-type="string">
            <text:p>реле переключ. 5-конт.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40/30 А, 12 В</text:p>
          </table:table-cell>
          <table:table-cell table:style-name="ce248" office:value-type="float" office:value="84" calcext:value-type="float">
            <text:p>84,00</text:p>
          </table:table-cell>
          <table:table-cell table:style-name="ce248" table:formula="of:=ROUND([.N473]*1.22; 2)" office:value-type="float" office:value="102.48" calcext:value-type="float">
            <text:p>102,48</text:p>
          </table:table-cell>
          <table:table-cell table:number-columns-repeated="2"/>
          <table:table-cell table:style-name="ce337"/>
          <table:table-cell table:style-name="ce273" office:value-type="float" office:value="33" calcext:value-type="float">
            <text:p>3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73]=0;[.N473]=&quot;&quot;); &quot;&quot;; [.O473]*ROUND([.U473];0))">
            <text:p/>
          </table:table-cell>
          <table:table-cell table:style-name="ce355" table:formula="of:=IF(AND([.N473]=&quot;&quot;; [.U473]&lt;&gt;&quot;&quot;);&quot;?&quot;;IF(AND([.W473]&lt;&gt;0;[.W473]&lt;&gt;&quot;&quot;); &quot;р.&quot;; &quot;&quot;))">
            <text:p/>
          </table:table-cell>
          <table:table-cell table:style-name="ce375" table:formula="of:=IF(AND([.S473]&gt;0;[.U473]&gt;0); [.S473]*ROUND([.U473];0) / 1000; &quot;&quot;)">
            <text:p/>
          </table:table-cell>
          <table:table-cell table:style-name="ce355" table:formula="of:=IF(AND([.Y473]&lt;&gt;0;[.Y47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_tail_no_border_middle"/>
          <table:table-cell table:style-name="ce75_tail_no_border_middle" table:formula="of:=HYPERLINK(&quot;https://www.emi-penza.ru/p/98.3777-315-C-24&quot;; &quot;98.3777-315-C-24&quot;)" office:value-type="string" office:string-value="98.3777-315-C-24" calcext:value-type="string">
            <text:p>98.3777-315-C-24</text:p>
          </table:table-cell>
          <table:table-cell table:style-name="ce122_tail_no_border_middle"/>
          <table:table-cell table:style-name="ce122_tail_no_border_middle" office:value-type="string" calcext:value-type="string">
            <text:p>YL-315-С-24</text:p>
          </table:table-cell>
          <table:table-cell table:style-name="ce122_tail_no_border_middle"/>
          <table:table-cell table:style-name="ce159_tail_no_border_middle" office:value-type="string" calcext:value-type="string">
            <text:p>реле переключ. 5-конт.</text:p>
          </table:table-cell>
          <table:table-cell table:style-name="ce122_tail_no_border_middle"/>
          <table:table-cell table:style-name="ce188_tail_no_border_middle" table:number-columns-repeated="2"/>
          <table:table-cell table:style-name="ce122_tail_no_border_middle" table:number-columns-repeated="2"/>
          <table:table-cell table:style-name="ce188_tail_no_border_middle" office:value-type="string" calcext:value-type="string">
            <text:p>20/15 А, 24 В</text:p>
          </table:table-cell>
          <table:table-cell table:style-name="ce253_tail_no_border_middle" office:value-type="float" office:value="84" calcext:value-type="float">
            <text:p>84,00</text:p>
          </table:table-cell>
          <table:table-cell table:style-name="ce253_tail_no_border_middle" table:formula="of:=ROUND([.N474]*1.22; 2)" office:value-type="float" office:value="102.48" calcext:value-type="float">
            <text:p>102,48</text:p>
          </table:table-cell>
          <table:table-cell table:number-columns-repeated="2"/>
          <table:table-cell table:style-name="ce335"/>
          <table:table-cell table:style-name="ce274_tail_no_border_middle" office:value-type="float" office:value="33" calcext:value-type="float">
            <text:p>33</text:p>
          </table:table-cell>
          <table:table-cell table:style-name="ce274_tail_no_border_middle"/>
          <table:table-cell table:style-name="ce299_tail_no_border_middle" office:value-type="float" office:value="0" calcext:value-type="float">
            <text:p>0</text:p>
          </table:table-cell>
          <table:table-cell table:style-name="ce274_tail_no_border_middle"/>
          <table:table-cell table:style-name="ce409_tail_no_border_middle" table:formula="of:=IF(OR([.U474]=0;[.N474]=&quot;&quot;); &quot;&quot;; [.O474]*ROUND([.U474];0))">
            <text:p/>
          </table:table-cell>
          <table:table-cell table:style-name="ce442_tail_no_border_middle" table:formula="of:=IF(AND([.N474]=&quot;&quot;; [.U474]&lt;&gt;&quot;&quot;);&quot;?&quot;;IF(AND([.W474]&lt;&gt;0;[.W474]&lt;&gt;&quot;&quot;); &quot;р.&quot;; &quot;&quot;))">
            <text:p/>
          </table:table-cell>
          <table:table-cell table:style-name="ce459_tail_no_border_middle" table:formula="of:=IF(AND([.S474]&gt;0;[.U474]&gt;0); [.S474]*ROUND([.U474];0) / 1000; &quot;&quot;)">
            <text:p/>
          </table:table-cell>
          <table:table-cell table:style-name="ce442_tail_no_border_middle" table:formula="of:=IF(AND([.Y474]&lt;&gt;0;[.Y474]&lt;&gt;&quot;&quot;); &quot;кг&quot;; &quot;&quot;)">
            <text:p/>
          </table:table-cell>
          <table:table-cell table:style-name="ce335"/>
          <table:table-cell table:number-columns-repeated="974"/>
        </table:table-row>
        <table:table-row table:style-name="ro17">
          <table:table-cell/>
          <table:table-cell table:style-name="ce3_tail_no_border"/>
          <table:table-cell table:number-columns-repeated="15"/>
          <table:table-cell table:style-name="ce347_tail_no_border"/>
          <table:table-cell table:style-name="ce274_tail_no_border" table:number-columns-repeated="4"/>
          <table:table-cell table:style-name="ce274_tail_no_border" table:formula="of:=IF(OR([.U475]=0;[.N475]=&quot;&quot;); &quot;&quot;; [.O475]*ROUND([.U475];0))">
            <text:p/>
          </table:table-cell>
          <table:table-cell table:style-name="ce274_tail_no_border" table:formula="of:=IF(AND([.N475]=&quot;&quot;; [.U475]&lt;&gt;&quot;&quot;);&quot;?&quot;;IF(AND([.W475]&lt;&gt;0;[.W475]&lt;&gt;&quot;&quot;); &quot;р.&quot;; &quot;&quot;))">
            <text:p/>
          </table:table-cell>
          <table:table-cell table:style-name="ce274_tail_no_border" table:formula="of:=IF(AND([.S475]&gt;0;[.U475]&gt;0); [.S475]*ROUND([.U475];0) / 1000; &quot;&quot;)">
            <text:p/>
          </table:table-cell>
          <table:table-cell table:style-name="ce274_tail_no_border" table:formula="of:=IF(AND([.Y475]&lt;&gt;0;[.Y475]&lt;&gt;&quot;&quot;); &quot;кг&quot;; &quot;&quot;)">
            <text:p/>
          </table:table-cell>
          <table:table-cell table:style-name="ce274_tail_no_border"/>
          <table:table-cell table:number-columns-repeated="974"/>
        </table:table-row>
        <table:table-row table:style-name="ro9">
          <table:table-cell/>
          <table:table-cell table:style-name="ce3"/>
          <table:table-cell table:style-name="ce48" office:value-type="string" calcext:value-type="string">
            <text:p>универсальные электромагнитные реле для монтажа на печатную плату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8" table:number-columns-repeated="2"/>
          <table:table-cell table:style-name="ce492"/>
          <table:table-cell table:style-name="ce458"/>
          <table:table-cell table:style-name="ce527" table:formula="of:=IF(OR([.U476]=0;[.N476]=&quot;&quot;); &quot;&quot;; [.O476]*ROUND([.U476];0))">
            <text:p/>
          </table:table-cell>
          <table:table-cell table:style-name="ce547" table:formula="of:=IF(AND([.N476]=&quot;&quot;; [.U476]&lt;&gt;&quot;&quot;);&quot;?&quot;;IF(AND([.W476]&lt;&gt;0;[.W476]&lt;&gt;&quot;&quot;); &quot;р.&quot;; &quot;&quot;))">
            <text:p/>
          </table:table-cell>
          <table:table-cell table:style-name="ce566" table:formula="of:=IF(AND([.S476]&gt;0;[.U476]&gt;0); [.S476]*ROUND([.U476];0) / 1000; &quot;&quot;)">
            <text:p/>
          </table:table-cell>
          <table:table-cell table:style-name="ce547" table:formula="of:=IF(AND([.Y476]&lt;&gt;0;[.Y47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77]=0;[.N477]=&quot;&quot;); &quot;&quot;; [.O477]*ROUND([.U477];0))">
            <text:p/>
          </table:table-cell>
          <table:table-cell table:style-name="ce548" table:formula="of:=IF(AND([.N477]=&quot;&quot;; [.U477]&lt;&gt;&quot;&quot;);&quot;?&quot;;IF(AND([.W477]&lt;&gt;0;[.W477]&lt;&gt;&quot;&quot;); &quot;р.&quot;; &quot;&quot;))">
            <text:p/>
          </table:table-cell>
          <table:table-cell table:style-name="ce493" table:formula="of:=IF(AND([.S477]&gt;0;[.U477]&gt;0); [.S477]*ROUND([.U477];0) / 1000; &quot;&quot;)">
            <text:p/>
          </table:table-cell>
          <table:table-cell table:style-name="ce548" table:formula="of:=IF(AND([.Y477]&lt;&gt;0;[.Y47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113.3.000&quot;; &quot;ЭМИ 113.3.000&quot;)" office:value-type="string" office:string-value="ЭМИ 113.3.000" calcext:value-type="string">
            <text:p>ЭМИ 113.3.000</text:p>
          </table:table-cell>
          <table:table-cell table:style-name="ce111"/>
          <table:table-cell table:style-name="ce111" office:value-type="string" calcext:value-type="string">
            <text:p>TRAW-12VDC</text:p>
          </table:table-cell>
          <table:table-cell table:style-name="ce111"/>
          <table:table-cell table:style-name="ce158" office:value-type="string" calcext:value-type="string">
            <text:p>реле замыкающее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10 А, 12 В <text:s text:c="2"/></text:p>
          </table:table-cell>
          <table:table-cell table:style-name="ce248" office:value-type="float" office:value="41.15" calcext:value-type="float">
            <text:p>41,15</text:p>
          </table:table-cell>
          <table:table-cell table:style-name="ce248" table:formula="of:=ROUND([.N478]*1.22; 2)" office:value-type="float" office:value="50.2" calcext:value-type="float">
            <text:p>50,20</text:p>
          </table:table-cell>
          <table:table-cell table:number-columns-repeated="2"/>
          <table:table-cell table:style-name="ce337"/>
          <table:table-cell table:style-name="ce273" office:value-type="float" office:value="7" calcext:value-type="float">
            <text:p>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78]=0;[.N478]=&quot;&quot;); &quot;&quot;; [.O478]*ROUND([.U478];0))">
            <text:p/>
          </table:table-cell>
          <table:table-cell table:style-name="ce355" table:formula="of:=IF(AND([.N478]=&quot;&quot;; [.U478]&lt;&gt;&quot;&quot;);&quot;?&quot;;IF(AND([.W478]&lt;&gt;0;[.W478]&lt;&gt;&quot;&quot;); &quot;р.&quot;; &quot;&quot;))">
            <text:p/>
          </table:table-cell>
          <table:table-cell table:style-name="ce375" table:formula="of:=IF(AND([.S478]&gt;0;[.U478]&gt;0); [.S478]*ROUND([.U478];0) / 1000; &quot;&quot;)">
            <text:p/>
          </table:table-cell>
          <table:table-cell table:style-name="ce355" table:formula="of:=IF(AND([.Y478]&lt;&gt;0;[.Y47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113.3.000-01&quot;; &quot;ЭМИ 113.3.000-01&quot;)" office:value-type="string" office:string-value="ЭМИ 113.3.000-01" calcext:value-type="string">
            <text:p>ЭМИ 113.3.000-01</text:p>
          </table:table-cell>
          <table:table-cell table:style-name="ce111"/>
          <table:table-cell table:style-name="ce111" office:value-type="string" calcext:value-type="string">
            <text:p>TRAW-12VDC</text:p>
          </table:table-cell>
          <table:table-cell table:style-name="ce111"/>
          <table:table-cell table:style-name="ce158" office:value-type="string" calcext:value-type="string">
            <text:p>реле переключающее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10/5 А, 12 В <text:s text:c="2"/></text:p>
          </table:table-cell>
          <table:table-cell table:style-name="ce248" office:value-type="float" office:value="42.15" calcext:value-type="float">
            <text:p>42,15</text:p>
          </table:table-cell>
          <table:table-cell table:style-name="ce248" table:formula="of:=ROUND([.N479]*1.22; 2)" office:value-type="float" office:value="51.42" calcext:value-type="float">
            <text:p>51,42</text:p>
          </table:table-cell>
          <table:table-cell table:number-columns-repeated="2"/>
          <table:table-cell table:style-name="ce337"/>
          <table:table-cell table:style-name="ce273" office:value-type="float" office:value="7" calcext:value-type="float">
            <text:p>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79]=0;[.N479]=&quot;&quot;); &quot;&quot;; [.O479]*ROUND([.U479];0))">
            <text:p/>
          </table:table-cell>
          <table:table-cell table:style-name="ce355" table:formula="of:=IF(AND([.N479]=&quot;&quot;; [.U479]&lt;&gt;&quot;&quot;);&quot;?&quot;;IF(AND([.W479]&lt;&gt;0;[.W479]&lt;&gt;&quot;&quot;); &quot;р.&quot;; &quot;&quot;))">
            <text:p/>
          </table:table-cell>
          <table:table-cell table:style-name="ce375" table:formula="of:=IF(AND([.S479]&gt;0;[.U479]&gt;0); [.S479]*ROUND([.U479];0) / 1000; &quot;&quot;)">
            <text:p/>
          </table:table-cell>
          <table:table-cell table:style-name="ce355" table:formula="of:=IF(AND([.Y479]&lt;&gt;0;[.Y479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113.3.000-02&quot;; &quot;ЭМИ 113.3.000-02&quot;)" office:value-type="string" office:string-value="ЭМИ 113.3.000-02" calcext:value-type="string">
            <text:p>ЭМИ 113.3.000-02</text:p>
          </table:table-cell>
          <table:table-cell table:style-name="ce111"/>
          <table:table-cell table:style-name="ce111" office:value-type="string" calcext:value-type="string">
            <text:p>TRAW-24VDC</text:p>
          </table:table-cell>
          <table:table-cell table:style-name="ce111"/>
          <table:table-cell table:style-name="ce158" office:value-type="string" calcext:value-type="string">
            <text:p>реле замыкающее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6 А, 24 В <text:s text:c="2"/></text:p>
          </table:table-cell>
          <table:table-cell table:style-name="ce248" office:value-type="float" office:value="41.15" calcext:value-type="float">
            <text:p>41,15</text:p>
          </table:table-cell>
          <table:table-cell table:style-name="ce248" table:formula="of:=ROUND([.N480]*1.22; 2)" office:value-type="float" office:value="50.2" calcext:value-type="float">
            <text:p>50,20</text:p>
          </table:table-cell>
          <table:table-cell table:number-columns-repeated="2"/>
          <table:table-cell table:style-name="ce337"/>
          <table:table-cell table:style-name="ce273" office:value-type="float" office:value="7" calcext:value-type="float">
            <text:p>7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80]=0;[.N480]=&quot;&quot;); &quot;&quot;; [.O480]*ROUND([.U480];0))">
            <text:p/>
          </table:table-cell>
          <table:table-cell table:style-name="ce355" table:formula="of:=IF(AND([.N480]=&quot;&quot;; [.U480]&lt;&gt;&quot;&quot;);&quot;?&quot;;IF(AND([.W480]&lt;&gt;0;[.W480]&lt;&gt;&quot;&quot;); &quot;р.&quot;; &quot;&quot;))">
            <text:p/>
          </table:table-cell>
          <table:table-cell table:style-name="ce375" table:formula="of:=IF(AND([.S480]&gt;0;[.U480]&gt;0); [.S480]*ROUND([.U480];0) / 1000; &quot;&quot;)">
            <text:p/>
          </table:table-cell>
          <table:table-cell table:style-name="ce355" table:formula="of:=IF(AND([.Y480]&lt;&gt;0;[.Y480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72" table:formula="of:=HYPERLINK(&quot;https://www.emi-penza.ru/p/EMI_113.3.000-03&quot;; &quot;ЭМИ 113.3.000-03&quot;)" office:value-type="string" office:string-value="ЭМИ 113.3.000-03" calcext:value-type="string">
            <text:p>ЭМИ 113.3.000-03</text:p>
          </table:table-cell>
          <table:table-cell table:style-name="ce146"/>
          <table:table-cell table:style-name="ce146" office:value-type="string" calcext:value-type="string">
            <text:p>TRAW-24VDC</text:p>
          </table:table-cell>
          <table:table-cell table:style-name="ce146"/>
          <table:table-cell table:style-name="ce233" office:value-type="string" calcext:value-type="string">
            <text:p>реле переключающее</text:p>
          </table:table-cell>
          <table:table-cell table:style-name="ce146"/>
          <table:table-cell table:style-name="ce199" table:number-columns-repeated="2"/>
          <table:table-cell table:style-name="ce146" table:number-columns-repeated="2"/>
          <table:table-cell table:style-name="ce199" office:value-type="string" calcext:value-type="string">
            <text:p>6/3 А, 24 В <text:s text:c="2"/></text:p>
          </table:table-cell>
          <table:table-cell table:style-name="ce253" office:value-type="float" office:value="42.15" calcext:value-type="float">
            <text:p>42,15</text:p>
          </table:table-cell>
          <table:table-cell table:style-name="ce253" table:formula="of:=ROUND([.N481]*1.22; 2)" office:value-type="float" office:value="51.42" calcext:value-type="float">
            <text:p>51,42</text:p>
          </table:table-cell>
          <table:table-cell table:number-columns-repeated="2"/>
          <table:table-cell table:style-name="ce337"/>
          <table:table-cell table:style-name="ce279" office:value-type="float" office:value="7" calcext:value-type="float">
            <text:p>7</text:p>
          </table:table-cell>
          <table:table-cell table:style-name="ce279"/>
          <table:table-cell table:style-name="ce304" office:value-type="float" office:value="0" calcext:value-type="float">
            <text:p>0</text:p>
          </table:table-cell>
          <table:table-cell table:style-name="ce279"/>
          <table:table-cell table:style-name="ce398" table:formula="of:=IF(OR([.U481]=0;[.N481]=&quot;&quot;); &quot;&quot;; [.O481]*ROUND([.U481];0))">
            <text:p/>
          </table:table-cell>
          <table:table-cell table:style-name="ce442" table:formula="of:=IF(AND([.N481]=&quot;&quot;; [.U481]&lt;&gt;&quot;&quot;);&quot;?&quot;;IF(AND([.W481]&lt;&gt;0;[.W481]&lt;&gt;&quot;&quot;); &quot;р.&quot;; &quot;&quot;))">
            <text:p/>
          </table:table-cell>
          <table:table-cell table:style-name="ce459" table:formula="of:=IF(AND([.S481]&gt;0;[.U481]&gt;0); [.S481]*ROUND([.U481];0) / 1000; &quot;&quot;)">
            <text:p/>
          </table:table-cell>
          <table:table-cell table:style-name="ce442" table:formula="of:=IF(AND([.Y481]&lt;&gt;0;[.Y481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4">
          <table:table-cell/>
          <table:table-cell table:style-name="ce3"/>
          <table:table-cell table:number-columns-repeated="10"/>
          <table:table-cell table:style-name="ce218"/>
          <table:table-cell table:number-columns-repeated="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82]=0;[.N482]=&quot;&quot;); &quot;&quot;; [.O482]*ROUND([.U482];0))">
            <text:p/>
          </table:table-cell>
          <table:table-cell table:style-name="ce470" table:formula="of:=IF(AND([.N482]=&quot;&quot;; [.U482]&lt;&gt;&quot;&quot;);&quot;?&quot;;IF(AND([.W482]&lt;&gt;0;[.W482]&lt;&gt;&quot;&quot;); &quot;р.&quot;; &quot;&quot;))">
            <text:p/>
          </table:table-cell>
          <table:table-cell table:style-name="ce493" table:formula="of:=IF(AND([.S482]&gt;0;[.U482]&gt;0); [.S482]*ROUND([.U482];0) / 1000; &quot;&quot;)">
            <text:p/>
          </table:table-cell>
          <table:table-cell table:style-name="ce470" table:formula="of:=IF(AND([.Y482]&lt;&gt;0;[.Y48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57.3.000-02&quot;; &quot;ЭМИ 57.3.000-02&quot;)" office:value-type="string" office:string-value="ЭМИ 57.3.000-02" calcext:value-type="string">
            <text:p>ЭМИ 57.3.000-02</text:p>
          </table:table-cell>
          <table:table-cell table:style-name="ce111" table:number-columns-repeated="3"/>
          <table:table-cell table:style-name="ce158" office:value-type="string" calcext:value-type="string">
            <text:p>реле переключающее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20/10 А, 24 В <text:s text:c="2"/></text:p>
          </table:table-cell>
          <table:table-cell table:style-name="ce248" office:value-type="float" office:value="43.15" calcext:value-type="float">
            <text:p>43,15</text:p>
          </table:table-cell>
          <table:table-cell table:style-name="ce248" table:formula="of:=ROUND([.N483]*1.22; 2)" office:value-type="float" office:value="52.64" calcext:value-type="float">
            <text:p>52,64</text:p>
          </table:table-cell>
          <table:table-cell table:number-columns-repeated="2"/>
          <table:table-cell table:style-name="ce337"/>
          <table:table-cell table:style-name="ce273" office:value-type="float" office:value="13" calcext:value-type="float">
            <text:p>13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83]=0;[.N483]=&quot;&quot;); &quot;&quot;; [.O483]*ROUND([.U483];0))">
            <text:p/>
          </table:table-cell>
          <table:table-cell table:style-name="ce355" table:formula="of:=IF(AND([.N483]=&quot;&quot;; [.U483]&lt;&gt;&quot;&quot;);&quot;?&quot;;IF(AND([.W483]&lt;&gt;0;[.W483]&lt;&gt;&quot;&quot;); &quot;р.&quot;; &quot;&quot;))">
            <text:p/>
          </table:table-cell>
          <table:table-cell table:style-name="ce375" table:formula="of:=IF(AND([.S483]&gt;0;[.U483]&gt;0); [.S483]*ROUND([.U483];0) / 1000; &quot;&quot;)">
            <text:p/>
          </table:table-cell>
          <table:table-cell table:style-name="ce355" table:formula="of:=IF(AND([.Y483]&lt;&gt;0;[.Y48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57.3.000-03&quot;; &quot;ЭМИ 57.3.000-03&quot;)" office:value-type="string" office:string-value="ЭМИ 57.3.000-03" calcext:value-type="string">
            <text:p>ЭМИ 57.3.000-03</text:p>
          </table:table-cell>
          <table:table-cell table:style-name="ce111" table:number-columns-repeated="3"/>
          <table:table-cell table:style-name="ce158" office:value-type="string" calcext:value-type="string">
            <text:p>реле переключающее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/20 А, 12 В <text:s text:c="2"/></text:p>
          </table:table-cell>
          <table:table-cell table:style-name="ce248" office:value-type="float" office:value="43.65" calcext:value-type="float">
            <text:p>43,65</text:p>
          </table:table-cell>
          <table:table-cell table:style-name="ce248" table:formula="of:=ROUND([.N484]*1.22; 2)" office:value-type="float" office:value="53.25" calcext:value-type="float">
            <text:p>53,25</text:p>
          </table:table-cell>
          <table:table-cell table:number-columns-repeated="2"/>
          <table:table-cell table:style-name="ce337"/>
          <table:table-cell table:style-name="ce273" office:value-type="float" office:value="14" calcext:value-type="float">
            <text:p>1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84]=0;[.N484]=&quot;&quot;); &quot;&quot;; [.O484]*ROUND([.U484];0))">
            <text:p/>
          </table:table-cell>
          <table:table-cell table:style-name="ce355" table:formula="of:=IF(AND([.N484]=&quot;&quot;; [.U484]&lt;&gt;&quot;&quot;);&quot;?&quot;;IF(AND([.W484]&lt;&gt;0;[.W484]&lt;&gt;&quot;&quot;); &quot;р.&quot;; &quot;&quot;))">
            <text:p/>
          </table:table-cell>
          <table:table-cell table:style-name="ce375" table:formula="of:=IF(AND([.S484]&gt;0;[.U484]&gt;0); [.S484]*ROUND([.U484];0) / 1000; &quot;&quot;)">
            <text:p/>
          </table:table-cell>
          <table:table-cell table:style-name="ce355" table:formula="of:=IF(AND([.Y484]&lt;&gt;0;[.Y48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57.3.000-07&quot;; &quot;ЭМИ 57.3.000-07&quot;)" office:value-type="string" office:string-value="ЭМИ 57.3.000-07" calcext:value-type="string">
            <text:p>ЭМИ 57.3.000-07</text:p>
          </table:table-cell>
          <table:table-cell table:style-name="ce111" table:number-columns-repeated="3"/>
          <table:table-cell table:style-name="ce158" office:value-type="string" calcext:value-type="string">
            <text:p>реле замыкающее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30 А, 12 В <text:s text:c="2"/></text:p>
          </table:table-cell>
          <table:table-cell table:style-name="ce248" office:value-type="float" office:value="42.65" calcext:value-type="float">
            <text:p>42,65</text:p>
          </table:table-cell>
          <table:table-cell table:style-name="ce248" table:formula="of:=ROUND([.N485]*1.22; 2)" office:value-type="float" office:value="52.03" calcext:value-type="float">
            <text:p>52,03</text:p>
          </table:table-cell>
          <table:table-cell table:number-columns-repeated="2"/>
          <table:table-cell table:style-name="ce337"/>
          <table:table-cell table:style-name="ce273" office:value-type="float" office:value="14" calcext:value-type="float">
            <text:p>14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85]=0;[.N485]=&quot;&quot;); &quot;&quot;; [.O485]*ROUND([.U485];0))">
            <text:p/>
          </table:table-cell>
          <table:table-cell table:style-name="ce355" table:formula="of:=IF(AND([.N485]=&quot;&quot;; [.U485]&lt;&gt;&quot;&quot;);&quot;?&quot;;IF(AND([.W485]&lt;&gt;0;[.W485]&lt;&gt;&quot;&quot;); &quot;р.&quot;; &quot;&quot;))">
            <text:p/>
          </table:table-cell>
          <table:table-cell table:style-name="ce375" table:formula="of:=IF(AND([.S485]&gt;0;[.U485]&gt;0); [.S485]*ROUND([.U485];0) / 1000; &quot;&quot;)">
            <text:p/>
          </table:table-cell>
          <table:table-cell table:style-name="ce355" table:formula="of:=IF(AND([.Y485]&lt;&gt;0;[.Y48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72" table:formula="of:=HYPERLINK(&quot;https://www.emi-penza.ru/p/EMI_57.3.000-09&quot;; &quot;ЭМИ 57.3.000-09&quot;)" office:value-type="string" office:string-value="ЭМИ 57.3.000-09" calcext:value-type="string">
            <text:p>ЭМИ 57.3.000-09</text:p>
          </table:table-cell>
          <table:table-cell table:style-name="ce146" table:number-columns-repeated="3"/>
          <table:table-cell table:style-name="ce233" office:value-type="string" calcext:value-type="string">
            <text:p>реле замыкающее</text:p>
          </table:table-cell>
          <table:table-cell table:style-name="ce146"/>
          <table:table-cell table:style-name="ce199" table:number-columns-repeated="2"/>
          <table:table-cell table:style-name="ce146" table:number-columns-repeated="2"/>
          <table:table-cell table:style-name="ce199" office:value-type="string" calcext:value-type="string">
            <text:p>20 А, 24 В <text:s text:c="2"/></text:p>
          </table:table-cell>
          <table:table-cell table:style-name="ce253" office:value-type="float" office:value="43.15" calcext:value-type="float">
            <text:p>43,15</text:p>
          </table:table-cell>
          <table:table-cell table:style-name="ce253" table:formula="of:=ROUND([.N486]*1.22; 2)" office:value-type="float" office:value="52.64" calcext:value-type="float">
            <text:p>52,64</text:p>
          </table:table-cell>
          <table:table-cell table:number-columns-repeated="2"/>
          <table:table-cell table:style-name="ce337"/>
          <table:table-cell table:style-name="ce279" office:value-type="float" office:value="12" calcext:value-type="float">
            <text:p>12</text:p>
          </table:table-cell>
          <table:table-cell table:style-name="ce279"/>
          <table:table-cell table:style-name="ce304" office:value-type="float" office:value="0" calcext:value-type="float">
            <text:p>0</text:p>
          </table:table-cell>
          <table:table-cell table:style-name="ce279"/>
          <table:table-cell table:style-name="ce398" table:formula="of:=IF(OR([.U486]=0;[.N486]=&quot;&quot;); &quot;&quot;; [.O486]*ROUND([.U486];0))">
            <text:p/>
          </table:table-cell>
          <table:table-cell table:style-name="ce442" table:formula="of:=IF(AND([.N486]=&quot;&quot;; [.U486]&lt;&gt;&quot;&quot;);&quot;?&quot;;IF(AND([.W486]&lt;&gt;0;[.W486]&lt;&gt;&quot;&quot;); &quot;р.&quot;; &quot;&quot;))">
            <text:p/>
          </table:table-cell>
          <table:table-cell table:style-name="ce459" table:formula="of:=IF(AND([.S486]&gt;0;[.U486]&gt;0); [.S486]*ROUND([.U486];0) / 1000; &quot;&quot;)">
            <text:p/>
          </table:table-cell>
          <table:table-cell table:style-name="ce442" table:formula="of:=IF(AND([.Y486]&lt;&gt;0;[.Y48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4">
          <table:table-cell/>
          <table:table-cell table:style-name="ce3"/>
          <table:table-cell table:number-columns-repeated="10"/>
          <table:table-cell table:style-name="ce218"/>
          <table:table-cell table:number-columns-repeated="4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/>
          <table:table-cell table:style-name="ce470"/>
          <table:table-cell table:style-name="ce493"/>
          <table:table-cell table:style-name="ce470"/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7_671&quot;; &quot;серия 67 и 671 (замыкающие)&quot;)" office:value-type="string" office:string-value="серия 67 и 671 (замыкающие)" calcext:value-type="string">
            <text:p>серия 67 и 671 (замыкающие)</text:p>
          </table:table-cell>
          <table:table-cell table:style-name="ce111" table:number-columns-repeated="3"/>
          <table:table-cell table:style-name="ce158" office:value-type="string" calcext:value-type="string">
            <text:p>реле замыкающие закрытого типа (9 вариантов исполнения)</text:p>
          </table:table-cell>
          <table:table-cell table:style-name="ce111"/>
          <table:table-cell table:style-name="ce187" table:number-columns-repeated="2"/>
          <table:table-cell table:style-name="ce111" table:number-columns-repeated="2"/>
          <table:table-cell table:style-name="ce187" office:value-type="string" calcext:value-type="string">
            <text:p>12 В / 24 В <text:s text:c="2"/></text:p>
          </table:table-cell>
          <table:table-cell table:style-name="ce264" office:value-type="string" calcext:value-type="string">
            <text:p>от 54,00</text:p>
          </table:table-cell>
          <table:table-cell table:style-name="ce264"/>
          <table:table-cell table:number-columns-repeated="2"/>
          <table:table-cell table:style-name="ce337"/>
          <table:table-cell table:style-name="ce273" table:number-columns-repeated="2"/>
          <table:table-cell table:style-name="ce297"/>
          <table:table-cell table:style-name="ce273"/>
          <table:table-cell table:style-name="ce331"/>
          <table:table-cell table:style-name="ce355"/>
          <table:table-cell table:style-name="ce375"/>
          <table:table-cell table:style-name="ce355"/>
          <table:table-cell table:style-name="ce337"/>
          <table:table-cell table:number-columns-repeated="974"/>
        </table:table-row>
        <table:table-row table:style-name="ro23">
          <table:table-cell/>
          <table:table-cell table:style-name="ce4_tail_no_border"/>
          <table:table-cell table:style-name="ce52_tail_no_border_middle" table:formula="of:=HYPERLINK(&quot;https://www.emi-penza.ru/p/67_671_2&quot;; &quot;серия 67 и 671 (переключающие)&quot;)" office:value-type="string" office:string-value="серия 67 и 671 (переключающие)" calcext:value-type="string">
            <text:p>серия 67 и 671 (переключающие)</text:p>
          </table:table-cell>
          <table:table-cell table:style-name="ce122_tail_no_border_middle" table:number-columns-repeated="3"/>
          <table:table-cell table:style-name="ce159_tail_no_border_middle" office:value-type="string" calcext:value-type="string">
            <text:p>реле переключающие закрытого типа (9 вариантов исполнения)</text:p>
          </table:table-cell>
          <table:table-cell table:style-name="ce122_tail_no_border_middle"/>
          <table:table-cell table:style-name="ce188_tail_no_border_middle" table:number-columns-repeated="2"/>
          <table:table-cell table:style-name="ce122_tail_no_border_middle" table:number-columns-repeated="2"/>
          <table:table-cell table:style-name="ce188_tail_no_border_middle" office:value-type="string" calcext:value-type="string">
            <text:p>12 В / 24 В <text:s text:c="2"/></text:p>
          </table:table-cell>
          <table:table-cell table:style-name="ce316_tail_no_border_middle" office:value-type="string" calcext:value-type="string">
            <text:p>от 56,00</text:p>
          </table:table-cell>
          <table:table-cell table:style-name="ce316_tail_no_border_middle"/>
          <table:table-cell table:number-columns-repeated="2"/>
          <table:table-cell table:style-name="ce335"/>
          <table:table-cell table:style-name="ce274_tail_no_border_middle" table:number-columns-repeated="9"/>
          <table:table-cell table:number-columns-repeated="974"/>
        </table:table-row>
        <table:table-row table:style-name="ro17">
          <table:table-cell/>
          <table:table-cell table:style-name="ce3_tail_no_border"/>
          <table:table-cell table:number-columns-repeated="15"/>
          <table:table-cell table:style-name="ce347_tail_no_border"/>
          <table:table-cell table:style-name="ce274_tail_no_border" table:number-columns-repeated="4"/>
          <table:table-cell table:style-name="ce274_tail_no_border" table:formula="of:=IF(OR([.U490]=0;[.N490]=&quot;&quot;); &quot;&quot;; [.O490]*ROUND([.U490];0))">
            <text:p/>
          </table:table-cell>
          <table:table-cell table:style-name="ce274_tail_no_border" table:formula="of:=IF(AND([.N490]=&quot;&quot;; [.U490]&lt;&gt;&quot;&quot;);&quot;?&quot;;IF(AND([.W490]&lt;&gt;0;[.W490]&lt;&gt;&quot;&quot;); &quot;р.&quot;; &quot;&quot;))">
            <text:p/>
          </table:table-cell>
          <table:table-cell table:style-name="ce274_tail_no_border" table:formula="of:=IF(AND([.S490]&gt;0;[.U490]&gt;0); [.S490]*ROUND([.U490];0) / 1000; &quot;&quot;)">
            <text:p/>
          </table:table-cell>
          <table:table-cell table:style-name="ce274_tail_no_border" table:formula="of:=IF(AND([.Y490]&lt;&gt;0;[.Y490]&lt;&gt;&quot;&quot;); &quot;кг&quot;; &quot;&quot;)">
            <text:p/>
          </table:table-cell>
          <table:table-cell table:style-name="ce274_tail_no_border"/>
          <table:table-cell table:number-columns-repeated="974"/>
        </table:table-row>
        <table:table-row table:style-name="ro9">
          <table:table-cell/>
          <table:table-cell table:style-name="ce3"/>
          <table:table-cell table:style-name="ce48" office:value-type="string" calcext:value-type="string">
            <text:p>другая продукция</text:p>
          </table:table-cell>
          <table:table-cell table:style-name="ce120" table:number-columns-repeated="10"/>
          <table:table-cell table:style-name="ce382" table:number-columns-repeated="2"/>
          <table:table-cell table:number-columns-repeated="2"/>
          <table:table-cell table:style-name="ce337"/>
          <table:table-cell table:style-name="ce456" table:number-columns-repeated="4"/>
          <table:table-cell table:style-name="ce456" table:formula="of:=IF(OR([.U491]=0;[.N491]=&quot;&quot;); &quot;&quot;; [.O491]*ROUND([.U491];0))">
            <text:p/>
          </table:table-cell>
          <table:table-cell table:style-name="ce456" table:formula="of:=IF(AND([.N491]=&quot;&quot;; [.U491]&lt;&gt;&quot;&quot;);&quot;?&quot;;IF(AND([.W491]&lt;&gt;0;[.W491]&lt;&gt;&quot;&quot;); &quot;р.&quot;; &quot;&quot;))">
            <text:p/>
          </table:table-cell>
          <table:table-cell table:style-name="ce456" table:formula="of:=IF(AND([.S491]&gt;0;[.U491]&gt;0); [.S491]*ROUND([.U491];0) / 1000; &quot;&quot;)">
            <text:p/>
          </table:table-cell>
          <table:table-cell table:style-name="ce456" table:formula="of:=IF(AND([.Y491]&lt;&gt;0;[.Y491]&lt;&gt;&quot;&quot;); &quot;кг&quot;; &quot;&quot;)">
            <text:p/>
          </table:table-cell>
          <table:table-cell table:style-name="ce456"/>
          <table:table-cell table:number-columns-repeated="974"/>
        </table:table-row>
        <table:table-row table:style-name="ro10">
          <table:table-cell/>
          <table:table-cell table:style-name="ce3"/>
          <table:table-cell table:number-columns-repeated="15"/>
          <table:table-cell table:style-name="ce337"/>
          <table:table-cell table:style-name="ce456" table:number-columns-repeated="2"/>
          <table:table-cell table:style-name="ce491"/>
          <table:table-cell table:style-name="ce456"/>
          <table:table-cell table:style-name="ce405" table:formula="of:=IF(OR([.U492]=0;[.N492]=&quot;&quot;); &quot;&quot;; [.O492]*ROUND([.U492];0))">
            <text:p/>
          </table:table-cell>
          <table:table-cell table:style-name="ce548" table:formula="of:=IF(AND([.N492]=&quot;&quot;; [.U492]&lt;&gt;&quot;&quot;);&quot;?&quot;;IF(AND([.W492]&lt;&gt;0;[.W492]&lt;&gt;&quot;&quot;); &quot;р.&quot;; &quot;&quot;))">
            <text:p/>
          </table:table-cell>
          <table:table-cell table:style-name="ce493" table:formula="of:=IF(AND([.S492]&gt;0;[.U492]&gt;0); [.S492]*ROUND([.U492];0) / 1000; &quot;&quot;)">
            <text:p/>
          </table:table-cell>
          <table:table-cell table:style-name="ce548" table:formula="of:=IF(AND([.Y492]&lt;&gt;0;[.Y492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71.9.000&quot;; &quot;71.9.000&quot;)" office:value-type="string" office:string-value="71.9.000" calcext:value-type="string">
            <text:p>71.9.000</text:p>
          </table:table-cell>
          <table:table-cell table:style-name="ce122" table:number-columns-repeated="3"/>
          <table:table-cell table:style-name="ce159" office:value-type="string" calcext:value-type="string">
            <text:p>кран радиатора для слив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все модели ВАЗ</text:p>
          </table:table-cell>
          <table:table-cell table:style-name="ce122" table:number-columns-repeated="2"/>
          <table:table-cell table:style-name="ce384" office:value-type="float" office:value="28" calcext:value-type="float">
            <text:p>28,00</text:p>
          </table:table-cell>
          <table:table-cell table:style-name="ce384" table:formula="of:=ROUND([.N493]*1.22; 2)" office:value-type="float" office:value="34.16" calcext:value-type="float">
            <text:p>34,16</text:p>
          </table:table-cell>
          <table:table-cell table:number-columns-repeated="2"/>
          <table:table-cell table:style-name="ce337"/>
          <table:table-cell table:style-name="ce274" office:value-type="float" office:value="10" calcext:value-type="float">
            <text:p>10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493]=0;[.N493]=&quot;&quot;); &quot;&quot;; [.O493]*ROUND([.U493];0))">
            <text:p/>
          </table:table-cell>
          <table:table-cell table:style-name="ce465" table:formula="of:=IF(AND([.N493]=&quot;&quot;; [.U493]&lt;&gt;&quot;&quot;);&quot;?&quot;;IF(AND([.W493]&lt;&gt;0;[.W493]&lt;&gt;&quot;&quot;); &quot;р.&quot;; &quot;&quot;))">
            <text:p/>
          </table:table-cell>
          <table:table-cell table:style-name="ce505" table:formula="of:=IF(AND([.S493]&gt;0;[.U493]&gt;0); [.S493]*ROUND([.U493];0) / 1000; &quot;&quot;)">
            <text:p/>
          </table:table-cell>
          <table:table-cell table:style-name="ce465" table:formula="of:=IF(AND([.Y493]&lt;&gt;0;[.Y493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охлаждающей жидкости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в блистерной упаковке <text:s text:c="2"/></text:p>
          </table:table-cell>
          <table:table-cell table:style-name="ce250" office:value-type="float" office:value="36" calcext:value-type="float">
            <text:p>36,00</text:p>
          </table:table-cell>
          <table:table-cell table:style-name="ce250" table:formula="of:=ROUND([.N494]*1.22; 2)" office:value-type="float" office:value="43.92" calcext:value-type="float">
            <text:p>43,92</text:p>
          </table:table-cell>
          <table:table-cell table:number-columns-repeated="2"/>
          <table:table-cell table:style-name="ce337"/>
          <table:table-cell table:style-name="ce275" office:value-type="float" office:value="14" calcext:value-type="float">
            <text:p>14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494]=0;[.N494]=&quot;&quot;); &quot;&quot;; [.O494]*ROUND([.U494];0))">
            <text:p/>
          </table:table-cell>
          <table:table-cell table:style-name="ce543" table:formula="of:=IF(AND([.N494]=&quot;&quot;; [.U494]&lt;&gt;&quot;&quot;);&quot;?&quot;;IF(AND([.W494]&lt;&gt;0;[.W494]&lt;&gt;&quot;&quot;); &quot;р.&quot;; &quot;&quot;))">
            <text:p/>
          </table:table-cell>
          <table:table-cell table:style-name="ce562" table:formula="of:=IF(AND([.S494]&gt;0;[.U494]&gt;0); [.S494]*ROUND([.U494];0) / 1000; &quot;&quot;)">
            <text:p/>
          </table:table-cell>
          <table:table-cell table:style-name="ce543" table:formula="of:=IF(AND([.Y494]&lt;&gt;0;[.Y494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71.9.000-01&quot;; &quot;71.9.000-01&quot;)" office:value-type="string" office:string-value="71.9.000-01" calcext:value-type="string">
            <text:p>71.9.000-01</text:p>
          </table:table-cell>
          <table:table-cell table:style-name="ce122" table:number-columns-repeated="3"/>
          <table:table-cell table:style-name="ce159" office:value-type="string" calcext:value-type="string">
            <text:p>кран блока для слива</text:p>
          </table:table-cell>
          <table:table-cell table:style-name="ce122"/>
          <table:table-cell table:style-name="ce188" table:number-columns-repeated="2"/>
          <table:table-cell table:style-name="ce122" office:value-type="string" calcext:value-type="string">
            <text:p>все модели ВАЗ</text:p>
          </table:table-cell>
          <table:table-cell table:style-name="ce122" table:number-columns-repeated="2"/>
          <table:table-cell table:style-name="ce384" office:value-type="float" office:value="38" calcext:value-type="float">
            <text:p>38,00</text:p>
          </table:table-cell>
          <table:table-cell table:style-name="ce384" table:formula="of:=ROUND([.N495]*1.22; 2)" office:value-type="float" office:value="46.36" calcext:value-type="float">
            <text:p>46,36</text:p>
          </table:table-cell>
          <table:table-cell table:number-columns-repeated="2"/>
          <table:table-cell table:style-name="ce337"/>
          <table:table-cell table:style-name="ce274" office:value-type="float" office:value="18" calcext:value-type="float">
            <text:p>18</text:p>
          </table:table-cell>
          <table:table-cell table:style-name="ce274"/>
          <table:table-cell table:style-name="ce299" office:value-type="float" office:value="0" calcext:value-type="float">
            <text:p>0</text:p>
          </table:table-cell>
          <table:table-cell table:style-name="ce274"/>
          <table:table-cell table:style-name="ce422" table:formula="of:=IF(OR([.U495]=0;[.N495]=&quot;&quot;); &quot;&quot;; [.O495]*ROUND([.U495];0))">
            <text:p/>
          </table:table-cell>
          <table:table-cell table:style-name="ce465" table:formula="of:=IF(AND([.N495]=&quot;&quot;; [.U495]&lt;&gt;&quot;&quot;);&quot;?&quot;;IF(AND([.W495]&lt;&gt;0;[.W495]&lt;&gt;&quot;&quot;); &quot;р.&quot;; &quot;&quot;))">
            <text:p/>
          </table:table-cell>
          <table:table-cell table:style-name="ce505" table:formula="of:=IF(AND([.S495]&gt;0;[.U495]&gt;0); [.S495]*ROUND([.U495];0) / 1000; &quot;&quot;)">
            <text:p/>
          </table:table-cell>
          <table:table-cell table:style-name="ce465" table:formula="of:=IF(AND([.Y495]&lt;&gt;0;[.Y495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 office:value-type="string" calcext:value-type="string">
            <text:p>охлаждающей жидкости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 office:value-type="string" calcext:value-type="string">
            <text:p>в блистерной упаковке <text:s text:c="2"/></text:p>
          </table:table-cell>
          <table:table-cell table:style-name="ce250" office:value-type="float" office:value="46" calcext:value-type="float">
            <text:p>46,00</text:p>
          </table:table-cell>
          <table:table-cell table:style-name="ce250" table:formula="of:=ROUND([.N496]*1.22; 2)" office:value-type="float" office:value="56.12" calcext:value-type="float">
            <text:p>56,12</text:p>
          </table:table-cell>
          <table:table-cell table:number-columns-repeated="2"/>
          <table:table-cell table:style-name="ce337"/>
          <table:table-cell table:style-name="ce275" office:value-type="float" office:value="22" calcext:value-type="float">
            <text:p>22</text:p>
          </table:table-cell>
          <table:table-cell table:style-name="ce275"/>
          <table:table-cell table:style-name="ce486" office:value-type="float" office:value="0" calcext:value-type="float">
            <text:p>0</text:p>
          </table:table-cell>
          <table:table-cell table:style-name="ce275"/>
          <table:table-cell table:style-name="ce524" table:formula="of:=IF(OR([.U496]=0;[.N496]=&quot;&quot;); &quot;&quot;; [.O496]*ROUND([.U496];0))">
            <text:p/>
          </table:table-cell>
          <table:table-cell table:style-name="ce543" table:formula="of:=IF(AND([.N496]=&quot;&quot;; [.U496]&lt;&gt;&quot;&quot;);&quot;?&quot;;IF(AND([.W496]&lt;&gt;0;[.W496]&lt;&gt;&quot;&quot;); &quot;р.&quot;; &quot;&quot;))">
            <text:p/>
          </table:table-cell>
          <table:table-cell table:style-name="ce562" table:formula="of:=IF(AND([.S496]&gt;0;[.U496]&gt;0); [.S496]*ROUND([.U496];0) / 1000; &quot;&quot;)">
            <text:p/>
          </table:table-cell>
          <table:table-cell table:style-name="ce543" table:formula="of:=IF(AND([.Y496]&lt;&gt;0;[.Y496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G222-10&quot;; &quot;Г222-10&quot;)" office:value-type="string" office:string-value="Г222-10" calcext:value-type="string">
            <text:p>Г222-10</text:p>
          </table:table-cell>
          <table:table-cell table:style-name="ce111" table:number-columns-repeated="3"/>
          <table:table-cell table:style-name="ce158" office:value-type="string" calcext:value-type="string">
            <text:p>щёточный узел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 2101, 2103, 2106 с генератором Г221-А</text:p>
          </table:table-cell>
          <table:table-cell table:style-name="ce111" table:number-columns-repeated="2"/>
          <table:table-cell table:style-name="ce248" office:value-type="float" office:value="34" calcext:value-type="float">
            <text:p>34,00</text:p>
          </table:table-cell>
          <table:table-cell table:style-name="ce248" table:formula="of:=ROUND([.N497]*1.22; 2)" office:value-type="float" office:value="41.48" calcext:value-type="float">
            <text:p>41,48</text:p>
          </table:table-cell>
          <table:table-cell table:number-columns-repeated="2"/>
          <table:table-cell table:style-name="ce337"/>
          <table:table-cell table:style-name="ce273" office:value-type="float" office:value="20" calcext:value-type="float">
            <text:p>20</text:p>
          </table:table-cell>
          <table:table-cell table:style-name="ce273"/>
          <table:table-cell table:style-name="ce297" office:value-type="float" office:value="0" calcext:value-type="float">
            <text:p>0</text:p>
          </table:table-cell>
          <table:table-cell table:style-name="ce273"/>
          <table:table-cell table:style-name="ce331" table:formula="of:=IF(OR([.U497]=0;[.N497]=&quot;&quot;); &quot;&quot;; [.O497]*ROUND([.U497];0))">
            <text:p/>
          </table:table-cell>
          <table:table-cell table:style-name="ce355" table:formula="of:=IF(AND([.N497]=&quot;&quot;; [.U497]&lt;&gt;&quot;&quot;);&quot;?&quot;;IF(AND([.W497]&lt;&gt;0;[.W497]&lt;&gt;&quot;&quot;); &quot;р.&quot;; &quot;&quot;))">
            <text:p/>
          </table:table-cell>
          <table:table-cell table:style-name="ce375" table:formula="of:=IF(AND([.S497]&gt;0;[.U497]&gt;0); [.S497]*ROUND([.U497];0) / 1000; &quot;&quot;)">
            <text:p/>
          </table:table-cell>
          <table:table-cell table:style-name="ce355" table:formula="of:=IF(AND([.Y497]&lt;&gt;0;[.Y497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G222-11&quot;; &quot;Г222-11&quot;)" office:value-type="string" office:string-value="Г222-11" calcext:value-type="string">
            <text:p>Г222-11</text:p>
          </table:table-cell>
          <table:table-cell table:style-name="ce111" table:number-columns-repeated="3"/>
          <table:table-cell table:style-name="ce158" office:value-type="string" calcext:value-type="string">
            <text:p>щёточный узел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ВАЗ 2104, 2105, 2107 с генератором Г222</text:p>
          </table:table-cell>
          <table:table-cell table:style-name="ce111" table:number-columns-repeated="2"/>
          <table:table-cell table:style-name="ce248" office:value-type="float" office:value="37" calcext:value-type="float">
            <text:p>37,00</text:p>
          </table:table-cell>
          <table:table-cell table:style-name="ce248" table:formula="of:=ROUND([.N498]*1.22; 2)" office:value-type="float" office:value="45.14" calcext:value-type="float">
            <text:p>45,14</text:p>
          </table:table-cell>
          <table:table-cell table:number-columns-repeated="2"/>
          <table:table-cell table:style-name="ce337"/>
          <table:table-cell table:style-name="ce279" office:value-type="float" office:value="25" calcext:value-type="float">
            <text:p>25</text:p>
          </table:table-cell>
          <table:table-cell table:style-name="ce279"/>
          <table:table-cell table:style-name="ce304" office:value-type="float" office:value="0" calcext:value-type="float">
            <text:p>0</text:p>
          </table:table-cell>
          <table:table-cell table:style-name="ce279"/>
          <table:table-cell table:style-name="ce398" table:formula="of:=IF(OR([.U498]=0;[.N498]=&quot;&quot;); &quot;&quot;; [.O498]*ROUND([.U498];0))">
            <text:p/>
          </table:table-cell>
          <table:table-cell table:style-name="ce442" table:formula="of:=IF(AND([.N498]=&quot;&quot;; [.U498]&lt;&gt;&quot;&quot;);&quot;?&quot;;IF(AND([.W498]&lt;&gt;0;[.W498]&lt;&gt;&quot;&quot;); &quot;р.&quot;; &quot;&quot;))">
            <text:p/>
          </table:table-cell>
          <table:table-cell table:style-name="ce459" table:formula="of:=IF(AND([.S498]&gt;0;[.U498]&gt;0); [.S498]*ROUND([.U498];0) / 1000; &quot;&quot;)">
            <text:p/>
          </table:table-cell>
          <table:table-cell table:style-name="ce442" table:formula="of:=IF(AND([.Y498]&lt;&gt;0;[.Y498]&lt;&gt;&quot;&quot;); &quot;кг&quot;; &quot;&quot;)">
            <text:p/>
          </table:table-cell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zaklepki_i_kontakty&quot;; &quot;заклёпки и контакты&quot;)" office:value-type="string" office:string-value="заклёпки и контакты" calcext:value-type="string">
            <text:p>заклёпки и контакты</text:p>
          </table:table-cell>
          <table:table-cell table:style-name="ce111" table:number-columns-repeated="3"/>
          <table:table-cell table:style-name="ce158" office:value-type="string" calcext:value-type="string">
            <text:p>заклёпки и контакты из меди, алюминия и стали на заказ (ø 1,0−8,0 мм)</text:p>
          </table:table-cell>
          <table:table-cell table:style-name="ce111"/>
          <table:table-cell table:style-name="ce187" table:number-columns-repeated="2"/>
          <table:table-cell table:style-name="ce111" table:number-columns-repeated="3"/>
          <table:table-cell table:style-name="ce248"/>
          <table:table-cell table:style-name="ce264" office:value-type="string" calcext:value-type="string">
            <text:p>договорная</text:p>
          </table:table-cell>
          <table:table-cell table:number-columns-repeated="2"/>
          <table:table-cell table:style-name="ce337" table:number-columns-repeated="3"/>
          <table:table-cell table:style-name="ce405"/>
          <table:table-cell table:style-name="ce337"/>
          <table:table-cell table:style-name="ce405"/>
          <table:table-cell table:style-name="ce453"/>
          <table:table-cell table:style-name="ce493"/>
          <table:table-cell table:style-name="ce385"/>
          <table:table-cell table:style-name="ce337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4" table:formula="of:=HYPERLINK(&quot;https://www.emi-penza.ru/p/koltza&quot;; &quot;кольца&quot;)" office:value-type="string" office:string-value="кольца" calcext:value-type="string">
            <text:p>кольца</text:p>
          </table:table-cell>
          <table:table-cell table:style-name="ce111" table:number-columns-repeated="3"/>
          <table:table-cell table:style-name="ce158" office:value-type="string" calcext:value-type="string">
            <text:p>продукция из резиноподобного материала</text:p>
          </table:table-cell>
          <table:table-cell table:style-name="ce111"/>
          <table:table-cell table:style-name="ce187" table:number-columns-repeated="2"/>
          <table:table-cell table:style-name="ce111" table:number-columns-repeated="3"/>
          <table:table-cell table:style-name="ce248"/>
          <table:table-cell table:style-name="ce264" office:value-type="string" calcext:value-type="string">
            <text:p>договорная</text:p>
          </table:table-cell>
          <table:table-cell table:number-columns-repeated="2"/>
          <table:table-cell table:style-name="ce337" table:number-columns-repeated="3"/>
          <table:table-cell table:style-name="ce393" office:value-type="string" calcext:value-type="string">
            <text:p>←</text:p>
          </table:table-cell>
          <table:table-cell table:style-name="ce426" office:value-type="string" calcext:value-type="string" table:number-columns-spanned="5" table:number-rows-spanned="5">
            <text:p>по этим позициями проще договариваться по телефону или электронной почте</text:p>
          </table:table-cell>
          <table:covered-table-cell table:style-name="ce337"/>
          <table:covered-table-cell table:style-name="ce405"/>
          <table:covered-table-cell table:style-name="ce453"/>
          <table:covered-table-cell table:style-name="ce493"/>
          <table:table-cell table:style-name="ce385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korpusa&quot;; &quot;пластмассовые корпуса&quot;)" office:value-type="string" office:string-value="пластмассовые корпуса" calcext:value-type="string">
            <text:p>пластмассовые корпуса</text:p>
          </table:table-cell>
          <table:table-cell table:style-name="ce111" table:number-columns-repeated="3"/>
          <table:table-cell table:style-name="ce158" office:value-type="string" calcext:value-type="string">
            <text:p>корпуса выпускаемых моделей продукции, литьё на заказ</text:p>
          </table:table-cell>
          <table:table-cell table:style-name="ce111"/>
          <table:table-cell table:style-name="ce187" table:number-columns-repeated="2"/>
          <table:table-cell table:style-name="ce111" table:number-columns-repeated="3"/>
          <table:table-cell table:style-name="ce248"/>
          <table:table-cell table:style-name="ce264" office:value-type="string" calcext:value-type="string">
            <text:p>договорная</text:p>
          </table:table-cell>
          <table:table-cell table:number-columns-repeated="2"/>
          <table:table-cell table:style-name="ce337" table:number-columns-repeated="3"/>
          <table:table-cell table:style-name="ce405"/>
          <table:covered-table-cell table:style-name="ce419"/>
          <table:covered-table-cell table:style-name="ce337"/>
          <table:covered-table-cell table:style-name="ce405"/>
          <table:covered-table-cell table:style-name="ce453"/>
          <table:covered-table-cell table:style-name="ce493"/>
          <table:table-cell table:style-name="ce385"/>
          <table:table-cell table:number-columns-repeated="974"/>
        </table:table-row>
        <table:table-row table:style-name="ro23">
          <table:table-cell/>
          <table:table-cell table:style-name="ce12"/>
          <table:table-cell table:style-name="ce54" table:formula="of:=HYPERLINK(&quot;https://www.emi-penza.ru/p/poplavky&quot;; &quot;поплавки&quot;)" office:value-type="string" office:string-value="поплавки" calcext:value-type="string">
            <text:p>поплавки</text:p>
          </table:table-cell>
          <table:table-cell table:style-name="ce111" table:number-columns-repeated="3"/>
          <table:table-cell table:style-name="ce158" office:value-type="string" calcext:value-type="string">
            <text:p>из полипропилена, с магнитом</text:p>
          </table:table-cell>
          <table:table-cell table:style-name="ce111"/>
          <table:table-cell table:style-name="ce187" table:number-columns-repeated="2"/>
          <table:table-cell table:style-name="ce111" office:value-type="string" calcext:value-type="string">
            <text:p>датчики уровня</text:p>
          </table:table-cell>
          <table:table-cell table:style-name="ce111" table:number-columns-repeated="2"/>
          <table:table-cell table:style-name="ce248"/>
          <table:table-cell table:style-name="ce264" office:value-type="string" calcext:value-type="string">
            <text:p>договорная</text:p>
          </table:table-cell>
          <table:table-cell table:number-columns-repeated="2"/>
          <table:table-cell table:style-name="ce337" table:number-columns-repeated="3"/>
          <table:table-cell table:style-name="ce405"/>
          <table:covered-table-cell table:style-name="ce419"/>
          <table:covered-table-cell table:style-name="ce337"/>
          <table:covered-table-cell table:style-name="ce405"/>
          <table:covered-table-cell table:style-name="ce453"/>
          <table:covered-table-cell table:style-name="ce493"/>
          <table:table-cell table:style-name="ce385"/>
          <table:table-cell table:number-columns-repeated="974"/>
        </table:table-row>
        <table:table-row table:style-name="ro8">
          <table:table-cell/>
          <table:table-cell table:style-name="ce17"/>
          <table:table-cell table:style-name="ce52" table:formula="of:=HYPERLINK(&quot;https://www.emi-penza.ru/p/pruzhiny&quot;; &quot;пружины&quot;)" office:value-type="string" office:string-value="пружины" calcext:value-type="string">
            <text:p>пружины</text:p>
          </table:table-cell>
          <table:table-cell/>
          <table:table-cell table:style-name="ce122" table:number-columns-repeated="2"/>
          <table:table-cell table:style-name="ce217" office:value-type="string" calcext:value-type="string">
            <text:p>стальные пружины различной формы и толщины на заказ</text:p>
          </table:table-cell>
          <table:table-cell table:style-name="ce122"/>
          <table:table-cell table:style-name="ce188" table:number-columns-repeated="2"/>
          <table:table-cell table:style-name="ce122" table:number-columns-repeated="3"/>
          <table:table-cell table:style-name="ce384"/>
          <table:table-cell table:style-name="ce326" office:value-type="string" calcext:value-type="string">
            <text:p>договорная</text:p>
          </table:table-cell>
          <table:table-cell table:number-columns-repeated="2"/>
          <table:table-cell table:style-name="ce337"/>
          <table:table-cell table:style-name="ce274" table:number-columns-repeated="2"/>
          <table:table-cell table:style-name="ce405"/>
          <table:covered-table-cell table:style-name="ce299"/>
          <table:covered-table-cell table:style-name="ce274"/>
          <table:covered-table-cell table:style-name="ce422"/>
          <table:covered-table-cell table:style-name="ce465"/>
          <table:covered-table-cell table:style-name="ce505"/>
          <table:table-cell table:style-name="ce465"/>
          <table:table-cell table:number-columns-repeated="974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204" office:value-type="string" calcext:value-type="string">
            <text:p>(по чертежу или эскизу, объем заказа не менее 10 000 штук, ø проволоки 0,3−1,2 мм)</text:p>
          </table:table-cell>
          <table:table-cell table:style-name="ce123"/>
          <table:table-cell table:style-name="ce189" table:number-columns-repeated="2"/>
          <table:table-cell table:style-name="ce123" table:number-columns-repeated="2"/>
          <table:table-cell table:style-name="ce267"/>
          <table:table-cell table:style-name="ce250" table:number-columns-repeated="2"/>
          <table:table-cell table:number-columns-repeated="2"/>
          <table:table-cell table:style-name="ce337"/>
          <table:table-cell table:style-name="ce274" table:number-columns-repeated="2"/>
          <table:table-cell table:style-name="ce405"/>
          <table:covered-table-cell table:style-name="ce399"/>
          <table:covered-table-cell table:style-name="ce364"/>
          <table:covered-table-cell table:style-name="ce435"/>
          <table:covered-table-cell table:style-name="ce472"/>
          <table:covered-table-cell table:style-name="ce503"/>
          <table:table-cell table:style-name="ce442_tail_no_border_second"/>
          <table:table-cell table:number-columns-repeated="974"/>
        </table:table-row>
        <table:table-row table:style-name="ro23">
          <table:table-cell/>
          <table:table-cell table:style-name="ce12_tail_no_border_middle"/>
          <table:table-cell table:style-name="ce52_tail_no_border_middle" table:formula="of:=HYPERLINK(&quot;https://www.emi-penza.ru/p/tamponnaya_pechat&quot;; &quot;тампонная печать&quot;)" office:value-type="string" office:string-value="тампонная печать" calcext:value-type="string">
            <text:p>тампонная печать</text:p>
          </table:table-cell>
          <table:table-cell table:style-name="ce122_tail_no_border_middle" table:number-columns-repeated="3"/>
          <table:table-cell table:style-name="ce159_tail_no_border_middle" office:value-type="string" calcext:value-type="string">
            <text:p>нанесение надписей, логотипов и рисунков на корпуса по чертежу заказчика</text:p>
          </table:table-cell>
          <table:table-cell table:style-name="ce122_tail_no_border_middle"/>
          <table:table-cell table:style-name="ce188_tail_no_border_middle" table:number-columns-repeated="2"/>
          <table:table-cell table:style-name="ce122_tail_no_border_middle" table:number-columns-repeated="2"/>
          <table:table-cell table:style-name="ce188_tail_no_border_middle"/>
          <table:table-cell table:style-name="ce253_tail_no_border_middle"/>
          <table:table-cell table:style-name="ce316_tail_no_border_middle" office:value-type="string" calcext:value-type="string">
            <text:p>договорная</text:p>
          </table:table-cell>
          <table:table-cell table:number-columns-repeated="2"/>
          <table:table-cell table:style-name="ce335"/>
          <table:table-cell table:style-name="ce274_tail_no_border_middle" table:number-columns-repeated="2"/>
          <table:table-cell table:style-name="ce299_tail_no_border_middle"/>
          <table:table-cell table:style-name="ce274_tail_no_border_middle"/>
          <table:table-cell table:style-name="ce409_tail_no_border_middle"/>
          <table:table-cell table:style-name="ce442_tail_no_border_middle"/>
          <table:table-cell table:style-name="ce459_tail_no_border_middle"/>
          <table:table-cell table:style-name="ce442_tail_no_border_middle"/>
          <table:table-cell table:style-name="ce335"/>
          <table:table-cell table:number-columns-repeated="974"/>
        </table:table-row>
        <table:table-row table:style-name="ro26">
          <table:table-cell/>
          <table:table-cell table:style-name="ce3_tail_no_border"/>
          <table:table-cell table:number-columns-repeated="999"/>
        </table:table-row>
        <table:table-row table:style-name="ro9">
          <table:table-cell/>
          <table:table-cell table:style-name="ce20"/>
          <table:table-cell table:style-name="ce76" office:value-type="string" calcext:value-type="string">
            <text:p>разработка новой продукции</text:p>
          </table:table-cell>
          <table:table-cell table:style-name="ce153" table:number-columns-repeated="10"/>
          <table:table-cell table:style-name="ce317" table:number-columns-repeated="2"/>
          <table:table-cell table:style-name="ce20"/>
          <table:table-cell table:number-columns-repeated="985"/>
        </table:table-row>
        <table:table-row table:style-name="ro10">
          <table:table-cell/>
          <table:table-cell table:style-name="ce20"/>
          <table:table-cell table:style-name="ce78"/>
          <table:table-cell table:style-name="ce20" table:number-columns-repeated="3"/>
          <table:table-cell table:style-name="ce208"/>
          <table:table-cell table:style-name="ce20"/>
          <table:table-cell table:style-name="ce236" table:number-columns-repeated="2"/>
          <table:table-cell table:style-name="ce20"/>
          <table:table-cell table:style-name="ce20">
            <draw:frame table:end-cell-address="'перечень продукции'.O509" table:end-x="0.5634in" table:end-y="0.798in" draw:z-index="2" draw:name="Image 1" draw:style-name="gr3" draw:text-style-name="P2" svg:width="3.3146in" svg:height="0.7996in" svg:x="0.0815in" svg:y="0.0382in">
              <draw:image xlink:href="Pictures/10000001000004B00000012C51AF184D.png" xlink:type="simple" xlink:show="embed" xlink:actuate="onLoad" draw:mime-type="image/png">
                <text:p/>
              </draw:image>
            </draw:frame>
          </table:table-cell>
          <table:table-cell table:style-name="ce20"/>
          <table:table-cell table:style-name="ce318" table:number-columns-repeated="2"/>
          <table:table-cell table:style-name="ce20"/>
          <table:table-cell table:number-columns-repeated="985"/>
        </table:table-row>
        <table:table-row table:style-name="ro27">
          <table:table-cell/>
          <table:table-cell table:style-name="ce20"/>
          <table:table-cell table:style-name="ce93" office:value-type="string" calcext:value-type="string" table:number-columns-spanned="9" table:number-rows-spanned="1">
            <text:p>Мы разрабатываем новые модели датчиков, регуляторов напряжения и реле по техническому заданию заказчика. Между началом проектирования и запуском серийного производства проходит от 10 дней до 2-х месяцев. Все технологические этапы на нашем предприятии проводятся исключительно в собственных цехах, поэтому нам удаётся избавиться от многих накладных издержек и быть полностью уверенными в качестве продукции.</text:p>
          </table:table-cell>
          <table:covered-table-cell table:number-columns-repeated="3" table:style-name="ce170"/>
          <table:covered-table-cell table:style-name="ce214"/>
          <table:covered-table-cell table:style-name="ce170"/>
          <table:covered-table-cell table:number-columns-repeated="2" table:style-name="ce243"/>
          <table:covered-table-cell table:style-name="ce170"/>
          <table:table-cell table:style-name="ce170" table:number-columns-repeated="2"/>
          <table:table-cell table:style-name="ce319" table:number-columns-repeated="2"/>
          <table:table-cell table:style-name="ce20"/>
          <table:table-cell table:number-columns-repeated="985"/>
        </table:table-row>
        <table:table-row table:style-name="ro28">
          <table:table-cell/>
          <table:table-cell table:style-name="ce20"/>
          <table:table-cell table:style-name="ce99" office:value-type="string" calcext:value-type="string">
            <text:p>Если вы задумываетесь о замене поставщика или ищете аналог импортного компонента, будем рады обсудить вашу задачу и решить её.</text:p>
          </table:table-cell>
          <table:table-cell table:style-name="ce170" table:number-columns-repeated="3"/>
          <table:table-cell table:style-name="ce214"/>
          <table:table-cell table:style-name="ce170"/>
          <table:table-cell table:style-name="ce243" table:number-columns-repeated="2"/>
          <table:table-cell table:style-name="ce170" table:number-columns-repeated="3"/>
          <table:table-cell table:style-name="ce319" table:number-columns-repeated="2"/>
          <table:table-cell table:style-name="ce20"/>
          <table:table-cell table:number-columns-repeated="985"/>
        </table:table-row>
        <table:table-row table:style-name="ro29">
          <table:table-cell/>
          <table:table-cell table:style-name="ce20"/>
          <table:table-cell table:style-name="ce81"/>
          <table:table-cell table:style-name="ce170" table:number-columns-repeated="3"/>
          <table:table-cell table:style-name="ce214"/>
          <table:table-cell table:style-name="ce170"/>
          <table:table-cell table:style-name="ce243" table:number-columns-repeated="2"/>
          <table:table-cell table:style-name="ce170" table:number-columns-repeated="3"/>
          <table:table-cell table:style-name="ce319"/>
          <table:table-cell table:style-name="ce324"/>
          <table:table-cell table:style-name="ce20"/>
          <table:table-cell table:number-columns-repeated="985"/>
        </table:table-row>
        <table:table-row table:style-name="ro30">
          <table:table-cell/>
          <table:table-cell table:style-name="ce3"/>
          <table:table-cell table:style-name="ce84" office:value-type="string" calcext:value-type="string">
            <text:p>версия от 30 июля 2026 года, правки от 24 августа</text:p>
          </table:table-cell>
          <table:table-cell table:number-columns-repeated="3"/>
          <table:table-cell table:style-name="ce26"/>
          <table:table-cell table:number-columns-repeated="5"/>
          <table:table-cell table:style-name="ce272"/>
          <table:table-cell table:number-columns-repeated="988"/>
        </table:table-row>
        <table:table-row table:style-name="ro1">
          <table:table-cell/>
          <table:table-cell table:style-name="ce3"/>
          <table:table-cell office:value-type="string" calcext:value-type="string">
            <text:p>Ячейки с названиями продукции — ссылки на страницы с описанием и фотографией</text:p>
          </table:table-cell>
          <table:table-cell table:number-columns-repeated="11"/>
          <table:table-cell table:style-name="ce325"/>
          <table:table-cell table:number-columns-repeated="986"/>
        </table:table-row>
        <table:table-row table:style-name="ro15">
          <table:table-cell/>
          <table:table-cell table:style-name="ce3"/>
          <table:table-cell table:number-columns-repeated="4"/>
          <table:table-cell table:style-name="ce26"/>
          <table:table-cell table:number-columns-repeated="994"/>
        </table:table-row>
        <table:table-row table:style-name="ro31">
          <table:table-cell/>
          <table:table-cell table:style-name="ce3"/>
          <table:table-cell table:style-name="ce85" table:formula="of:=HYPERLINK(&quot;https://www.emi-penza.ru/products&quot;; &quot;Каталог продукции на сайте ЭМИ&quot;)" office:value-type="string" office:string-value="Каталог продукции на сайте ЭМИ" calcext:value-type="string" table:number-columns-spanned="5" table:number-rows-spanned="1">
            <text:p>Каталог продукции на сайте ЭМИ</text:p>
          </table:table-cell>
          <table:covered-table-cell table:number-columns-repeated="3" table:style-name="ce156"/>
          <table:covered-table-cell table:style-name="ce26"/>
          <table:table-cell table:number-columns-repeated="994"/>
        </table:table-row>
        <table:table-row table:style-name="ro32">
          <table:table-cell/>
          <table:table-cell table:style-name="ce3"/>
          <table:table-cell table:number-columns-repeated="999"/>
        </table:table-row>
        <table:table-row table:style-name="ro1" table:number-rows-repeated="187">
          <table:table-cell/>
          <table:table-cell table:style-name="ce3"/>
          <table:table-cell table:number-columns-repeated="999"/>
        </table:table-row>
        <table:table-row table:style-name="ro1" table:number-rows-repeated="1047874">
          <table:table-cell table:number-columns-repeated="1001"/>
        </table:table-row>
        <table:table-row table:style-name="ro1">
          <table:table-cell table:number-columns-repeated="1001"/>
        </table:table-row>
      </table:table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.AppleSystemUIFont" svg:font-family=".AppleSystemUIFont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wiss"/>
    <style:font-face style:name="Arial2" svg:font-family="Arial" style:font-adornments="Regular" style:font-family-generic="swiss" style:font-pitch="variable"/>
    <style:font-face style:name="Arial3" svg:font-family="Arial"/>
    <style:font-face style:name="Calibri" svg:font-family="Calibri" style:font-family-generic="roman" style:font-pitch="variable"/>
    <style:font-face style:name="Calibri1" svg:font-family="Calibri" style:font-family-generic="swiss"/>
    <style:font-face style:name="Helvetica" svg:font-family="Helvetica" style:font-family-generic="swiss"/>
    <style:font-face style:name="HelveticaNeue" svg:font-family="HelveticaNeue"/>
    <style:font-face style:name="Liberation Sans" svg:font-family="'Liberation Sans'" style:font-family-generic="swiss" style:font-pitch="variable"/>
    <style:font-face style:name="Liberation Sans Narrow" svg:font-family="'Liberation Sans Narrow'" style:font-family-generic="swiss" style:font-pitch="variable"/>
    <style:font-face style:name="PingFang SC" svg:font-family="'PingFang SC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0.4906in"/>
      <style:text-properties style:font-name="Arial" fo:font-size="10pt" fo:language="ru" fo:country="RU" style:font-name-asian="Arial Unicode MS" style:font-size-asian="10pt" style:language-asian="zxx" style:country-asian="none" style:font-name-complex="Tahoma" style:font-size-complex="10pt" style:language-complex="zxx" style:country-complex="none"/>
    </style:default-style>
    <style:default-style style:family="graphic">
      <style:graphic-properties svg:stroke-color="#000000" draw:fill-color="#99ccf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font-independent-line-spacing="false">
        <style:tab-stops/>
      </style:paragraph-properties>
      <style:text-properties style:use-window-font-color="true" loext:opacity="0%" fo:font-family="'Times New Roman'" style:font-family-generic="roman" style:font-pitch="variable" fo:font-size="12pt" fo:language="ru" fo:country="RU" style:letter-kerning="true" style:font-name-asian="Tahoma" style:font-size-asian="24pt" style:language-asian="zxx" style:country-asian="none" style:font-name-complex="Tahoma" style:font-size-complex="24pt" style:language-complex="zxx" style:country-complex="none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Arial" fo:font-family="Arial" style:font-family-generic="swiss" style:font-pitch="variable" fo:font-size="10pt" style:font-name-asian="Arial Unicode MS" style:font-family-asian="'Arial Unicode MS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0P0" style:volatile="true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3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30P0"/>
    </number:currency-style>
    <number:time-style style:name="N131">
      <number:hours/>
      <number:text>:</number:text>
      <number:minutes number:style="long"/>
      <number:text> </number:text>
      <number:am-pm/>
    </number:time-style>
    <number:number-style style:name="N132P0" style:volatile="true">
      <number:number number:decimal-places="0" number:min-decimal-places="0" number:min-integer-digits="1" number:grouping="true"/>
    </number:number-style>
    <number:number-style style:name="N132">
      <number:text>-</number:text>
      <number:number number:decimal-places="0" number:min-decimal-places="0" number:min-integer-digits="1" number:grouping="true"/>
      <style:map style:condition="value()&gt;=0" style:apply-style-name="N132P0"/>
    </number:number-style>
    <number:currency-style style:name="N134P0" style:volatile="true">
      <number:number number:decimal-places="0" number:min-decimal-places="0" number:min-integer-digits="1" number:grouping="true"/>
      <number:text> </number:text>
      <number:currency-symbol number:language="ru" number:country="RU">р.</number:currency-symbol>
    </number:currency-style>
    <number:currency-style style:name="N134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ru" number:country="RU">р.</number:currency-symbol>
      <style:map style:condition="value()&gt;=0" style:apply-style-name="N134P0"/>
    </number:currency-style>
    <number:time-style style:name="N135">
      <number:minutes number:style="long"/>
      <number:text>:</number:text>
      <number:seconds number:style="long"/>
    </number:time-style>
    <number:date-style style:name="N136">
      <number:day-of-week number:calendar="jewish" number:style="long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37P0" style:volatile="true">
      <number:number number:decimal-places="0" number:min-decimal-places="0" number:min-integer-digits="1" number:grouping="true"/>
      <number:text> </number:text>
      <number:currency-symbol number:language="ru" number:country="RU">р.</number:currency-symbol>
    </number:currency-style>
    <number:currency-style style:name="N137">
      <number:text>-</number:text>
      <number:number number:decimal-places="0" number:min-decimal-places="0" number:min-integer-digits="1" number:grouping="true"/>
      <number:text> </number:text>
      <number:currency-symbol number:language="ru" number:country="RU">р.</number:currency-symbol>
      <style:map style:condition="value()&gt;=0" style:apply-style-name="N137P0"/>
    </number:currency-style>
    <number:number-style style:name="N139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39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39P0"/>
    </number:number-style>
    <number:number-style style:name="N143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3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3P2" style:volatile="true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4P0" style:volatile="true">
      <number:number number:decimal-places="2" number:min-decimal-places="2" number:min-integer-digits="1" number:grouping="true"/>
    </number:number-style>
    <number:number-style style:name="N144">
      <number:text>-</number:text>
      <number:number number:decimal-places="2" number:min-decimal-places="2" number:min-integer-digits="1" number:grouping="true"/>
      <style:map style:condition="value()&gt;=0" style:apply-style-name="N144P0"/>
    </number:number-style>
    <number:number-style style:name="N145">
      <number:number number:decimal-places="2" number:min-decimal-places="2" number:min-integer-digits="1"/>
      <number:text> р..</number:text>
    </number:number-style>
    <number:date-style style:name="N146">
      <number:day number:style="long"/>
      <number:text>-</number:text>
      <number:month number:textual="true"/>
      <number:text>-</number:text>
      <number:year/>
    </number:date-style>
    <number:number-style style:name="N15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</number:text>
      <number:fill-character> </number:fill-character>
      <number:text>-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">
      <number:number number:decimal-places="2" number:min-decimal-places="2" number:min-integer-digits="1"/>
      <number:text> кг</number:text>
    </number:number-style>
    <number:date-style style:name="N152">
      <number:day number:style="long"/>
      <number:text>-</number:text>
      <number:month number:textual="true"/>
    </number:date-style>
    <number:number-style style:name="N154P0" style:volatile="true">
      <number:number number:decimal-places="2" number:min-decimal-places="2" number:min-integer-digits="1" number:grouping="true"/>
      <number:text> р.</number:text>
    </number:number-style>
    <number:number-style style:name="N154">
      <number:text>-</number:text>
      <number:number number:decimal-places="2" number:min-decimal-places="2" number:min-integer-digits="1" number:grouping="true"/>
      <number:text> р.</number:text>
      <style:map style:condition="value()&gt;=0" style:apply-style-name="N154P0"/>
    </number:number-style>
    <number:number-style style:name="N155">
      <number:number number:decimal-places="2" number:min-decimal-places="2" number:min-integer-digits="1"/>
      <number:text> р</number:text>
    </number:number-style>
    <number:number-style style:name="N15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56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56P0"/>
    </number:number-style>
    <number:number-style style:name="N160P0" style:volatile="true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£</number:text>
      <number:fill-character> </number:fill-character>
      <number:text>- </number:text>
    </number:number-style>
    <number:text-style style:name="N160"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2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2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2P0"/>
    </number:number-style>
    <number:number-style style:name="N163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64P0" style:volatile="true">
      <number:number number:decimal-places="0" number:min-decimal-places="0" number:min-integer-digits="1" number:grouping="true"/>
    </number:number-style>
    <number:number-style style:name="N16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64P0"/>
    </number:number-style>
    <number:number-style style:name="N165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5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5P0"/>
    </number:number-style>
    <number:number-style style:name="N166">
      <number:number number:decimal-places="1" number:min-decimal-places="1" number:min-integer-digits="1" number:grouping="true"/>
    </number:number-style>
    <number:currency-style style:name="N167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currency-style style:name="N168P0" style:volatile="true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currency-style style:name="N168">
      <number:text>-</number:text>
      <number:number number:decimal-places="2" number:min-decimal-places="2" number:min-integer-digits="1" number:grouping="true"/>
      <number:text> </number:text>
      <number:currency-symbol number:language="ru" number:country="RU">р.</number:currency-symbol>
      <style:map style:condition="value()&gt;=0" style:apply-style-name="N168P0"/>
    </number:currency-style>
    <number:number-style style:name="N172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172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172P2" style:volatile="true">
      <number:text> $- </number:text>
    </number:number-style>
    <number:text-style style:name="N172"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time-style style:name="N173">
      <number:minutes number:style="long"/>
      <number:text>:</number:text>
      <number:seconds number:style="long"/>
      <number:text>.</number:text>
    </number:time-style>
    <number:time-style style:name="N174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75">
      <number:number number:decimal-places="0" number:min-decimal-places="0" number:min-integer-digits="2" number:grouping="true"/>
      <number:text> кг</number:text>
    </number:number-style>
    <number:date-style style:name="N176">
      <number:month number:textual="true"/>
      <number:text>-</number:text>
      <number:year/>
    </number:date-style>
    <number:number-style style:name="N18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0">
      <number:text> </number:text>
      <number:text-content/>
      <number:text> </number:text>
      <style:map style:condition="value()&gt;0" style:apply-style-name="N180P0"/>
      <style:map style:condition="value()&lt;0" style:apply-style-name="N180P1"/>
      <style:map style:condition="value()=0" style:apply-style-name="N180P2"/>
    </number:text-style>
    <number:number-style style:name="N184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184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184P2" style:volatile="true">
      <number:text> $-</number:text>
      <number:number number:decimal-places="0" number:min-decimal-places="0" number:min-integer-digits="0"/>
      <number:text> </number:text>
    </number:number-style>
    <number:text-style style:name="N184">
      <number:text-content/>
      <number:text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date-style style:name="N185">
      <number:day-of-week number:calendar="jewish" number:style="long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86">
      <number:number number:decimal-places="0" number:min-decimal-places="0" number:min-integer-digits="0"/>
    </number:number-style>
    <number:number-style style:name="N190P0" style:volatile="true">
      <number:number number:decimal-places="0" number:min-decimal-places="0" number:min-integer-digits="1" number:grouping="true"/>
      <number:text> </number:text>
    </number:number-style>
    <number:number-style style:name="N19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90P2" style:volatile="true">
      <number:text> -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currency-style style:name="N191P0" style:volatile="true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currency-style style:name="N19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.</number:currency-symbol>
      <style:map style:condition="value()&gt;=0" style:apply-style-name="N191P0"/>
    </number:currency-style>
    <number:number-style style:name="N192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2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2P2" style:volatile="true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2">
      <number:text> </number:text>
      <number:text-content/>
      <number:text> </number:text>
      <style:map style:condition="value()&gt;0" style:apply-style-name="N192P0"/>
      <style:map style:condition="value()&lt;0" style:apply-style-name="N192P1"/>
      <style:map style:condition="value()=0" style:apply-style-name="N192P2"/>
    </number:text-style>
    <number:currency-style style:name="N193">
      <number:number number:decimal-places="1" number:min-decimal-places="1" number:min-integer-digits="1" number:grouping="true"/>
      <number:text> </number:text>
      <number:currency-symbol>кг.</number:currency-symbol>
    </number:currency-style>
    <number:number-style style:name="N194">
      <number:scientific-number number:decimal-places="1" number:min-decimal-places="1" number:min-integer-digits="1" number:min-exponent-digits="1" number:exponent-interval="3" number:forced-exponent-sign="true"/>
    </number:number-style>
    <number:time-style style:name="N195">
      <number:minutes number:style="long"/>
      <number:text>:</number:text>
      <number:seconds number:style="long" number:decimal-places="1"/>
    </number:time-style>
    <number:number-style style:name="N196">
      <number:number number:decimal-places="2" number:min-decimal-places="2" number:min-integer-digits="0"/>
    </number:number-style>
    <number:number-style style:name="N19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7P2" style:volatile="true">
      <number:text> </number:text>
      <number:fill-character> </number:fill-character>
      <number:text>- </number:text>
    </number:number-style>
    <number:text-style style:name="N197">
      <number:text> </number:text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198">
      <number:number number:decimal-places="1" number:min-decimal-places="1" number:min-integer-digits="1"/>
    </number:number-style>
    <number:number-style style:name="N199P0" style:volatile="true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9P1" style:volatile="true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9P2" style:volatile="true">
      <number:text> £</number:text>
      <number:fill-character> </number:fill-character>
      <number:text>- </number:text>
    </number:number-style>
    <number:text-style style:name="N199">
      <number:text> </number:text>
      <number:text-content/>
      <number:text> </number:text>
      <style:map style:condition="value()&gt;0" style:apply-style-name="N199P0"/>
      <style:map style:condition="value()&lt;0" style:apply-style-name="N199P1"/>
      <style:map style:condition="value()=0" style:apply-style-name="N199P2"/>
    </number:text-style>
    <number:number-style style:name="N200P0" style:volatile="true">
      <number:number number:decimal-places="2" number:min-decimal-places="2" number:min-integer-digits="1" number:grouping="true"/>
    </number:number-style>
    <number:number-style style:name="N20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200P0"/>
    </number:number-style>
    <number:number-style style:name="N204P0" style:volatile="true">
      <number:number number:decimal-places="2" number:min-decimal-places="2" number:min-integer-digits="1" number:grouping="true"/>
      <number:text> </number:text>
    </number:number-style>
    <number:number-style style:name="N20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04P2" style:volatile="true">
      <number:text>-</number:text>
      <number:number number:decimal-places="0" number:min-decimal-places="0" number:min-integer-digits="0"/>
      <number:text> </number:text>
    </number:number-style>
    <number:text-style style:name="N204">
      <number:text-content/>
      <number:text> </number:text>
      <style:map style:condition="value()&gt;0" style:apply-style-name="N204P0"/>
      <style:map style:condition="value()&lt;0" style:apply-style-name="N204P1"/>
      <style:map style:condition="value()=0" style:apply-style-name="N204P2"/>
    </number:text-style>
    <number:number-style style:name="N205">
      <number:number number:decimal-places="1" number:min-decimal-places="1" number:min-integer-digits="1"/>
      <number:text> кг</number:text>
    </number:number-style>
    <number:number-style style:name="N20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time-style style:name="N207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209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9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9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209">
      <number:text> </number:text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number-style style:name="N211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text> £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211">
      <number:text> </number:text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number-style style:name="N215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£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215">
      <number:text> </number:text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number number:decimal-places="0" number:min-decimal-places="0" number:min-integer-digits="1" number:grouping="true"/>
      <number:text>р.</number:text>
    </number:number-style>
    <number:number-style style:name="N217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217P0"/>
    </number:number-style>
    <number:number-style style:name="N218P0" style:volatile="true">
      <number:number number:decimal-places="0" number:min-decimal-places="0" number:min-integer-digits="1" number:grouping="true"/>
      <number:text>р.</number:text>
    </number:number-style>
    <number:number-style style:name="N218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218P0"/>
    </number:number-style>
    <number:number-style style:name="N220P0" style:volatile="true">
      <number:number number:decimal-places="2" number:min-decimal-places="2" number:min-integer-digits="1" number:grouping="true"/>
      <number:text>р.</number:text>
    </number:number-style>
    <number:number-style style:name="N220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220P0"/>
    </number:number-style>
    <number:number-style style:name="N221P0" style:volatile="true">
      <number:number number:decimal-places="2" number:min-decimal-places="2" number:min-integer-digits="1" number:grouping="true"/>
      <number:text>р.</number:text>
    </number:number-style>
    <number:number-style style:name="N221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221P0"/>
    </number:number-style>
    <number:date-style style:name="N222">
      <number:day number:style="long"/>
      <number:text>.</number:text>
      <number:month number:textual="true"/>
      <number:text>.</number:text>
      <number:year/>
    </number:date-style>
    <number:date-style style:name="N223">
      <number:month number:textual="true"/>
      <number:text>.</number:text>
      <number:year/>
    </number:date-style>
    <number:time-style style:name="N224">
      <number:hours/>
      <number:text>:</number:text>
      <number:minutes number:style="long"/>
    </number:time-style>
    <number:time-style style:name="N225">
      <number:hours/>
      <number:text>:</number:text>
      <number:minutes number:style="long"/>
      <number:text>:</number:text>
      <number:seconds number:style="long"/>
    </number:time-style>
    <number:date-style style:name="N2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228P0" style:volatile="true">
      <number:number number:decimal-places="0" number:min-decimal-places="0" number:min-integer-digits="1" number:grouping="true"/>
      <number:text>   </number:text>
    </number:number-style>
    <number:number-style style:name="N22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28P0"/>
    </number:number-style>
    <number:number-style style:name="N229P0" style:volatile="true">
      <number:number number:decimal-places="0" number:min-decimal-places="0" number:min-integer-digits="1" number:grouping="true"/>
      <number:text>   </number:text>
    </number:number-style>
    <number:number-style style:name="N22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29P0"/>
    </number:number-style>
    <number:number-style style:name="N231P0" style:volatile="true">
      <number:number number:decimal-places="2" number:min-decimal-places="2" number:min-integer-digits="1" number:grouping="true"/>
      <number:text>   </number:text>
    </number:number-style>
    <number:number-style style:name="N231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31P0"/>
    </number:number-style>
    <number:number-style style:name="N232P0" style:volatile="true">
      <number:number number:decimal-places="2" number:min-decimal-places="2" number:min-integer-digits="1" number:grouping="true"/>
      <number:text>   </number:text>
    </number:number-style>
    <number:number-style style:name="N232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32P0"/>
    </number:number-style>
    <number:number-style style:name="N23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3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36P2" style:volatile="true">
      <number:text> </number:text>
      <number:fill-character> </number:fill-character>
      <number:text>-    </number:text>
    </number:number-style>
    <number:text-style style:name="N236">
      <number:text> </number:text>
      <number:text-content/>
      <number:text> </number:text>
      <style:map style:condition="value()&gt;0" style:apply-style-name="N236P0"/>
      <style:map style:condition="value()&lt;0" style:apply-style-name="N236P1"/>
      <style:map style:condition="value()=0" style:apply-style-name="N236P2"/>
    </number:text-style>
    <number:number-style style:name="N24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24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240P2" style:volatile="true">
      <number:text> </number:text>
      <number:fill-character> </number:fill-character>
      <number:text>-р. </number:text>
    </number:number-style>
    <number:text-style style:name="N240">
      <number:text> </number:text>
      <number:text-content/>
      <number:text> </number:text>
      <style:map style:condition="value()&gt;0" style:apply-style-name="N240P0"/>
      <style:map style:condition="value()&lt;0" style:apply-style-name="N240P1"/>
      <style:map style:condition="value()=0" style:apply-style-name="N240P2"/>
    </number:text-style>
    <number:number-style style:name="N24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4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44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   </number:text>
    </number:number-style>
    <number:text-style style:name="N244">
      <number:text> </number:text>
      <number:text-content/>
      <number:text> </number:text>
      <style:map style:condition="value()&gt;0" style:apply-style-name="N244P0"/>
      <style:map style:condition="value()&lt;0" style:apply-style-name="N244P1"/>
      <style:map style:condition="value()=0" style:apply-style-name="N244P2"/>
    </number:text-style>
    <number:number-style style:name="N248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48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48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р. </number:text>
    </number:number-style>
    <number:text-style style:name="N248">
      <number:text> </number:text>
      <number:text-content/>
      <number:text> </number:text>
      <style:map style:condition="value()&gt;0" style:apply-style-name="N248P0"/>
      <style:map style:condition="value()&lt;0" style:apply-style-name="N248P1"/>
      <style:map style:condition="value()=0" style:apply-style-name="N248P2"/>
    </number:text-style>
    <number:number-style style:name="N250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0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0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   </number:text>
    </number:number-style>
    <number:text-style style:name="N250">
      <number:text> </number:text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2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52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52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р. </number:text>
    </number:number-style>
    <number:text-style style:name="N252">
      <number:text> </number:text>
      <number:text-content/>
      <number:text> </number:text>
      <style:map style:condition="value()&gt;0" style:apply-style-name="N252P0"/>
      <style:map style:condition="value()&lt;0" style:apply-style-name="N252P1"/>
      <style:map style:condition="value()=0" style:apply-style-name="N252P2"/>
    </number:text-style>
    <number:number-style style:name="N256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56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56P2" style:volatile="true">
      <number:text loext:blank-width-char="-"> </number:text>
      <number:fill-character> </number:fill-character>
      <number:text>- _-</number:text>
    </number:number-style>
    <number:text-style style:name="N256">
      <number:text loext:blank-width-char="-"> </number:text>
      <number:text-content/>
      <number:text loext:blank-width-char="-"> </number:text>
      <style:map style:condition="value()&gt;0" style:apply-style-name="N256P0"/>
      <style:map style:condition="value()&lt;0" style:apply-style-name="N256P1"/>
      <style:map style:condition="value()=0" style:apply-style-name="N256P2"/>
    </number:text-style>
    <number:number-style style:name="N26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6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6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260">
      <number:text loext:blank-width-char="-"> </number:text>
      <number:text-content/>
      <number:text loext:blank-width-char="-"> </number:text>
      <style:map style:condition="value()&gt;0" style:apply-style-name="N260P0"/>
      <style:map style:condition="value()&lt;0" style:apply-style-name="N260P1"/>
      <style:map style:condition="value()=0" style:apply-style-name="N260P2"/>
    </number:text-style>
    <number:number-style style:name="N26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6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62P2" style:volatile="true">
      <number:text> </number:text>
      <number:fill-character> </number:fill-character>
      <number:text>- _-</number:text>
    </number:number-style>
    <number:text-style style:name="N262">
      <number:text> </number:text>
      <number:text-content/>
      <number:text> </number:text>
      <style:map style:condition="value()&gt;0" style:apply-style-name="N262P0"/>
      <style:map style:condition="value()&lt;0" style:apply-style-name="N262P1"/>
      <style:map style:condition="value()=0" style:apply-style-name="N262P2"/>
    </number:text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39" number:language="en" number:country="US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0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40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40P0"/>
    </number:number-style>
    <number:number-style style:name="N10142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42" number:language="en" number:country="US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2P0"/>
    </number:number-style>
    <number:number-style style:name="N10143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43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3P0"/>
    </number:number-style>
    <number:currency-style style:name="N10145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45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5P0"/>
    </number:currency-style>
    <number:currency-style style:name="N10146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46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6P0"/>
    </number:currency-style>
    <number:currency-style style:name="N10148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48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8P0"/>
    </number:currency-style>
    <number:currency-style style:name="N10149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49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9P0"/>
    </number:currency-style>
    <number:date-style style:name="N20119" number:language="en" number:country="GB">
      <number:day number:style="long"/>
      <number:text>-</number:text>
      <number:month number:textual="true"/>
      <number:text>-</number:text>
      <number:year/>
    </number:date-style>
    <number:date-style style:name="N20120" number:language="en" number:country="GB">
      <number:day number:style="long"/>
      <number:text>-</number:text>
      <number:month number:textual="true"/>
    </number:date-style>
    <number:date-style style:name="N20121" number:language="en" number:country="GB">
      <number:month number:textual="true"/>
      <number:text>-</number:text>
      <number:year/>
    </number:date-style>
    <number:time-style style:name="N20122" number:language="en" number:country="GB">
      <number:hours/>
      <number:text>:</number:text>
      <number:minutes number:style="long"/>
      <number:text> </number:text>
      <number:am-pm/>
    </number:time-style>
    <number:time-style style:name="N20123" number:language="en" number:country="GB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20124P0" style:volatile="true" number:language="en" number:country="GB">
      <number:number number:decimal-places="0" number:min-decimal-places="0" number:min-integer-digits="1" number:grouping="true"/>
    </number:number-style>
    <number:number-style style:name="N20124" number:language="en" number:country="GB">
      <number:text>-</number:text>
      <number:number number:decimal-places="0" number:min-decimal-places="0" number:min-integer-digits="1" number:grouping="true"/>
      <style:map style:condition="value()&gt;=0" style:apply-style-name="N20124P0"/>
    </number:number-style>
    <number:number-style style:name="N20125P0" style:volatile="true" number:language="en" number:country="GB">
      <number:number number:decimal-places="0" number:min-decimal-places="0" number:min-integer-digits="1" number:grouping="true"/>
    </number:number-style>
    <number:number-style style:name="N20125" number:language="en" number:country="GB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20125P0"/>
    </number:number-style>
    <number:number-style style:name="N20126P0" style:volatile="true" number:language="en" number:country="GB">
      <number:number number:decimal-places="2" number:min-decimal-places="2" number:min-integer-digits="1" number:grouping="true"/>
    </number:number-style>
    <number:number-style style:name="N20126" number:language="en" number:country="GB">
      <number:text>-</number:text>
      <number:number number:decimal-places="2" number:min-decimal-places="2" number:min-integer-digits="1" number:grouping="true"/>
      <style:map style:condition="value()&gt;=0" style:apply-style-name="N20126P0"/>
    </number:number-style>
    <number:number-style style:name="N20127P0" style:volatile="true" number:language="en" number:country="GB">
      <number:number number:decimal-places="2" number:min-decimal-places="2" number:min-integer-digits="1" number:grouping="true"/>
    </number:number-style>
    <number:number-style style:name="N20127" number:language="en" number:country="GB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20127P0"/>
    </number:number-style>
    <number:number-style style:name="N20131P0" style:volatile="true" number:language="en" number:country="GB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31P1" style:volatile="true" number:language="en" number:country="GB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31P2" style:volatile="true" number:language="en" number:country="GB">
      <number:fill-character> </number:fill-character>
      <number:text>- </number:text>
    </number:number-style>
    <number:text-style style:name="N20131" number:language="en" number:country="GB"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en" number:country="GB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35P1" style:volatile="true" number:language="en" number:country="GB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35P2" style:volatile="true" number:language="en" number:country="GB">
      <number:text> £</number:text>
      <number:fill-character> </number:fill-character>
      <number:text>- </number:text>
    </number:number-style>
    <number:text-style style:name="N20135" number:language="en" number:country="GB"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en" number:country="GB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39P1" style:volatile="true" number:language="en" number:country="GB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39P2" style:volatile="true" number:language="en" number:country="GB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39" number:language="en" number:country="GB"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number:number-style style:name="N20143P0" style:volatile="true" number:language="en" number:country="GB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43P1" style:volatile="true" number:language="en" number:country="GB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43P2" style:volatile="true" number:language="en" number:country="GB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43" number:language="en" number:country="GB">
      <number:text-content/>
      <number:text> </number:text>
      <style:map style:condition="value()&gt;0" style:apply-style-name="N20143P0"/>
      <style:map style:condition="value()&lt;0" style:apply-style-name="N20143P1"/>
      <style:map style:condition="value()=0" style:apply-style-name="N20143P2"/>
    </number:text-style>
    <number:number-style style:name="N20147P0" style:volatile="true" number:language="en" number:country="GB">
      <number:number number:decimal-places="0" number:min-decimal-places="0" number:min-integer-digits="1" number:grouping="true"/>
      <number:text> </number:text>
    </number:number-style>
    <number:number-style style:name="N20147P1" style:volatile="true" number:language="en" number:country="GB">
      <number:text>-</number:text>
      <number:number number:decimal-places="0" number:min-decimal-places="0" number:min-integer-digits="1" number:grouping="true"/>
      <number:text> </number:text>
    </number:number-style>
    <number:number-style style:name="N20147P2" style:volatile="true" number:language="en" number:country="GB">
      <number:text>- </number:text>
    </number:number-style>
    <number:text-style style:name="N20147" number:language="en" number:country="GB">
      <number:text-content/>
      <number:text> </number:text>
      <style:map style:condition="value()&gt;0" style:apply-style-name="N20147P0"/>
      <style:map style:condition="value()&lt;0" style:apply-style-name="N20147P1"/>
      <style:map style:condition="value()=0" style:apply-style-name="N20147P2"/>
    </number:text-style>
    <number:number-style style:name="N20151P0" style:volatile="true" number:language="en" number:country="GB">
      <number:text> £</number:text>
      <number:number number:decimal-places="0" number:min-decimal-places="0" number:min-integer-digits="1" number:grouping="true"/>
      <number:text> </number:text>
    </number:number-style>
    <number:number-style style:name="N20151P1" style:volatile="true" number:language="en" number:country="GB">
      <number:text>-£</number:text>
      <number:number number:decimal-places="0" number:min-decimal-places="0" number:min-integer-digits="1" number:grouping="true"/>
      <number:text> </number:text>
    </number:number-style>
    <number:number-style style:name="N20151P2" style:volatile="true" number:language="en" number:country="GB">
      <number:text> £- </number:text>
    </number:number-style>
    <number:text-style style:name="N20151" number:language="en" number:country="GB">
      <number:text-content/>
      <number:text> </number:text>
      <style:map style:condition="value()&gt;0" style:apply-style-name="N20151P0"/>
      <style:map style:condition="value()&lt;0" style:apply-style-name="N20151P1"/>
      <style:map style:condition="value()=0" style:apply-style-name="N20151P2"/>
    </number:text-style>
    <number:number-style style:name="N20155P0" style:volatile="true" number:language="en" number:country="GB">
      <number:number number:decimal-places="2" number:min-decimal-places="2" number:min-integer-digits="1" number:grouping="true"/>
      <number:text> </number:text>
    </number:number-style>
    <number:number-style style:name="N20155P1" style:volatile="true" number:language="en" number:country="GB">
      <number:text>-</number:text>
      <number:number number:decimal-places="2" number:min-decimal-places="2" number:min-integer-digits="1" number:grouping="true"/>
      <number:text> </number:text>
    </number:number-style>
    <number:number-style style:name="N20155P2" style:volatile="true" number:language="en" number:country="GB">
      <number:text>-</number:text>
      <number:number number:decimal-places="0" number:min-decimal-places="0" number:min-integer-digits="0"/>
      <number:text> </number:text>
    </number:number-style>
    <number:text-style style:name="N20155" number:language="en" number:country="GB">
      <number:text-content/>
      <number:text> </number:text>
      <style:map style:condition="value()&gt;0" style:apply-style-name="N20155P0"/>
      <style:map style:condition="value()&lt;0" style:apply-style-name="N20155P1"/>
      <style:map style:condition="value()=0" style:apply-style-name="N20155P2"/>
    </number:text-style>
    <number:number-style style:name="N20159P0" style:volatile="true" number:language="en" number:country="GB">
      <number:text> £</number:text>
      <number:number number:decimal-places="2" number:min-decimal-places="2" number:min-integer-digits="1" number:grouping="true"/>
      <number:text> </number:text>
    </number:number-style>
    <number:number-style style:name="N20159P1" style:volatile="true" number:language="en" number:country="GB">
      <number:text>-£</number:text>
      <number:number number:decimal-places="2" number:min-decimal-places="2" number:min-integer-digits="1" number:grouping="true"/>
      <number:text> </number:text>
    </number:number-style>
    <number:number-style style:name="N20159P2" style:volatile="true" number:language="en" number:country="GB">
      <number:text> £-</number:text>
      <number:number number:decimal-places="0" number:min-decimal-places="0" number:min-integer-digits="0"/>
      <number:text> </number:text>
    </number:number-style>
    <number:text-style style:name="N20159" number:language="en" number:country="GB">
      <number:text-content/>
      <number:text> </number:text>
      <style:map style:condition="value()&gt;0" style:apply-style-name="N20159P0"/>
      <style:map style:condition="value()&lt;0" style:apply-style-name="N20159P1"/>
      <style:map style:condition="value()=0" style:apply-style-name="N20159P2"/>
    </number:text-style>
    <number:number-style style:name="N20162P0" style:volatile="true" number:language="en" number:country="GB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2P1" style:volatile="true" number:language="en" number:country="GB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2P2" style:volatile="true" number:language="en" number:country="GB">
      <number:text> </number:text>
      <number:fill-character> </number:fill-character>
      <number:text>- </number:text>
    </number:number-style>
    <number:text-style style:name="N20162" number:language="en" number:country="GB">
      <number:text> </number:text>
      <number:text-content/>
      <number:text> </number:text>
      <style:map style:condition="value()&gt;0" style:apply-style-name="N20162P0"/>
      <style:map style:condition="value()&lt;0" style:apply-style-name="N20162P1"/>
      <style:map style:condition="value()=0" style:apply-style-name="N20162P2"/>
    </number:text-style>
    <number:number-style style:name="N20163P0" style:volatile="true" number:language="en" number:country="GB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3P1" style:volatile="true" number:language="en" number:country="GB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3P2" style:volatile="true" number:language="en" number:country="GB">
      <number:text> £</number:text>
      <number:fill-character> </number:fill-character>
      <number:text>- </number:text>
    </number:number-style>
    <number:text-style style:name="N20163" number:language="en" number:country="GB">
      <number:text> </number:text>
      <number:text-content/>
      <number:text> </number:text>
      <style:map style:condition="value()&gt;0" style:apply-style-name="N20163P0"/>
      <style:map style:condition="value()&lt;0" style:apply-style-name="N20163P1"/>
      <style:map style:condition="value()=0" style:apply-style-name="N20163P2"/>
    </number:text-style>
    <number:number-style style:name="N20166P0" style:volatile="true" number:language="en" number:country="GB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66P1" style:volatile="true" number:language="en" number:country="GB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66P2" style:volatile="true" number:language="en" number:country="GB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66" number:language="en" number:country="GB">
      <number:text> </number:text>
      <number:text-content/>
      <number:text> </number:text>
      <style:map style:condition="value()&gt;0" style:apply-style-name="N20166P0"/>
      <style:map style:condition="value()&lt;0" style:apply-style-name="N20166P1"/>
      <style:map style:condition="value()=0" style:apply-style-name="N20166P2"/>
    </number:text-style>
    <number:number-style style:name="N20167P0" style:volatile="true" number:language="en" number:country="GB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67P1" style:volatile="true" number:language="en" number:country="GB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67P2" style:volatile="true" number:language="en" number:country="GB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67" number:language="en" number:country="GB">
      <number:text> </number:text>
      <number:text-content/>
      <number:text> </number:text>
      <style:map style:condition="value()&gt;0" style:apply-style-name="N20167P0"/>
      <style:map style:condition="value()&lt;0" style:apply-style-name="N20167P1"/>
      <style:map style:condition="value()=0" style:apply-style-name="N20167P2"/>
    </number:text-style>
    <number:number-style style:name="N30114" number:language="ru" number:country="RU">
      <number:number number:decimal-places="2" number:min-decimal-places="2" number:min-integer-digits="1"/>
      <number:text> р.</number:text>
    </number:number-style>
    <number:currency-style style:name="N30116P0" style:volatile="true" number:language="ru" number:country="RU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0116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0116P0"/>
    </number:currency-style>
    <number:number-style style:name="N30117" number:language="ru" number:country="RU">
      <number:number number:decimal-places="1" number:min-decimal-places="1" number:min-integer-digits="1" number:display-factor="1000"/>
      <number:text>кг</number:text>
    </number:number-style>
    <number:number-style style:name="N30118" number:language="ru" number:country="RU">
      <number:number number:decimal-places="1" number:min-decimal-places="1" number:min-integer-digits="1" number:display-factor="1000"/>
      <number:text>кг.</number:text>
    </number:number-style>
    <number:number-style style:name="N30119" number:language="ru" number:country="RU">
      <number:number number:decimal-places="0" number:min-decimal-places="0" number:min-integer-digits="2" number:display-factor="1000">
        <number:embedded-text number:position="1">.</number:embedded-text>
      </number:number>
      <number:text>кг</number:text>
    </number:number-style>
    <number:number-style style:name="N30120" number:language="ru" number:country="RU">
      <number:number number:decimal-places="0" number:min-decimal-places="0" number:min-integer-digits="1"/>
      <number:text>.1 кг.</number:text>
    </number:number-style>
    <number:currency-style style:name="N30121" number:language="ru" number:country="RU">
      <number:number number:decimal-places="1" number:min-decimal-places="1" number:min-integer-digits="1" number:grouping="true"/>
      <number:text> </number:text>
      <number:currency-symbol>кг.</number:currency-symbol>
    </number:currency-style>
    <number:currency-style style:name="N30122P0" style:volatile="true" number:language="ru" number:country="RU">
      <number:number number:decimal-places="1" number:min-decimal-places="1" number:min-integer-digits="1" number:grouping="true"/>
      <number:text> </number:text>
      <number:currency-symbol>кг.</number:currency-symbol>
    </number:currency-style>
    <number:currency-style style:name="N30122" number:language="ru" number:country="RU">
      <number:text>-</number:text>
      <number:number number:decimal-places="1" number:min-decimal-places="1" number:min-integer-digits="1" number:grouping="true"/>
      <number:text> </number:text>
      <number:currency-symbol>кг.</number:currency-symbol>
      <style:map style:condition="value()&gt;=0" style:apply-style-name="N30122P0"/>
    </number:currency-style>
    <number:currency-style style:name="N30123" number:language="ru" number:country="RU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number-style style:name="N30124" number:language="ru" number:country="RU">
      <number:number number:decimal-places="1" number:min-decimal-places="1" number:min-integer-digits="1"/>
    </number:number-style>
    <number:number-style style:name="N30125" number:language="ru" number:country="RU">
      <number:number number:decimal-places="1" number:min-decimal-places="1" number:min-integer-digits="1" number:grouping="true"/>
    </number:number-style>
    <number:number-style style:name="N30127P0" style:volatile="true" number:language="ru" number:country="RU">
      <number:number number:decimal-places="2" number:min-decimal-places="2" number:min-integer-digits="1" number:grouping="true"/>
      <number:text> р.</number:text>
    </number:number-style>
    <number:number-style style:name="N30127" number:language="ru" number:country="RU">
      <number:text>-</number:text>
      <number:number number:decimal-places="2" number:min-decimal-places="2" number:min-integer-digits="1" number:grouping="true"/>
      <number:text> р.</number:text>
      <style:map style:condition="value()&gt;=0" style:apply-style-name="N30127P0"/>
    </number:number-style>
    <number:number-style style:name="N30128P0" style:volatile="true" number:language="ru" number:country="RU">
      <number:number number:decimal-places="0" number:min-decimal-places="0" number:min-integer-digits="1" number:grouping="true"/>
    </number:number-style>
    <number:number-style style:name="N30128" number:language="ru" number:country="RU">
      <number:text>-</number:text>
      <number:number number:decimal-places="0" number:min-decimal-places="0" number:min-integer-digits="1" number:grouping="true"/>
      <style:map style:condition="value()&gt;=0" style:apply-style-name="N30128P0"/>
    </number:number-style>
    <number:number-style style:name="N30130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30130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30130P0"/>
    </number:number-style>
    <number:number-style style:name="N30131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30131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30131P0"/>
    </number:number-style>
    <number:number-style style:name="N30133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30133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30133P0"/>
    </number:number-style>
    <number:number-style style:name="N30134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30134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30134P0"/>
    </number:number-style>
    <number:date-style style:name="N30135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30136" number:language="ru" number:country="RU">
      <number:month number:textual="true"/>
      <number:text>.</number:text>
      <number:year/>
    </number:date-style>
    <number:time-style style:name="N30137" number:language="ru" number:country="RU">
      <number:hours/>
      <number:text>:</number:text>
      <number:minutes number:style="long"/>
      <number:text> </number:text>
      <number:am-pm/>
    </number:time-style>
    <number:time-style style:name="N30138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30139" number:language="ru" number:country="RU">
      <number:hours/>
      <number:text>:</number:text>
      <number:minutes number:style="long"/>
    </number:time-style>
    <number:time-style style:name="N30140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30141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30143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30143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0143P0"/>
    </number:number-style>
    <number:number-style style:name="N30144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30144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0144P0"/>
    </number:number-style>
    <number:number-style style:name="N30146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30146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0146P0"/>
    </number:number-style>
    <number:number-style style:name="N30147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30147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0147P0"/>
    </number:number-style>
    <number:number-style style:name="N30151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0151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0151P2" style:volatile="true" number:language="ru" number:country="RU">
      <number:text> </number:text>
      <number:fill-character> </number:fill-character>
      <number:text>-    </number:text>
    </number:number-style>
    <number:text-style style:name="N30151" number:language="ru" number:country="RU">
      <number:text> </number:text>
      <number:text-content/>
      <number:text> </number:text>
      <style:map style:condition="value()&gt;0" style:apply-style-name="N30151P0"/>
      <style:map style:condition="value()&lt;0" style:apply-style-name="N30151P1"/>
      <style:map style:condition="value()=0" style:apply-style-name="N30151P2"/>
    </number:text-style>
    <number:number-style style:name="N30155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30155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30155P2" style:volatile="true" number:language="ru" number:country="RU">
      <number:text> </number:text>
      <number:fill-character> </number:fill-character>
      <number:text>-р. </number:text>
    </number:number-style>
    <number:text-style style:name="N30155" number:language="ru" number:country="RU">
      <number:text> </number:text>
      <number:text-content/>
      <number:text> </number:text>
      <style:map style:condition="value()&gt;0" style:apply-style-name="N30155P0"/>
      <style:map style:condition="value()&lt;0" style:apply-style-name="N30155P1"/>
      <style:map style:condition="value()=0" style:apply-style-name="N30155P2"/>
    </number:text-style>
    <number:number-style style:name="N30159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30159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30159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30159" number:language="ru" number:country="RU">
      <number:text> </number:text>
      <number:text-content/>
      <number:text> </number:text>
      <style:map style:condition="value()&gt;0" style:apply-style-name="N30159P0"/>
      <style:map style:condition="value()&lt;0" style:apply-style-name="N30159P1"/>
      <style:map style:condition="value()=0" style:apply-style-name="N30159P2"/>
    </number:text-style>
    <number:number-style style:name="N30163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30163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30163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30163" number:language="ru" number:country="RU">
      <number:text> </number:text>
      <number:text-content/>
      <number:text> </number:text>
      <style:map style:condition="value()&gt;0" style:apply-style-name="N30163P0"/>
      <style:map style:condition="value()&lt;0" style:apply-style-name="N30163P1"/>
      <style:map style:condition="value()=0" style:apply-style-name="N30163P2"/>
    </number:text-style>
    <style:style style:name="Default" style:family="table-cell">
      <style:table-cell-properties fo:background-color="#ffffff" fo:border="none" fo:padding="0in" style:rotation-align="none" loext:vertical-justify="auto"/>
      <style:paragraph-properties css3t:text-justify="auto"/>
      <style:text-properties fo:color="#000000" style:font-name="Arial2" fo:font-family="Arial" style:font-style-name="Regular" style:font-family-generic="swiss" style:font-pitch="variable" fo:font-size="10pt" style:font-size-asian="11pt" style:font-size-complex="11pt"/>
    </style:style>
    <style:style style:name="Heading" style:family="table-cell" style:parent-style-name="undeletable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undeletable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undeletable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undeletable" style:data-style-name="N130"/>
    <style:style style:name="column" style:family="table-cell" loext:hidden="true" style:hidden="true" style:parent-style-name="Default"/>
    <style:style style:name="product-row" style:family="table-cell" style:parent-style-name="Default">
      <style:table-cell-properties fo:border-bottom="0.74pt solid #cccccc" fo:background-color="#ffffff" fo:border-left="0.74pt solid #ff3333" fo:padding="0in" fo:border-right="0.74pt solid #ff3333" fo:border-top="none" loext:vertical-justify="auto"/>
      <style:paragraph-properties css3t:text-justify="auto"/>
      <style:text-properties fo:font-size="10pt"/>
    </style:style>
    <style:style style:name="product-row_20_single-line" style:display-name="product-row single-line" style:family="table-cell" style:parent-style-name="product-row">
      <style:table-cell-properties fo:border-bottom="0.74pt solid #cccccc" fo:background-color="#ffffff" fo:border-left="none" fo:border-right="none" fo:border-top="none" style:vertical-align="middle" loext:vertical-justify="auto"/>
      <style:paragraph-properties css3t:text-justify="auto"/>
    </style:style>
    <style:style style:name="product-row_20_double-line-1" style:display-name="product-row double-line-1" style:family="table-cell" style:parent-style-name="product-row">
      <style:table-cell-properties fo:background-color="#ffffff" fo:border="none" style:vertical-align="bottom" loext:vertical-justify="auto"/>
      <style:paragraph-properties css3t:text-justify="auto"/>
    </style:style>
    <style:style style:name="product-row_20_single-line_5f_no-border" style:display-name="product-row single-line_no-border" style:family="table-cell" style:parent-style-name="product-row_20_single-line">
      <style:table-cell-properties fo:border="none"/>
    </style:style>
    <style:style style:name="product-row_20_double-line-2" style:display-name="product-row double-line-2" style:family="table-cell" style:parent-style-name="product-row">
      <style:table-cell-properties fo:border-bottom="0.74pt solid #cccccc" fo:background-color="#ffffff" fo:border-left="none" fo:padding-bottom="0.0591in" fo:padding-left="0in" fo:padding-right="0in" fo:padding-top="0in" fo:border-right="none" fo:border-top="none" style:vertical-align="top" loext:vertical-justify="auto"/>
      <style:paragraph-properties css3t:text-justify="auto"/>
    </style:style>
    <style:style style:name="new-item" style:family="table-cell" style:parent-style-name="Default">
      <style:table-cell-properties fo:background-color="#ffffff" fo:padding="0in" loext:vertical-justify="auto"/>
      <style:paragraph-properties css3t:text-justify="auto"/>
      <style:text-properties fo:color="#808080" fo:font-size="10pt"/>
    </style:style>
    <style:style style:name="new-item_20_bullet_20_single-line" style:display-name="new-item bullet single-line" style:family="table-cell" style:parent-style-name="new-item_20_bullet">
      <style:table-cell-properties fo:background-color="#ffffff" style:vertical-align="middle" loext:vertical-justify="auto"/>
      <style:paragraph-properties css3t:text-justify="auto"/>
    </style:style>
    <style:style style:name="new-item_20_bullet" style:display-name="new-item bullet" style:family="table-cell" style:parent-style-name="new-item">
      <style:table-cell-properties fo:background-color="#ffffff" style:text-align-source="fix" style:repeat-content="false" loext:vertical-justify="auto"/>
      <style:paragraph-properties fo:text-align="start" css3t:text-justify="auto"/>
    </style:style>
    <style:style style:name="new-item_20_title" style:display-name="new-item title" style:family="table-cell" style:parent-style-name="new-item">
      <style:table-cell-properties style:vertical-align="middle" loext:vertical-justify="auto"/>
      <style:paragraph-properties css3t:text-justify="auto"/>
      <style:text-properties fo:font-size="7pt" fo:font-weight="bold"/>
    </style:style>
    <style:style style:name="new-item_20_bullet_20_double-line" style:display-name="new-item bullet double-line" style:family="table-cell" style:parent-style-name="new-item_20_bullet">
      <style:table-cell-properties fo:background-color="#ffffff" style:vertical-align="bottom" loext:vertical-justify="auto"/>
      <style:paragraph-properties css3t:text-justify="auto"/>
    </style:style>
    <style:style style:name="product-category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no-wrap" fo:border-left="none" style:direction="ltr" fo:padding="0in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4pt" fo:font-style="normal" fo:text-shadow="none" style:text-underline-style="none" fo:font-weight="bold" style:font-size-asian="14pt" style:font-style-asian="normal" style:font-weight-asian="bold" style:font-name-complex="Arial1" style:font-family-complex="Arial" style:font-family-generic-complex="swiss" style:font-size-complex="14pt" style:font-style-complex="normal" style:font-weight-complex="bold"/>
    </style:style>
    <style:style style:name="product-row_20_single-line_20_modif" style:display-name="product-row single-line modif" style:family="table-cell" style:parent-style-name="product-row_20_single-line">
      <style:table-cell-properties fo:background-color="#ffffff" style:text-align-source="fix" style:repeat-content="false" style:vertical-align="middle" loext:vertical-justify="auto"/>
      <style:paragraph-properties fo:text-align="end" css3t:text-justify="auto"/>
      <style:text-properties fo:color="#666666"/>
    </style:style>
    <style:style style:name="product-row_20_double-line-2_20_modif" style:display-name="product-row double-line-2 modif" style:family="table-cell" style:parent-style-name="product-row_20_double-line-2">
      <style:table-cell-properties fo:background-color="#ffffff" style:text-align-source="fix" style:repeat-content="false" style:vertical-align="top" loext:vertical-justify="auto"/>
      <style:paragraph-properties fo:text-align="end" css3t:text-justify="auto"/>
      <style:text-properties fo:color="#666666"/>
    </style:style>
    <style:style style:name="product-row_20_double-line-2_5f_no-border" style:display-name="product-row double-line-2_no-border" style:family="table-cell" style:parent-style-name="product-row_20_double-line-2">
      <style:table-cell-properties fo:background-color="#ffffff" fo:border="none"/>
    </style:style>
    <style:style style:name="product-row_20_double-line-2_20_modif_5f_1" style:display-name="product-row double-line-2 modif_1" style:family="table-cell" style:parent-style-name="product-row_20_double-line-2_20_modif">
      <style:table-cell-properties fo:background-color="#ffffff" fo:border="none" fo:padding="0in" style:vertical-align="bottom" loext:vertical-justify="auto"/>
      <style:paragraph-properties css3t:text-justify="auto"/>
    </style:style>
    <style:style style:name="header" style:family="table-cell" style:parent-style-name="Default"/>
    <style:style style:name="header_20_contacts" style:display-name="header contacts" style:family="table-cell" style:parent-style-name="header">
      <style:table-cell-properties style:text-align-source="fix" style:repeat-content="false" style:vertical-align="bottom" loext:vertical-justify="auto"/>
      <style:paragraph-properties fo:text-align="end" css3t:text-justify="auto"/>
    </style:style>
    <style:style style:name="header_20_table-column" style:display-name="header table-column" style:family="table-cell" style:parent-style-name="header">
      <style:text-properties fo:font-weight="bold"/>
    </style:style>
    <style:style style:name="header_20_table-colum_20_right" style:display-name="header table-colum right" style:family="table-cell" style:parent-style-name="header_20_table-column">
      <style:table-cell-properties style:text-align-source="fix" style:repeat-content="false" loext:vertical-justify="auto"/>
      <style:paragraph-properties fo:text-align="end" css3t:text-justify="auto"/>
    </style:style>
    <style:style style:name="undeletable" style:family="table-cell" style:parent-style-name="Default"/>
    <style:style style:name="hyperlink" style:family="table-cell" style:parent-style-name="Default">
      <style:text-properties fo:color="#0000cc" style:text-underline-style="solid" style:text-underline-width="auto" style:text-underline-color="font-color"/>
    </style:style>
    <style:style style:name="hyperlink_20_right_2b_hidden" style:display-name="hyperlink right+hidden" style:family="table-cell" style:parent-style-name="hyperlink">
      <style:table-cell-properties style:cell-protect="protected" style:print-content="false" style:text-align-source="fix" style:repeat-content="false" loext:vertical-justify="auto"/>
      <style:paragraph-properties fo:text-align="end" css3t:text-justify="auto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8.2681in" fo:page-height="11.6929in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2362in" fo:margin-bottom="0.3937in" fo:margin-left="0.3937in" fo:margin-right="0.3937in" style:shadow="none" fo:background-color="transparent" style:first-page-number="continue" loext:scale-to-X="1" loext:scale-to-Y="0" style:table-centering="horizontal" style:writing-mode="lr-tb">
        <style:background-image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svg:height="0.1965in" fo:margin-left="0.1402in" fo:margin-right="0.1098in" fo:margin-top="0in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Liberation Sans" fo:font-size="10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1pt" style:language-asian="zxx" style:country-asian="none" style:font-style-asian="normal" style:font-weight-asian="normal" style:font-name-complex="Tahoma" style:font-size-complex="11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MT2" style:family="text">
      <style:text-properties fo:color="#000000" loext:opacity="100%" style:text-outline="false" style:text-line-through-style="none" style:text-line-through-type="none" style:text-position="0% 100%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8">00/00/0000</text:date>, <text:time style:data-style-name="N2" text:time-value="00:44:27.4262240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перечень_20_продукции" style:display-name="перечень продукции" style:page-layout-name="Mpm3">
      <style:header style:display="false"/>
      <style:header-left style:display="false"/>
      <style:header-first style:display="false"/>
      <style:footer>
        <style:region-left>
          <text:p><text:span text:style-name="MT1">версия от 30 июля 2026 года, правки от 24 августа</text:span></text:p>
        </style:region-left>
        <style:region-right>
          <text:p><text:span text:style-name="MT2">страница </text:span><text:span text:style-name="MT2"><text:page-number>1</text:page-number></text:span><text:span text:style-name="MT2"><text:s/>из </text:span><text:span text:style-name="MT2"><text:page-count>99</text:page-count></text:span><text:span text:style-name="MT2"> </text:span></text:p>
        </style:region-right>
      </style:footer>
      <style:footer-left style:display="false">
        <style:region-left>
          <text:p><text:span text:style-name="MT2"> Цены действуют с 1 марта 2012 года, последнее обновление — 25 августа 2012 года.</text:span></text:p>
        </style:region-left>
        <style:region-right>
          <text:p><text:span text:style-name="MT2">страница </text:span><text:span text:style-name="MT2"><text:page-number>1</text:page-number></text:span><text:span text:style-name="MT2"><text:s/>из </text:span><text:span text:style-name="MT2"><text:page-count>99</text:page-count></text:span><text:span text:style-name="MT2"> </text:span></text:p>
        </style:region-right>
      </style:footer-left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editing-cycles>526</meta:editing-cycles>
    <meta:editing-duration>P6DT8H24M9S</meta:editing-duration>
    <meta:generator>LibreOffice/26.2.3.2$MacOSX_AARCH64 LibreOffice_project/70e089b17412e4cb7773e41413306b17a2328c34</meta:generator>
    <meta:keyword>прайс-лист</meta:keyword>
    <meta:keyword>цены</meta:keyword>
    <meta:keyword>Электромехизмерение</meta:keyword>
    <meta:keyword>ЭМИ</meta:keyword>
    <meta:keyword>датчики</meta:keyword>
    <meta:keyword>выключатели</meta:keyword>
    <meta:keyword>регуляторы напряжения</meta:keyword>
    <meta:keyword>реле</meta:keyword>
    <dc:title>Перечень продукции – Пензенский завод ЭМИ</dc:title>
    <meta:creation-date>2018-02-22T07:48:57.735618797</meta:creation-date>
    <dc:date>2026-07-28T00:45:06.670291000</dc:date>
    <meta:print-date>2025-03-02T02:27:47.678546000</meta:print-date>
    <dc:description>https://www.emi-penza.ru/</dc:description>
    <meta:document-statistic meta:table-count="1" meta:cell-count="4701" meta:object-count="3"/>
    <meta:user-defined meta:name=""/>
    <meta:user-defined meta:name="ProgId">Excel.Sheet</meta:user-defined>
    <meta:user-defined meta:name="Title">Перечень продукции – Пензенский завод ЭМИ</meta:user-defined>
  </office:meta>
</office:document-meta>
</file>